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Arial Narrow" svg:font-family="&quot;Arial Narrow&quot;"/>
    <style:font-face style:name="Verdana" svg:font-family="Verdana"/>
    <style:font-face style:name="Times New Roman" svg:font-family="&quot;Times New Roman&quot;"/>
    <style:font-face style:name="Verdana1" svg:font-family="Verdana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9D9D9" style:cell-protect="protected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 style:cell-protect="protected"/>
      <style:text-properties fo:color="#000000" style:font-name="Verdana" style:font-name-asian="Verdana" style:font-name-complex="Verdana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style:vertical-align="automatic" style:cell-protect="protected"/>
    </style:style>
    <style:style style:name="ce5" style:family="table-cell" style:parent-style-name="Default" style:data-style-name="N36">
      <style:table-cell-properties fo:border="thin solid #000000" style:vertical-align="middle" style:cell-protect="protected" style:repeat-content="false"/>
      <style:paragraph-properties fo:text-align="center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6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middle" style:cell-protect="protected"/>
      <style:text-properties fo:color="#FF0000" style:font-name="Verdana" style:font-name-asian="Verdana" style:font-name-complex="Verdana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automatic" style:cell-protect="protected"/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36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middle" style:cell-protect="protected"/>
      <style:text-properties fo:color="#0000FF" style:font-name="Verdana" style:font-name-asian="Verdana" style:font-name-complex="Verdana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style:vertical-align="automatic" style:cell-protect="protected"/>
      <style:text-properties fo:color="#0000FF" style:font-name="Calibri" style:font-name-asian="Calibri" style:font-name-complex="Calibri" fo:font-size="11pt" style:font-size-asian="11pt" style:font-size-complex="11pt" style:font-family-generic="swiss"/>
    </style:style>
    <style:style style:name="ce12" style:family="table-cell" style:parent-style-name="Default" style:data-style-name="N0">
      <style:table-cell-properties style:vertical-align="middle" style:cell-protect="protected"/>
      <style:text-properties fo:color="#000000" style:font-name="Verdana" style:font-name-asian="Verdana" style:font-name-complex="Verdana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style:vertical-align="automatic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color="#000000" style:font-name="Verdana" style:font-name-asian="Verdana" style:font-name-complex="Verdana" fo:font-size="9pt" style:font-size-asian="9pt" style:font-size-complex="9pt" style:font-family-generic="swiss"/>
    </style:style>
    <style:style style:name="ce15" style:family="table-cell" style:parent-style-name="Default" style:data-style-name="N36">
      <style:table-cell-properties fo:border="thin solid #000000" style:vertical-align="automatic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6">
      <style:table-cell-properties fo:border="thin solid #000000" style:vertical-align="automatic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style:cell-protect="protected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18" style:family="table-cell" style:parent-style-name="Default" style:data-style-name="N0">
      <style:table-cell-properties style:vertical-align="middle" style:cell-protect="protected"/>
      <style:text-properties fo:color="#000000" style:font-name="Verdana" style:font-name-asian="Verdana" style:font-name-complex="Verdana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middle" style:cell-protect="protected"/>
      <style:text-properties fo:color="#000000" style:font-name="Verdana1" style:font-name-asian="Verdana1" style:font-name-complex="Verdana1" fo:font-size="8pt" style:font-size-asian="8pt" style:font-size-complex="8pt"/>
    </style:style>
    <style:style style:name="ce20" style:family="table-cell" style:parent-style-name="Default" style:data-style-name="N0">
      <style:table-cell-properties style:vertical-align="automatic" style:cell-protect="protecte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style:vertical-align="middle" style:cell-protect="protected"/>
      <style:text-properties fo:color="#FF00FF" style:font-name="Verdana" style:font-name-asian="Verdana" style:font-name-complex="Verdana" fo:font-size="9pt" style:font-size-asian="9pt" style:font-size-complex="9pt" style:font-family-generic="swiss"/>
    </style:style>
    <style:style style:name="ce22" style:family="table-cell" style:parent-style-name="Default" style:data-style-name="N0">
      <style:table-cell-properties style:vertical-align="automatic" style:cell-protect="protected"/>
      <style:text-properties fo:color="#FF00FF" style:font-name="Calibri" style:font-name-asian="Calibri" style:font-name-complex="Calibri"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style:vertical-align="automatic" style:cell-protect="protected"/>
      <style:text-properties fo:color="#000000" style:font-name="Verdana" style:font-name-asian="Verdana" style:font-name-complex="Verdana" fo:font-size="9pt" style:font-size-asian="9pt" style:font-size-complex="9pt" style:font-family-generic="swiss"/>
    </style:style>
    <style:style style:name="ce24" style:family="table-cell" style:parent-style-name="Default" style:data-style-name="N0">
      <style:table-cell-properties style:vertical-align="automatic" fo:background-color="#FFFF00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5" style:family="table-cell" style:parent-style-name="Default" style:data-style-name="N0">
      <style:table-cell-properties style:vertical-align="middle" style:cell-protect="protected"/>
      <style:text-properties fo:color="#0000FF" style:font-name="Verdana" style:font-name-asian="Verdana" style:font-name-complex="Verdana"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Default" style:data-style-name="N36">
      <style:table-cell-properties style:vertical-align="automatic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7" style:family="table-cell" style:parent-style-name="Default" style:data-style-name="N0">
      <style:table-cell-properties style:vertical-align="middle" fo:background-color="#FFFFFF" style:cell-protect="protected" style:repeat-content="false"/>
      <style:paragraph-properties fo:text-align="end" fo:margin-right="0cm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10.10708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83104166666667cm"/>
    </style:style>
    <style:style style:name="co6" style:family="table-column">
      <style:table-column-properties fo:break-before="auto" style:column-width="2.24895833333333cm"/>
    </style:style>
    <style:style style:name="ro1" style:family="table-row">
      <style:table-row-properties style:row-height="58.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25.3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27.6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OUTUBRO_25" table:style-name="ta1">
        <table:table-column table:style-name="co1" table:default-cell-style-name="ce26"/>
        <table:table-column table:style-name="co2" table:default-cell-style-name="ce26"/>
        <table:table-column table:style-name="co3" table:default-cell-style-name="ce4"/>
        <table:table-column table:style-name="co4" table:number-columns-repeated="12" table:default-cell-style-name="ce4"/>
        <table:table-column table:style-name="co5" table:number-columns-repeated="2" table:default-cell-style-name="ce4"/>
        <table:table-column table:style-name="co5" table:number-columns-repeated="16353" table:default-cell-style-name="Default_1"/>
        <table:table-column table:style-name="co6" table:number-columns-repeated="14" table:default-cell-style-name="ce4"/>
        <table:table-row table:style-name="ro1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MÉDIO - CH 4h – OUTUBRO – 2025</text:p>
          </table:table-cell>
          <table:table-cell table:number-columns-repeated="12" table:style-name="ce3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2">
          <table:table-cell office:value-type="date" office:date-value="2025-02-07T00:00:00" table:style-name="ce5">
            <text:p>7/2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CLISIA BRITO DOS SANTOS 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2">
          <table:table-cell office:value-type="date" office:date-value="2024-12-03T00:00:00" table:style-name="ce9">
            <text:p>3/12/24</text:p>
          </table:table-cell>
          <table:table-cell office:value-type="date" office:date-value="2025-12-02T00:00:00" table:style-name="ce9">
            <text:p>2/12/25</text:p>
          </table:table-cell>
          <table:table-cell office:value-type="string" table:style-name="ce6">
            <text:p>JUAN VINICIUS FERREIRA DOCE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2">
          <table:table-cell office:value-type="date" office:date-value="2025-02-03T00:00:00" table:style-name="ce5">
            <text:p>3/2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LARISSA DE SOUZA CHAGA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2">
          <table:table-cell office:value-type="date" office:date-value="2025-04-14T00:00:00" table:style-name="ce5">
            <text:p>14/4/25</text:p>
          </table:table-cell>
          <table:table-cell office:value-type="date" office:date-value="2026-04-13T00:00:00" table:style-name="ce5">
            <text:p>13/4/26</text:p>
          </table:table-cell>
          <table:table-cell office:value-type="string" table:style-name="ce6">
            <text:p>LOIANA DOS SANTOS VI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2">
          <table:table-cell office:value-type="date" office:date-value="2025-10-13T00:00:00" table:style-name="ce5">
            <text:p>13/10/25</text:p>
          </table:table-cell>
          <table:table-cell office:value-type="date" office:date-value="2026-10-12T00:00:00" table:style-name="ce5">
            <text:p>12/10/26</text:p>
          </table:table-cell>
          <table:table-cell office:value-type="string" table:style-name="ce6">
            <text:p>LUDMILA FERREIRA MARTIN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2">
          <table:table-cell office:value-type="date" office:date-value="2025-07-01T00:00:00" table:style-name="ce5">
            <text:p>1/7/25</text:p>
          </table:table-cell>
          <table:table-cell office:value-type="date" office:date-value="2026-06-30T00:00:00" table:style-name="ce5">
            <text:p>30/6/26</text:p>
          </table:table-cell>
          <table:table-cell office:value-type="string" table:style-name="ce6">
            <text:p>LUIZ CRISTIANO RODRIGUES DOS REI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2">
          <table:table-cell office:value-type="date" office:date-value="2025-04-28T00:00:00" table:style-name="ce5">
            <text:p>28/4/25</text:p>
          </table:table-cell>
          <table:table-cell office:value-type="date" office:date-value="2026-04-27T00:00:00" table:style-name="ce5">
            <text:p>27/4/26</text:p>
          </table:table-cell>
          <table:table-cell office:value-type="string" table:style-name="ce6">
            <text:p>MIKAELY SALES RODRIGU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2">
          <table:table-cell office:value-type="date" office:date-value="2025-01-09T00:00:00" table:style-name="ce5">
            <text:p>9/1/25</text:p>
          </table:table-cell>
          <table:table-cell office:value-type="date" office:date-value="2025-12-08T00:00:00" table:style-name="ce5">
            <text:p>8/12/25</text:p>
          </table:table-cell>
          <table:table-cell office:value-type="string" table:style-name="ce6">
            <text:p>NATÁLYA PASSAURA DETONI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2">
          <table:table-cell office:value-type="date" office:date-value="2025-03-06T00:00:00" table:style-name="ce5">
            <text:p>6/3/25</text:p>
          </table:table-cell>
          <table:table-cell office:value-type="date" office:date-value="2026-03-05T00:00:00" table:style-name="ce5">
            <text:p>5/3/26</text:p>
          </table:table-cell>
          <table:table-cell office:value-type="string" table:style-name="ce6">
            <text:p>NELYLMAR RIBEIRO QUADR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2">
          <table:table-cell office:value-type="date" office:date-value="2025-01-27T00:00:00" table:style-name="ce5">
            <text:p>27/1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NICOLLE ADRIAN RODRIGUES ARAÚJ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2">
          <table:table-cell office:value-type="date" office:date-value="2025-02-24T00:00:00" table:style-name="ce5">
            <text:p>24/2/25</text:p>
          </table:table-cell>
          <table:table-cell office:value-type="date" office:date-value="2026-01-31T00:00:00" table:style-name="ce5">
            <text:p>31/1/26</text:p>
          </table:table-cell>
          <table:table-cell office:value-type="string" table:style-name="ce6">
            <text:p>ROBSON VASCONCELOS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2">
          <table:table-cell office:value-type="date" office:date-value="2025-05-05T00:00:00" table:style-name="ce5">
            <text:p>5/5/25</text:p>
          </table:table-cell>
          <table:table-cell office:value-type="date" office:date-value="2026-05-04T00:00:00" table:style-name="ce5">
            <text:p>4/5/26</text:p>
          </table:table-cell>
          <table:table-cell office:value-type="string" table:style-name="ce6">
            <text:p>VALDSON BARROSO DO NASCIMENT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2">
          <table:table-cell office:value-type="date" office:date-value="2025-09-17T00:00:00" table:style-name="ce5">
            <text:p>17/9/25</text:p>
          </table:table-cell>
          <table:table-cell office:value-type="date" office:date-value="2026-09-16T00:00:00" table:style-name="ce5">
            <text:p>16/9/26</text:p>
          </table:table-cell>
          <table:table-cell office:value-type="string" table:style-name="ce6">
            <text:p>VICTOR GABRIELL DA SILVA VERÇOS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3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SUPERIOR - CH 4h – OUTUBRO – 2025</text:p>
          </table:table-cell>
          <table:table-cell table:number-columns-repeated="12" table:style-name="ce14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10-22T00:00:00" table:style-name="ce15">
            <text:p>22/10/25</text:p>
          </table:table-cell>
          <table:table-cell office:value-type="date" office:date-value="2026-10-21T00:00:00" table:formula="of:=[.A16]+364" table:style-name="ce15">
            <text:p>21/10/26</text:p>
          </table:table-cell>
          <table:table-cell office:value-type="string" table:style-name="ce6">
            <text:p><text:s/>FRANCISCO FRANKLIN AMARAL RIBEIR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ADRINE FERNANDA FERREIRA SOAR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22T00:00:00" table:style-name="ce5">
            <text:p>22/4/25</text:p>
          </table:table-cell>
          <table:table-cell office:value-type="date" office:date-value="2025-12-24T00:00:00" table:style-name="ce5">
            <text:p>24/12/25</text:p>
          </table:table-cell>
          <table:table-cell office:value-type="string" table:style-name="ce6">
            <text:p>ALANA ARIELLE SANTANA MESQUIT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2T00:00:00" table:style-name="ce5">
            <text:p>22/5/24</text:p>
          </table:table-cell>
          <table:table-cell office:value-type="date" office:date-value="2026-05-21T00:00:00" table:style-name="ce5">
            <text:p>21/5/26</text:p>
          </table:table-cell>
          <table:table-cell office:value-type="string" table:style-name="ce6">
            <text:p>ALDEMAR GAIA VIEIRA JUNIOR <text:span text:style-name="T1"> </text:span>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7T00:00:00" table:style-name="ce5">
            <text:p>27/5/24</text:p>
          </table:table-cell>
          <table:table-cell office:value-type="date" office:date-value="2026-05-26T00:00:00" table:style-name="ce5">
            <text:p>26/5/26</text:p>
          </table:table-cell>
          <table:table-cell office:value-type="string" table:style-name="ce6">
            <text:p>ALESSANDRA DA COSTA COUTINHO<text:span text:style-name="T1"> </text:span>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26T00:00:00" table:style-name="ce5">
            <text:p>26/3/25</text:p>
          </table:table-cell>
          <table:table-cell office:value-type="date" office:date-value="2026-03-25T00:00:00" table:style-name="ce5">
            <text:p>25/3/26</text:p>
          </table:table-cell>
          <table:table-cell office:value-type="string" table:style-name="ce6">
            <text:p>ALEXANDRE CRISTIAN CORREA DE OLIV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23T00:00:00" table:style-name="ce15">
            <text:p>23/7/25</text:p>
          </table:table-cell>
          <table:table-cell office:value-type="date" office:date-value="2026-07-22T00:00:00" table:style-name="ce15">
            <text:p>22/7/26</text:p>
          </table:table-cell>
          <table:table-cell office:value-type="string" table:style-name="ce6">
            <text:p>ALEXANDRE QUEIROZ MOURA JUNIOR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23]+364" table:style-name="ce15">
            <text:p>30/6/26</text:p>
          </table:table-cell>
          <table:table-cell office:value-type="string" table:style-name="ce6">
            <text:p>ALEXANDRE RAFAEL BARROS LOPES MAZZAR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2-03T00:00:00" table:style-name="ce5">
            <text:p>3/12/24</text:p>
          </table:table-cell>
          <table:table-cell office:value-type="date" office:date-value="2025-12-02T00:00:00" table:style-name="ce5">
            <text:p>2/12/25</text:p>
          </table:table-cell>
          <table:table-cell office:value-type="string" table:style-name="ce6">
            <text:p>ALEXANDRE TAVARES LEE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10-16T00:00:00" table:style-name="ce15">
            <text:p>16/10/25</text:p>
          </table:table-cell>
          <table:table-cell office:value-type="date" office:date-value="2026-10-15T00:00:00" table:formula="of:=[.A25]+364" table:style-name="ce15">
            <text:p>15/10/26</text:p>
          </table:table-cell>
          <table:table-cell office:value-type="string" table:style-name="ce6">
            <text:p>ALEXSANDRA PINHEIRO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7T00:00:00" table:style-name="ce5">
            <text:p>27/5/24</text:p>
          </table:table-cell>
          <table:table-cell office:value-type="date" office:date-value="2026-05-26T00:00:00" table:style-name="ce5">
            <text:p>26/5/26</text:p>
          </table:table-cell>
          <table:table-cell office:value-type="string" table:style-name="ce6">
            <text:p>ALICE MIRANDA MARACAIPE ALVES<text:span text:style-name="T1"> </text:span>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24T00:00:00" table:style-name="ce5">
            <text:p>24/4/25</text:p>
          </table:table-cell>
          <table:table-cell office:value-type="date" office:date-value="2026-04-23T00:00:00" table:style-name="ce5">
            <text:p>23/4/26</text:p>
          </table:table-cell>
          <table:table-cell office:value-type="string" table:style-name="ce6">
            <text:p>ALINE BARBOSA GAMA SOBR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26T00:00:00" table:style-name="ce15">
            <text:p>26/3/25</text:p>
          </table:table-cell>
          <table:table-cell office:value-type="date" office:date-value="2026-03-25T00:00:00" table:style-name="ce15">
            <text:p>25/3/26</text:p>
          </table:table-cell>
          <table:table-cell office:value-type="string" table:style-name="ce6">
            <text:p>ALINE DE OLIVEIRA CASTR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22T00:00:00" table:style-name="ce15">
            <text:p>22/8/25</text:p>
          </table:table-cell>
          <table:table-cell office:value-type="date" office:date-value="2026-08-21T00:00:00" table:formula="of:=SUM([.A29]+364)" table:style-name="ce15">
            <text:p>21/8/26</text:p>
          </table:table-cell>
          <table:table-cell office:value-type="string" table:style-name="ce6">
            <text:p>ALINE SOARES DE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5-29T00:00:00" table:style-name="ce15">
            <text:p>29/5/24</text:p>
          </table:table-cell>
          <table:table-cell office:value-type="date" office:date-value="2026-05-28T00:00:00" table:style-name="ce15">
            <text:p>28/5/26</text:p>
          </table:table-cell>
          <table:table-cell office:value-type="string" table:style-name="ce6">
            <text:p>ALLYCIA EMILY YOHANE CASTRO MACEDO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05T00:00:00" table:style-name="ce15">
            <text:p>5/8/25</text:p>
          </table:table-cell>
          <table:table-cell office:value-type="date" office:date-value="2026-08-04T00:00:00" table:formula="of:=SUM([.A31]+364)" table:style-name="ce15">
            <text:p>4/8/26</text:p>
          </table:table-cell>
          <table:table-cell office:value-type="string" table:style-name="ce6">
            <text:p>AMANDA BEATRIZ LIMA FEITOS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6-05-21T00:00:00" table:style-name="ce15">
            <text:p>21/5/26</text:p>
          </table:table-cell>
          <table:table-cell office:value-type="string" table:style-name="ce6">
            <text:p>AMAURY VINICIUS LANGBECK DE FREITAS<text:span text:style-name="T1"> </text:span></text:p>
          </table:table-cell>
          <table:table-cell table:number-columns-repeated="12" table:style-name="ce10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5-12-31T00:00:00" table:style-name="ce15">
            <text:p>31/12/25</text:p>
          </table:table-cell>
          <table:table-cell office:value-type="string" table:style-name="ce6">
            <text:p>ÁMON GABRIEL GUIMARÃES NUNES</text:p>
          </table:table-cell>
          <table:table-cell table:number-columns-repeated="12" table:style-name="ce12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4-05-27T00:00:00" table:style-name="ce15">
            <text:p>27/5/24</text:p>
          </table:table-cell>
          <table:table-cell office:value-type="date" office:date-value="2026-05-26T00:00:00" table:style-name="ce15">
            <text:p>26/5/26</text:p>
          </table:table-cell>
          <table:table-cell office:value-type="string" table:style-name="ce6">
            <text:p>ANA CAROLINE CARVALHO DE SOUZA<text:span text:style-name="T1"> </text:span></text:p>
          </table:table-cell>
          <table:table-cell table:number-columns-repeated="12" table:style-name="ce10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1-07T00:00:00" table:style-name="ce15">
            <text:p>7/1/25</text:p>
          </table:table-cell>
          <table:table-cell office:value-type="date" office:date-value="2026-01-06T00:00:00" table:style-name="ce15">
            <text:p>6/1/26</text:p>
          </table:table-cell>
          <table:table-cell office:value-type="string" table:style-name="ce6">
            <text:p>ANA CAROLINE MONTEIRO DE OLIVEIRA</text:p>
          </table:table-cell>
          <table:table-cell table:number-columns-repeated="12" table:style-name="ce10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6-05-21T00:00:00" table:style-name="ce15">
            <text:p>21/5/26</text:p>
          </table:table-cell>
          <table:table-cell office:value-type="string" table:style-name="ce6">
            <text:p>ANA CLARA DO ROSÁRIO OLIVEIRA<text:span text:style-name="T1"> </text:span></text:p>
          </table:table-cell>
          <table:table-cell table:number-columns-repeated="12" table:style-name="ce10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1-07T00:00:00" table:style-name="ce15">
            <text:p>7/1/25</text:p>
          </table:table-cell>
          <table:table-cell office:value-type="date" office:date-value="2026-01-06T00:00:00" table:style-name="ce15">
            <text:p>6/1/26</text:p>
          </table:table-cell>
          <table:table-cell office:value-type="string" table:style-name="ce6">
            <text:p>ANA CRISTINA DE ARAÚJO COST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7T00:00:00" table:style-name="ce15">
            <text:p>27/5/24</text:p>
          </table:table-cell>
          <table:table-cell office:value-type="date" office:date-value="2026-05-26T00:00:00" table:style-name="ce15">
            <text:p>26/5/26</text:p>
          </table:table-cell>
          <table:table-cell office:value-type="string" table:style-name="ce6">
            <text:p>ANA KARINE GONÇALVES BEZERRA<text:span text:style-name="T1"> </text:span>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39]+364" table:style-name="ce15">
            <text:p>30/6/26</text:p>
          </table:table-cell>
          <table:table-cell office:value-type="string" table:style-name="ce6">
            <text:p>ANA PAULA DA SILVA FIGU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20T00:00:00" table:style-name="ce15">
            <text:p>20/1/25</text:p>
          </table:table-cell>
          <table:table-cell office:value-type="date" office:date-value="2025-11-07T00:00:00" table:style-name="ce15">
            <text:p>7/11/25</text:p>
          </table:table-cell>
          <table:table-cell office:value-type="string" table:style-name="ce6">
            <text:p>ANA PAULA PALHETA MEL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23T00:00:00" table:style-name="ce5">
            <text:p>23/4/25</text:p>
          </table:table-cell>
          <table:table-cell office:value-type="date" office:date-value="2026-04-22T00:00:00" table:style-name="ce5">
            <text:p>22/4/26</text:p>
          </table:table-cell>
          <table:table-cell office:value-type="string" table:style-name="ce6">
            <text:p>ANA SOFIA CATIVO PER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42]+364" table:style-name="ce15">
            <text:p>6/7/26</text:p>
          </table:table-cell>
          <table:table-cell office:value-type="string" table:style-name="ce6">
            <text:p>ANANDA RAMOS NUN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10-13T00:00:00" table:style-name="ce15">
            <text:p>13/10/25</text:p>
          </table:table-cell>
          <table:table-cell office:value-type="date" office:date-value="2026-10-12T00:00:00" table:formula="of:=[.A43]+364" table:style-name="ce15">
            <text:p>12/10/26</text:p>
          </table:table-cell>
          <table:table-cell office:value-type="string" table:style-name="ce6">
            <text:p>ANDERSON DANTAS MEL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07T00:00:00" table:style-name="ce15">
            <text:p>7/1/25</text:p>
          </table:table-cell>
          <table:table-cell office:value-type="date" office:date-value="2026-01-06T00:00:00" table:style-name="ce15">
            <text:p>6/1/26</text:p>
          </table:table-cell>
          <table:table-cell office:value-type="string" table:style-name="ce6">
            <text:p>ANDRÉ AUGUSTO SIQUEIRA AREVAL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5-05-21T00:00:00" table:style-name="ce15">
            <text:p>21/5/25</text:p>
          </table:table-cell>
          <table:table-cell office:value-type="string" table:style-name="ce6">
            <text:p>ANDRÉ ÍCARO MORAIS DA SILVA <text:span text:style-name="T1"> </text:span>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01T00:00:00" table:style-name="ce15">
            <text:p>1/8/25</text:p>
          </table:table-cell>
          <table:table-cell office:value-type="date" office:date-value="2026-07-31T00:00:00" table:formula="of:=SUM([.A46]+364)" table:style-name="ce15">
            <text:p>31/7/26</text:p>
          </table:table-cell>
          <table:table-cell office:value-type="string" table:style-name="ce6">
            <text:p>ANDRÉ ISAIAS DOS SANTOS FERNAND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11-24T00:00:00" table:style-name="ce16">
            <text:p>24/11/23</text:p>
          </table:table-cell>
          <table:table-cell office:value-type="date" office:date-value="2025-11-23T00:00:00" table:style-name="ce16">
            <text:p>23/11/25</text:p>
          </table:table-cell>
          <table:table-cell office:value-type="string" table:style-name="ce17">
            <text:p>ANDRESSA BIANCA SOUZA DA SILVA</text:p>
          </table:table-cell>
          <table:table-cell table:number-columns-repeated="12" table:style-name="ce10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8-01T00:00:00" table:style-name="ce15">
            <text:p>1/8/25</text:p>
          </table:table-cell>
          <table:table-cell office:value-type="date" office:date-value="2026-07-31T00:00:00" table:formula="of:=SUM([.A48]+364)" table:style-name="ce15">
            <text:p>31/7/26</text:p>
          </table:table-cell>
          <table:table-cell office:value-type="string" table:style-name="ce6">
            <text:p>ANDREZA VITÓRIA SOUZA DOS PRAZERES</text:p>
          </table:table-cell>
          <table:table-cell table:number-columns-repeated="12" table:style-name="ce10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1-07T00:00:00" table:style-name="ce5">
            <text:p>7/1/25</text:p>
          </table:table-cell>
          <table:table-cell office:value-type="date" office:date-value="2026-01-06T00:00:00" table:style-name="ce5">
            <text:p>6/1/26</text:p>
          </table:table-cell>
          <table:table-cell office:value-type="string" table:style-name="ce6">
            <text:p>ANGELA CRISTINA MIRANDA DUARTE</text:p>
          </table:table-cell>
          <table:table-cell table:number-columns-repeated="12" table:style-name="ce10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4-22T00:00:00" table:style-name="ce5">
            <text:p>22/4/25</text:p>
          </table:table-cell>
          <table:table-cell office:value-type="date" office:date-value="2026-04-21T00:00:00" table:style-name="ce5">
            <text:p>21/4/26</text:p>
          </table:table-cell>
          <table:table-cell office:value-type="string" table:style-name="ce6">
            <text:p>ANNDRA BARROS DE SOUZA VASQUEZ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17T00:00:00" table:style-name="ce15">
            <text:p>17/7/24</text:p>
          </table:table-cell>
          <table:table-cell office:value-type="date" office:date-value="2025-07-16T00:00:00" table:style-name="ce15">
            <text:p>16/7/25</text:p>
          </table:table-cell>
          <table:table-cell office:value-type="string" table:style-name="ce6">
            <text:p>ANNE CAROLINE CAMPELO GUERREIRO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19T00:00:00" table:style-name="ce15">
            <text:p>19/7/24</text:p>
          </table:table-cell>
          <table:table-cell office:value-type="date" office:date-value="2025-07-19T00:00:00" table:style-name="ce15">
            <text:p>19/7/25</text:p>
          </table:table-cell>
          <table:table-cell office:value-type="string" table:style-name="ce6">
            <text:p>ANNE DANIELLY PORTELA DA SILVA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24T00:00:00" table:style-name="ce5">
            <text:p>24/3/25</text:p>
          </table:table-cell>
          <table:table-cell office:value-type="date" office:date-value="2026-03-23T00:00:00" table:style-name="ce5">
            <text:p>23/3/26</text:p>
          </table:table-cell>
          <table:table-cell office:value-type="string" table:style-name="ce6">
            <text:p>ANNY CAROLINE CORDEIRO MACIEL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13T00:00:00" table:style-name="ce15">
            <text:p>13/8/25</text:p>
          </table:table-cell>
          <table:table-cell office:value-type="date" office:date-value="2026-08-12T00:00:00" table:formula="of:=SUM([.A54]+364)" table:style-name="ce15">
            <text:p>12/8/26</text:p>
          </table:table-cell>
          <table:table-cell office:value-type="string" table:style-name="ce6">
            <text:p>ANTONIO DANIEL ARAÚJO FRANC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8T00:00:00" table:style-name="ce5">
            <text:p>8/4/24</text:p>
          </table:table-cell>
          <table:table-cell office:value-type="date" office:date-value="2026-04-07T00:00:00" table:style-name="ce5">
            <text:p>7/4/26</text:p>
          </table:table-cell>
          <table:table-cell office:value-type="string" table:style-name="ce6">
            <text:p>ANTONIO HUMBERTO RODRIGUES BELMONT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10-01T00:00:00" table:style-name="ce15">
            <text:p>1/10/25</text:p>
          </table:table-cell>
          <table:table-cell office:value-type="date" office:date-value="2026-09-30T00:00:00" table:formula="of:=[.A56]+364" table:style-name="ce15">
            <text:p>30/9/26</text:p>
          </table:table-cell>
          <table:table-cell office:value-type="string" table:style-name="ce6">
            <text:p>ANTÔNIO JOSÉ TUPINAMBÁ FIGUEIREDO DO VALLE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23T00:00:00" table:style-name="ce15">
            <text:p>23/7/25</text:p>
          </table:table-cell>
          <table:table-cell office:value-type="date" office:date-value="2026-07-22T00:00:00" table:formula="of:=[.A57]+364" table:style-name="ce15">
            <text:p>22/7/26</text:p>
          </table:table-cell>
          <table:table-cell office:value-type="string" table:style-name="ce6">
            <text:p>ARIELE DA SILVA HERNANDEZ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1-08T00:00:00" table:style-name="ce15">
            <text:p>8/1/24</text:p>
          </table:table-cell>
          <table:table-cell office:value-type="date" office:date-value="2026-01-07T00:00:00" table:style-name="ce15">
            <text:p>7/1/26</text:p>
          </table:table-cell>
          <table:table-cell office:value-type="string" table:style-name="ce6">
            <text:p>ARLAN VICTOR GUIDÃO NASCIMEN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ARTHUR DE MOURA PER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2-03T00:00:00" table:style-name="ce5">
            <text:p>3/12/24</text:p>
          </table:table-cell>
          <table:table-cell office:value-type="date" office:date-value="2025-12-02T00:00:00" table:style-name="ce5">
            <text:p>2/12/25</text:p>
          </table:table-cell>
          <table:table-cell office:value-type="string" table:style-name="ce6">
            <text:p>ARTHUR SANTOS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61]+364" table:style-name="ce15">
            <text:p>30/6/26</text:p>
          </table:table-cell>
          <table:table-cell office:value-type="string" table:style-name="ce6">
            <text:p>ASAPH KALEBE QUEIROZ IBERNON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62]+364" table:style-name="ce15">
            <text:p>6/7/26</text:p>
          </table:table-cell>
          <table:table-cell office:value-type="string" table:style-name="ce6">
            <text:p>BARBARA JESSICA REZENDE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24T00:00:00" table:style-name="ce5">
            <text:p>24/3/25</text:p>
          </table:table-cell>
          <table:table-cell office:value-type="date" office:date-value="2026-03-23T00:00:00" table:style-name="ce5">
            <text:p>23/3/26</text:p>
          </table:table-cell>
          <table:table-cell office:value-type="string" table:style-name="ce6">
            <text:p>BENJAMIN DA SILVA RAM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25T00:00:00" table:style-name="ce15">
            <text:p>25/9/24</text:p>
          </table:table-cell>
          <table:table-cell office:value-type="date" office:date-value="2025-09-24T00:00:00" table:style-name="ce15">
            <text:p>24/9/25</text:p>
          </table:table-cell>
          <table:table-cell office:value-type="string" table:style-name="ce6">
            <text:p>BRENDOW DE ALMEIDA MORIZ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14T00:00:00" table:style-name="ce15">
            <text:p>14/8/25</text:p>
          </table:table-cell>
          <table:table-cell office:value-type="date" office:date-value="2026-08-13T00:00:00" table:formula="of:=SUM([.A65]+364)" table:style-name="ce15">
            <text:p>13/8/26</text:p>
          </table:table-cell>
          <table:table-cell office:value-type="string" table:style-name="ce6">
            <text:p>BRUNO COELHO MEND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BRUNO NOVO CANDEIRA CAVALCANTE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0-01T00:00:00" table:style-name="ce15">
            <text:p>1/10/24</text:p>
          </table:table-cell>
          <table:table-cell office:value-type="date" office:date-value="2025-09-30T00:00:00" table:style-name="ce15">
            <text:p>30/9/25</text:p>
          </table:table-cell>
          <table:table-cell office:value-type="string" table:style-name="ce6">
            <text:p>CAIO FLÁVIO SOARES MORAI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16T00:00:00" table:style-name="ce15">
            <text:p>16/7/25</text:p>
          </table:table-cell>
          <table:table-cell office:value-type="date" office:date-value="2026-07-15T00:00:00" table:formula="of:=[.A68]+364" table:style-name="ce15">
            <text:p>15/7/26</text:p>
          </table:table-cell>
          <table:table-cell office:value-type="string" table:style-name="ce6">
            <text:p>CAIO GABRIEL CARMIN DOS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14T00:00:00" table:style-name="ce5">
            <text:p>14/4/25</text:p>
          </table:table-cell>
          <table:table-cell office:value-type="date" office:date-value="2026-04-13T00:00:00" table:style-name="ce5">
            <text:p>13/4/26</text:p>
          </table:table-cell>
          <table:table-cell office:value-type="string" table:style-name="ce6">
            <text:p>CAMILA MOURA DE DEU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12T00:00:00" table:style-name="ce15">
            <text:p>12/8/25</text:p>
          </table:table-cell>
          <table:table-cell office:value-type="date" office:date-value="2026-08-11T00:00:00" table:formula="of:=SUM([.A70]+364)" table:style-name="ce15">
            <text:p>11/8/26</text:p>
          </table:table-cell>
          <table:table-cell office:value-type="string" table:style-name="ce6">
            <text:p>CAMILE JULIANE DE LIMA TREICHEL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18T00:00:00" table:style-name="ce15">
            <text:p>18/8/25</text:p>
          </table:table-cell>
          <table:table-cell office:value-type="date" office:date-value="2026-08-17T00:00:00" table:formula="of:=SUM([.A71]+364)" table:style-name="ce15">
            <text:p>17/8/26</text:p>
          </table:table-cell>
          <table:table-cell office:value-type="string" table:style-name="ce6">
            <text:p>CARLOS EDUARDO LOBATO DE SOUZ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2T00:00:00" table:style-name="ce15">
            <text:p>2/4/25</text:p>
          </table:table-cell>
          <table:table-cell office:value-type="date" office:date-value="2025-12-31T00:00:00" table:style-name="ce15">
            <text:p>31/12/25</text:p>
          </table:table-cell>
          <table:table-cell office:value-type="string" table:style-name="ce6">
            <text:p>CAROLINA LUZEIRO RIBEIR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73]+364" table:style-name="ce15">
            <text:p>30/6/26</text:p>
          </table:table-cell>
          <table:table-cell office:value-type="string" table:style-name="ce6">
            <text:p>CASSIANE DE SOUZA MEND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2T00:00:00" table:style-name="ce15">
            <text:p>2/12/24</text:p>
          </table:table-cell>
          <table:table-cell office:value-type="date" office:date-value="2025-12-01T00:00:00" table:style-name="ce15">
            <text:p>1/12/25</text:p>
          </table:table-cell>
          <table:table-cell office:value-type="string" table:style-name="ce6">
            <text:p>CÁSSIO SHIGUEAKI TAKATANI HASHIOK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13T00:00:00" table:style-name="ce5">
            <text:p>13/1/25</text:p>
          </table:table-cell>
          <table:table-cell office:value-type="date" office:date-value="2026-01-12T00:00:00" table:style-name="ce5">
            <text:p>12/1/26</text:p>
          </table:table-cell>
          <table:table-cell office:value-type="string" table:style-name="ce6">
            <text:p>CATARINA VALENTE SMITH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5-12T00:00:00" table:style-name="ce15">
            <text:p>12/5/25</text:p>
          </table:table-cell>
          <table:table-cell office:value-type="date" office:date-value="2026-05-11T00:00:00" table:style-name="ce15">
            <text:p>11/5/26</text:p>
          </table:table-cell>
          <table:table-cell office:value-type="string" table:style-name="ce6">
            <text:p>CAUÃ IGOR DA SILVA L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13T00:00:00" table:style-name="ce5">
            <text:p>13/1/25</text:p>
          </table:table-cell>
          <table:table-cell office:value-type="date" office:date-value="2026-01-12T00:00:00" table:style-name="ce5">
            <text:p>12/1/26</text:p>
          </table:table-cell>
          <table:table-cell office:value-type="string" table:style-name="ce6">
            <text:p>CELINY MENDES DE SOU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5-12-31T00:00:00" table:style-name="ce15">
            <text:p>31/12/25</text:p>
          </table:table-cell>
          <table:table-cell office:value-type="string" table:style-name="ce6">
            <text:p>CINDY MAGNO DE DEUS E SILV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2T00:00:00" table:style-name="ce5">
            <text:p>2/12/24</text:p>
          </table:table-cell>
          <table:table-cell office:value-type="date" office:date-value="2025-12-01T00:00:00" table:style-name="ce5">
            <text:p>1/12/25</text:p>
          </table:table-cell>
          <table:table-cell office:value-type="string" table:style-name="ce6">
            <text:p>DALMACIO BARBOSA ALV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4-08T00:00:00" table:style-name="ce5">
            <text:p>8/4/24</text:p>
          </table:table-cell>
          <table:table-cell office:value-type="date" office:date-value="2026-04-07T00:00:00" table:style-name="ce5">
            <text:p>7/4/26</text:p>
          </table:table-cell>
          <table:table-cell office:value-type="string" table:style-name="ce6">
            <text:p>DANIEL DE CASTRO MONTEIR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14T00:00:00" table:style-name="ce5">
            <text:p>14/1/25</text:p>
          </table:table-cell>
          <table:table-cell office:value-type="date" office:date-value="2026-01-13T00:00:00" table:style-name="ce5">
            <text:p>13/1/26</text:p>
          </table:table-cell>
          <table:table-cell office:value-type="string" table:style-name="ce6">
            <text:p>DANIELA MONTAN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2T00:00:00" table:style-name="ce15">
            <text:p>2/4/25</text:p>
          </table:table-cell>
          <table:table-cell office:value-type="date" office:date-value="2026-04-01T00:00:00" table:style-name="ce15">
            <text:p>1/4/26</text:p>
          </table:table-cell>
          <table:table-cell office:value-type="string" table:style-name="ce6">
            <text:p>DAVID SILVA DE ARAÚJO JORGE DUARTE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6-17T00:00:00" table:style-name="ce15">
            <text:p>17/6/24</text:p>
          </table:table-cell>
          <table:table-cell office:value-type="date" office:date-value="2025-06-16T00:00:00" table:style-name="ce15">
            <text:p>16/6/25</text:p>
          </table:table-cell>
          <table:table-cell office:value-type="string" table:style-name="ce6">
            <text:p>DÉBORA SAMARA MARINHO TAV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2-01T00:00:00" table:style-name="ce15">
            <text:p>1/2/24</text:p>
          </table:table-cell>
          <table:table-cell office:value-type="date" office:date-value="2026-01-31T00:00:00" table:style-name="ce15">
            <text:p>31/1/26</text:p>
          </table:table-cell>
          <table:table-cell office:value-type="string" table:style-name="ce6">
            <text:p>DEBORAH REGINA CONCEIÇÃO ABREU CAVALCANTE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85]+364" table:style-name="ce15">
            <text:p>6/7/26</text:p>
          </table:table-cell>
          <table:table-cell office:value-type="string" table:style-name="ce6">
            <text:p>DENYANE LAISAKEL LIMA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22T00:00:00" table:style-name="ce15">
            <text:p>22/7/24</text:p>
          </table:table-cell>
          <table:table-cell office:value-type="date" office:date-value="2025-07-18T00:00:00" table:style-name="ce15">
            <text:p>18/7/25</text:p>
          </table:table-cell>
          <table:table-cell office:value-type="string" table:style-name="ce6">
            <text:p>DHYONARA WALLERIA COSTA RODRIGUES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3T00:00:00" table:style-name="ce5">
            <text:p>3/12/24</text:p>
          </table:table-cell>
          <table:table-cell office:value-type="date" office:date-value="2025-12-02T00:00:00" table:style-name="ce5">
            <text:p>2/12/25</text:p>
          </table:table-cell>
          <table:table-cell office:value-type="string" table:style-name="ce6">
            <text:p>DIEGO BACELAR BECKMAN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9-15T00:00:00" table:style-name="ce15">
            <text:p>15/9/25</text:p>
          </table:table-cell>
          <table:table-cell office:value-type="date" office:date-value="2026-09-14T00:00:00" table:formula="of:=[.A88]+364" table:style-name="ce15">
            <text:p>14/9/26</text:p>
          </table:table-cell>
          <table:table-cell office:value-type="string" table:style-name="ce6">
            <text:p>EDIANDRA SANTOS ARAÚJ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2-01T00:00:00" table:style-name="ce5">
            <text:p>1/2/24</text:p>
          </table:table-cell>
          <table:table-cell office:value-type="date" office:date-value="2026-01-31T00:00:00" table:style-name="ce5">
            <text:p>31/1/26</text:p>
          </table:table-cell>
          <table:table-cell office:value-type="string" table:style-name="ce6">
            <text:p>EDUARDO SOUZA DE MENEZ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7T00:00:00" table:style-name="ce15">
            <text:p>27/5/24</text:p>
          </table:table-cell>
          <table:table-cell office:value-type="date" office:date-value="2026-05-26T00:00:00" table:style-name="ce15">
            <text:p>26/5/26</text:p>
          </table:table-cell>
          <table:table-cell office:value-type="string" table:style-name="ce6">
            <text:p>ELAINY MARTINS NOGUEIRA<text:span text:style-name="T1"> </text:span>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22T00:00:00" table:style-name="ce5">
            <text:p>22/4/25</text:p>
          </table:table-cell>
          <table:table-cell office:value-type="date" office:date-value="2026-04-21T00:00:00" table:style-name="ce5">
            <text:p>21/4/26</text:p>
          </table:table-cell>
          <table:table-cell office:value-type="string" table:style-name="ce6">
            <text:p>ELEN KAROLINNE SOUZA SANTAN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9-26T00:00:00" table:style-name="ce5">
            <text:p>26/9/24</text:p>
          </table:table-cell>
          <table:table-cell office:value-type="date" office:date-value="2025-09-25T00:00:00" table:style-name="ce5">
            <text:p>25/9/25</text:p>
          </table:table-cell>
          <table:table-cell office:value-type="string" table:style-name="ce6">
            <text:p>ELIAS PEREIRA DA COS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26T00:00:00" table:style-name="ce15">
            <text:p>26/8/25</text:p>
          </table:table-cell>
          <table:table-cell office:value-type="date" office:date-value="2026-08-25T00:00:00" table:formula="of:=[.A93]+364" table:style-name="ce15">
            <text:p>25/8/26</text:p>
          </table:table-cell>
          <table:table-cell office:value-type="string" table:style-name="ce6">
            <text:p>ELIOMARA DE LIMA CASTRO ABREU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5-12T00:00:00" table:style-name="ce5">
            <text:p>12/5/25</text:p>
          </table:table-cell>
          <table:table-cell office:value-type="date" office:date-value="2026-05-11T00:00:00" table:style-name="ce5">
            <text:p>11/5/26</text:p>
          </table:table-cell>
          <table:table-cell office:value-type="string" table:style-name="ce6">
            <text:p>EMALUCI REIS DE MOU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1-13T00:00:00" table:style-name="ce15">
            <text:p>13/1/25</text:p>
          </table:table-cell>
          <table:table-cell office:value-type="date" office:date-value="2026-01-12T00:00:00" table:style-name="ce15">
            <text:p>12/1/26</text:p>
          </table:table-cell>
          <table:table-cell office:value-type="string" table:style-name="ce6">
            <text:p>ENIRALDO DA CUNHA MOTA JUNIOR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2T00:00:00" table:style-name="ce5">
            <text:p>2/12/24</text:p>
          </table:table-cell>
          <table:table-cell office:value-type="date" office:date-value="2025-12-01T00:00:00" table:style-name="ce5">
            <text:p>1/12/25</text:p>
          </table:table-cell>
          <table:table-cell office:value-type="string" table:style-name="ce6">
            <text:p>ERICK DE MELO BARBOSA JUNIOR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10-01T00:00:00" table:style-name="ce15">
            <text:p>1/10/25</text:p>
          </table:table-cell>
          <table:table-cell office:value-type="date" office:date-value="2026-09-30T00:00:00" table:formula="of:=[.A97]+364" table:style-name="ce15">
            <text:p>30/9/26</text:p>
          </table:table-cell>
          <table:table-cell office:value-type="string" table:style-name="ce6">
            <text:p>ESTER GUEDES MORAI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22T00:00:00" table:style-name="ce15">
            <text:p>22/8/25</text:p>
          </table:table-cell>
          <table:table-cell office:value-type="date" office:date-value="2026-08-21T00:00:00" table:formula="of:=SUM([.A98]+364)" table:style-name="ce15">
            <text:p>21/8/26</text:p>
          </table:table-cell>
          <table:table-cell office:value-type="string" table:style-name="ce6">
            <text:p>EULER PESSOA DE SOUZA FILH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13T00:00:00" table:style-name="ce15">
            <text:p>13/8/25</text:p>
          </table:table-cell>
          <table:table-cell office:value-type="date" office:date-value="2026-08-12T00:00:00" table:formula="of:=SUM([.A99]+364)" table:style-name="ce15">
            <text:p>12/8/26</text:p>
          </table:table-cell>
          <table:table-cell office:value-type="string" table:style-name="ce6">
            <text:p>EVELLYNE ROSE CAZUZA CORRE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3T00:00:00" table:style-name="ce15">
            <text:p>3/7/25</text:p>
          </table:table-cell>
          <table:table-cell office:value-type="date" office:date-value="2026-07-02T00:00:00" table:formula="of:=[.A100]+364" table:style-name="ce15">
            <text:p>2/7/26</text:p>
          </table:table-cell>
          <table:table-cell office:value-type="string" table:style-name="ce6">
            <text:p>EVELYN VARGAS DE CARVALH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18T00:00:00" table:style-name="ce15">
            <text:p>18/9/25</text:p>
          </table:table-cell>
          <table:table-cell office:value-type="date" office:date-value="2026-09-17T00:00:00" table:formula="of:=[.A101]+364" table:style-name="ce15">
            <text:p>17/9/26</text:p>
          </table:table-cell>
          <table:table-cell office:value-type="string" table:style-name="ce6">
            <text:p>EVERTON BENTES TEIX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FÁBIO DO NASCIMENTO GARCI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2-02T00:00:00" table:style-name="ce15">
            <text:p>2/2/24</text:p>
          </table:table-cell>
          <table:table-cell office:value-type="date" office:date-value="2026-02-01T00:00:00" table:style-name="ce15">
            <text:p>1/2/26</text:p>
          </table:table-cell>
          <table:table-cell office:value-type="string" table:style-name="ce6">
            <text:p>FÁBIO FERREIRA DO NASCIMENTO FILH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104]+364" table:style-name="ce15">
            <text:p>6/7/26</text:p>
          </table:table-cell>
          <table:table-cell office:value-type="string" table:style-name="ce6">
            <text:p>FELICIANO ARAUJO PIMEN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23T00:00:00" table:style-name="ce5">
            <text:p>23/4/25</text:p>
          </table:table-cell>
          <table:table-cell office:value-type="date" office:date-value="2026-04-22T00:00:00" table:style-name="ce5">
            <text:p>22/4/26</text:p>
          </table:table-cell>
          <table:table-cell office:value-type="string" table:style-name="ce6">
            <text:p>FELIPE PRINTES CAMPEL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5-11-14T00:00:00" table:style-name="ce5">
            <text:p>14/11/25</text:p>
          </table:table-cell>
          <table:table-cell office:value-type="string" table:style-name="ce6">
            <text:p>FELIPH KEVIN GONÇALVES MOT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20T00:00:00" table:style-name="ce15">
            <text:p>20/1/25</text:p>
          </table:table-cell>
          <table:table-cell office:value-type="date" office:date-value="2026-01-19T00:00:00" table:style-name="ce15">
            <text:p>19/1/26</text:p>
          </table:table-cell>
          <table:table-cell office:value-type="string" table:style-name="ce6">
            <text:p>FELLIPE LIBÓRIO PANTOJ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23T00:00:00" table:style-name="ce15">
            <text:p>23/7/25</text:p>
          </table:table-cell>
          <table:table-cell office:value-type="date" office:date-value="2026-07-22T00:00:00" table:formula="of:=[.A108]+364" table:style-name="ce15">
            <text:p>22/7/26</text:p>
          </table:table-cell>
          <table:table-cell office:value-type="string" table:style-name="ce6">
            <text:p>FERNANDA MARTINS DIA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16T00:00:00" table:style-name="ce15">
            <text:p>16/9/25</text:p>
          </table:table-cell>
          <table:table-cell office:value-type="date" office:date-value="2026-09-15T00:00:00" table:formula="of:=[.A109]+364" table:style-name="ce15">
            <text:p>15/9/26</text:p>
          </table:table-cell>
          <table:table-cell office:value-type="string" table:style-name="ce6">
            <text:p>FERNANDA REGINA DA SILVA SEN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9-27T00:00:00" table:style-name="ce5">
            <text:p>27/9/24</text:p>
          </table:table-cell>
          <table:table-cell office:value-type="date" office:date-value="2025-09-26T00:00:00" table:style-name="ce5">
            <text:p>26/9/25</text:p>
          </table:table-cell>
          <table:table-cell office:value-type="string" table:style-name="ce6">
            <text:p>FERNANDA STEFANIE SALES DE MELL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10-20T00:00:00" table:style-name="ce15">
            <text:p>20/10/25</text:p>
          </table:table-cell>
          <table:table-cell office:value-type="date" office:date-value="2026-10-19T00:00:00" table:formula="of:=[.A111]+364" table:style-name="ce15">
            <text:p>19/10/26</text:p>
          </table:table-cell>
          <table:table-cell office:value-type="string" table:style-name="ce6">
            <text:p>FERNANDO CHAVES DE SOUZA FILH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01T00:00:00" table:style-name="ce15">
            <text:p>1/8/25</text:p>
          </table:table-cell>
          <table:table-cell office:value-type="date" office:date-value="2026-07-31T00:00:00" table:formula="of:=SUM([.A112]+364)" table:style-name="ce15">
            <text:p>31/7/26</text:p>
          </table:table-cell>
          <table:table-cell office:value-type="string" table:style-name="ce6">
            <text:p>FERNANDO FERREIRA LIMA NE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1-24T00:00:00" table:style-name="ce15">
            <text:p>24/1/24</text:p>
          </table:table-cell>
          <table:table-cell office:value-type="date" office:date-value="2026-01-22T00:00:00" table:style-name="ce15">
            <text:p>22/1/26</text:p>
          </table:table-cell>
          <table:table-cell office:value-type="string" table:style-name="ce6">
            <text:p>FLÁVIA OLIVEIRA DA SILVA BARRE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114]+364" table:style-name="ce15">
            <text:p>6/7/26</text:p>
          </table:table-cell>
          <table:table-cell office:value-type="string" table:style-name="ce6">
            <text:p>FRANCIENE DE SOUZA TEL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FRANCISCA CAMILA DA SILVA XIMEN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10T00:00:00" table:style-name="ce15">
            <text:p>10/9/25</text:p>
          </table:table-cell>
          <table:table-cell office:value-type="date" office:date-value="2026-09-09T00:00:00" table:formula="of:=[.A116]+364" table:style-name="ce15">
            <text:p>9/9/26</text:p>
          </table:table-cell>
          <table:table-cell office:value-type="string" table:style-name="ce6">
            <text:p>GABRIEL ALENCAR PONTES BESS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17T00:00:00" table:style-name="ce5">
            <text:p>17/3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GABRIEL AUGUSTO PINHEIRO OZAKI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16T00:00:00" table:style-name="ce5">
            <text:p>16/9/24</text:p>
          </table:table-cell>
          <table:table-cell office:value-type="date" office:date-value="2025-09-15T00:00:00" table:style-name="ce5">
            <text:p>15/9/25</text:p>
          </table:table-cell>
          <table:table-cell office:value-type="string" table:style-name="ce6">
            <text:p>GABRIEL AZEVEDO DOS SANTOS</text:p>
          </table:table-cell>
          <table:table-cell table:number-columns-repeated="12" table:style-name="ce18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17T00:00:00" table:style-name="ce5">
            <text:p>17/9/24</text:p>
          </table:table-cell>
          <table:table-cell office:value-type="date" office:date-value="2025-09-16T00:00:00" table:style-name="ce5">
            <text:p>16/9/25</text:p>
          </table:table-cell>
          <table:table-cell office:value-type="string" table:style-name="ce6">
            <text:p>GABRIEL AZRAK GO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0-01T00:00:00" table:style-name="ce15">
            <text:p>1/10/24</text:p>
          </table:table-cell>
          <table:table-cell office:value-type="date" office:date-value="2025-09-30T00:00:00" table:style-name="ce15">
            <text:p>30/9/25</text:p>
          </table:table-cell>
          <table:table-cell office:value-type="string" table:style-name="ce6">
            <text:p>GABRIEL CHAVES DE ARAÚJ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3-11-06T00:00:00" table:style-name="ce15">
            <text:p>6/11/23</text:p>
          </table:table-cell>
          <table:table-cell office:value-type="date" office:date-value="2025-11-05T00:00:00" table:style-name="ce15">
            <text:p>5/11/25</text:p>
          </table:table-cell>
          <table:table-cell office:value-type="string" table:style-name="ce6">
            <text:p>GABRIEL OTINO OLIVEIRA FREITAS</text:p>
          </table:table-cell>
          <table:table-cell table:number-columns-repeated="12" table:style-name="ce12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3-10-11T00:00:00" table:style-name="ce15">
            <text:p>11/10/23</text:p>
          </table:table-cell>
          <table:table-cell office:value-type="date" office:date-value="2025-10-10T00:00:00" table:style-name="ce15">
            <text:p>10/10/25</text:p>
          </table:table-cell>
          <table:table-cell office:value-type="string" table:style-name="ce6">
            <text:p>GABRIEL PACHECO SANTO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2-03T00:00:00" table:style-name="ce5">
            <text:p>3/12/24</text:p>
          </table:table-cell>
          <table:table-cell office:value-type="date" office:date-value="2025-12-02T00:00:00" table:style-name="ce5">
            <text:p>2/12/25</text:p>
          </table:table-cell>
          <table:table-cell office:value-type="string" table:style-name="ce6">
            <text:p>GABRIELA NEVES CORDOVIL BARBOS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GABRIELE MEDEIROS FONSEC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8-12T00:00:00" table:style-name="ce5">
            <text:p>12/8/24</text:p>
          </table:table-cell>
          <table:table-cell office:value-type="date" office:date-value="2025-08-11T00:00:00" table:style-name="ce5">
            <text:p>11/8/25</text:p>
          </table:table-cell>
          <table:table-cell office:value-type="string" table:style-name="ce6">
            <text:p>GEOVANA SILVEIRA CRISOSTOM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6-05-21T00:00:00" table:style-name="ce15">
            <text:p>21/5/26</text:p>
          </table:table-cell>
          <table:table-cell office:value-type="string" table:style-name="ce6">
            <text:p>GEOVANA SILVESTRE ROLLA <text:span text:style-name="T1"> </text:span>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GERDEN HENRIQUE AMARAL PESSO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7-21T00:00:00" table:style-name="ce15">
            <text:p>21/7/25</text:p>
          </table:table-cell>
          <table:table-cell office:value-type="date" office:date-value="2026-07-20T00:00:00" table:formula="of:=[.A128]+364" table:style-name="ce15">
            <text:p>20/7/26</text:p>
          </table:table-cell>
          <table:table-cell office:value-type="string" table:style-name="ce6">
            <text:p>GIOVANE D LUKA SOARES OLIV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0-07T00:00:00" table:style-name="ce5">
            <text:p>7/10/24</text:p>
          </table:table-cell>
          <table:table-cell office:value-type="date" office:date-value="2025-10-06T00:00:00" table:style-name="ce5">
            <text:p>6/10/25</text:p>
          </table:table-cell>
          <table:table-cell office:value-type="string" table:style-name="ce6">
            <text:p>GIOVANNA COSTA MARINH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20T00:00:00" table:style-name="ce5">
            <text:p>20/9/24</text:p>
          </table:table-cell>
          <table:table-cell office:value-type="date" office:date-value="2025-09-19T00:00:00" table:style-name="ce5">
            <text:p>19/9/25</text:p>
          </table:table-cell>
          <table:table-cell office:value-type="string" table:style-name="ce6">
            <text:p>GIOVANNA SILVA DOS SANTO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29T00:00:00" table:style-name="ce15">
            <text:p>29/9/25</text:p>
          </table:table-cell>
          <table:table-cell office:value-type="date" office:date-value="2026-09-28T00:00:00" table:formula="of:=[.A131]+364" table:style-name="ce15">
            <text:p>28/9/26</text:p>
          </table:table-cell>
          <table:table-cell office:value-type="string" table:style-name="ce6">
            <text:p>GLENDA LIMA DOS SANTO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GRAZIELA GONÇALVES FREITA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133]+364" table:style-name="ce15">
            <text:p>30/6/26</text:p>
          </table:table-cell>
          <table:table-cell office:value-type="string" table:style-name="ce6">
            <text:p>GUILHERME PINHEIRO LIM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7-21T00:00:00" table:style-name="ce5">
            <text:p>21/7/25</text:p>
          </table:table-cell>
          <table:table-cell office:value-type="date" office:date-value="2026-07-20T00:00:00" table:formula="of:=[.A134]+364" table:style-name="ce5">
            <text:p>20/7/26</text:p>
          </table:table-cell>
          <table:table-cell office:value-type="string" table:style-name="ce6">
            <text:p>HANNA LUCIANA IPUCHIMA VIAN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1-13T00:00:00" table:style-name="ce5">
            <text:p>13/1/25</text:p>
          </table:table-cell>
          <table:table-cell office:value-type="date" office:date-value="2026-01-12T00:00:00" table:style-name="ce5">
            <text:p>12/1/26</text:p>
          </table:table-cell>
          <table:table-cell office:value-type="string" table:style-name="ce6">
            <text:p>HANNAH RAFAELA DA SILVA OLIV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7T00:00:00" table:style-name="ce15">
            <text:p>7/4/25</text:p>
          </table:table-cell>
          <table:table-cell office:value-type="date" office:date-value="2026-04-06T00:00:00" table:style-name="ce15">
            <text:p>6/4/26</text:p>
          </table:table-cell>
          <table:table-cell office:value-type="string" table:style-name="ce6">
            <text:p>HENRIQUE FLÁVIO RODRIGUES CACHEAD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10-20T00:00:00" table:style-name="ce15">
            <text:p>20/10/25</text:p>
          </table:table-cell>
          <table:table-cell office:value-type="date" office:date-value="2026-10-19T00:00:00" table:formula="of:=[.A137]+364" table:style-name="ce15">
            <text:p>19/10/26</text:p>
          </table:table-cell>
          <table:table-cell office:value-type="string" table:style-name="ce6">
            <text:p>HENRIQUE KENJI CAVALCANTE OKAD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7T00:00:00" table:style-name="ce15">
            <text:p>7/4/25</text:p>
          </table:table-cell>
          <table:table-cell office:value-type="date" office:date-value="2026-04-06T00:00:00" table:style-name="ce15">
            <text:p>6/4/26</text:p>
          </table:table-cell>
          <table:table-cell office:value-type="string" table:style-name="ce6">
            <text:p>HEYDE LUANY FARIAS DE OLIV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16T00:00:00" table:style-name="ce15">
            <text:p>16/9/25</text:p>
          </table:table-cell>
          <table:table-cell office:value-type="date" office:date-value="2026-09-15T00:00:00" table:formula="of:=[.A139]+364" table:style-name="ce15">
            <text:p>15/9/26</text:p>
          </table:table-cell>
          <table:table-cell office:value-type="string" table:style-name="ce6">
            <text:p>HIAGO VIANA DA COS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5-26T00:00:00" table:style-name="ce5">
            <text:p>26/5/25</text:p>
          </table:table-cell>
          <table:table-cell office:value-type="date" office:date-value="2026-05-25T00:00:00" table:style-name="ce5">
            <text:p>25/5/26</text:p>
          </table:table-cell>
          <table:table-cell office:value-type="string" table:style-name="ce19">
            <text:p>HUGO SAMUEL DOS SANTOS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01T00:00:00" table:style-name="ce15">
            <text:p>1/8/25</text:p>
          </table:table-cell>
          <table:table-cell office:value-type="date" office:date-value="2026-07-31T00:00:00" table:formula="of:=SUM([.A141]+364)" table:style-name="ce15">
            <text:p>31/7/26</text:p>
          </table:table-cell>
          <table:table-cell office:value-type="string" table:style-name="ce6">
            <text:p>HUMBERTO LUIZ FERREIRA QUADR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7T00:00:00" table:style-name="ce15">
            <text:p>27/5/24</text:p>
          </table:table-cell>
          <table:table-cell office:value-type="date" office:date-value="2026-05-26T00:00:00" table:style-name="ce15">
            <text:p>26/5/26</text:p>
          </table:table-cell>
          <table:table-cell office:value-type="string" table:style-name="ce6">
            <text:p>ISABELE DA SILVA ARAÚJO<text:span text:style-name="T1"> </text:span>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25T00:00:00" table:style-name="ce5">
            <text:p>25/3/25</text:p>
          </table:table-cell>
          <table:table-cell office:value-type="date" office:date-value="2026-03-24T00:00:00" table:style-name="ce5">
            <text:p>24/3/26</text:p>
          </table:table-cell>
          <table:table-cell office:value-type="string" table:style-name="ce6">
            <text:p>ISABELLA BENCHAYA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1-31T00:00:00" table:style-name="ce5">
            <text:p>31/1/26</text:p>
          </table:table-cell>
          <table:table-cell office:value-type="string" table:style-name="ce6">
            <text:p>ISABELLE DHAYENNE CARDOSO LIM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06T00:00:00" table:style-name="ce15">
            <text:p>6/8/25</text:p>
          </table:table-cell>
          <table:table-cell office:value-type="date" office:date-value="2026-08-05T00:00:00" table:formula="of:=SUM([.A145]+364)" table:style-name="ce15">
            <text:p>5/8/26</text:p>
          </table:table-cell>
          <table:table-cell office:value-type="string" table:style-name="ce6">
            <text:p>ISABELLY DA SILVA TORQUA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2T00:00:00" table:style-name="ce5">
            <text:p>2/12/24</text:p>
          </table:table-cell>
          <table:table-cell office:value-type="date" office:date-value="2025-12-01T00:00:00" table:style-name="ce5">
            <text:p>1/12/25</text:p>
          </table:table-cell>
          <table:table-cell office:value-type="string" table:style-name="ce6">
            <text:p>ISADORA NASCIMENTO BARROS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19T00:00:00" table:style-name="ce15">
            <text:p>19/7/24</text:p>
          </table:table-cell>
          <table:table-cell office:value-type="date" office:date-value="2025-07-18T00:00:00" table:style-name="ce15">
            <text:p>18/7/25</text:p>
          </table:table-cell>
          <table:table-cell office:value-type="string" table:style-name="ce6">
            <text:p>ITALO DOS SANTOS GIORDANO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21T00:00:00" table:style-name="ce15">
            <text:p>21/7/25</text:p>
          </table:table-cell>
          <table:table-cell office:value-type="date" office:date-value="2026-07-20T00:00:00" table:formula="of:=[.A148]+364" table:style-name="ce15">
            <text:p>20/7/26</text:p>
          </table:table-cell>
          <table:table-cell office:value-type="string" table:style-name="ce6">
            <text:p>JACKELINE OLIVEIRA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149]+364" table:style-name="ce15">
            <text:p>6/7/26</text:p>
          </table:table-cell>
          <table:table-cell office:value-type="string" table:style-name="ce6">
            <text:p>JAMILLI DOS SANTOS NASCIMEN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2-02T00:00:00" table:style-name="ce5">
            <text:p>2/12/24</text:p>
          </table:table-cell>
          <table:table-cell office:value-type="date" office:date-value="2025-12-01T00:00:00" table:style-name="ce5">
            <text:p>1/12/25</text:p>
          </table:table-cell>
          <table:table-cell office:value-type="string" table:style-name="ce6">
            <text:p>JAMILLY DA SILVA FERNAND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15T00:00:00" table:style-name="ce15">
            <text:p>15/9/25</text:p>
          </table:table-cell>
          <table:table-cell office:value-type="date" office:date-value="2026-09-14T00:00:00" table:formula="of:=[.A151]+364" table:style-name="ce15">
            <text:p>14/9/26</text:p>
          </table:table-cell>
          <table:table-cell office:value-type="string" table:style-name="ce6">
            <text:p>JAMILLY THAÍSA DA SILVA COST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25T00:00:00" table:style-name="ce5">
            <text:p>25/4/25</text:p>
          </table:table-cell>
          <table:table-cell office:value-type="date" office:date-value="2026-04-24T00:00:00" table:style-name="ce5">
            <text:p>24/4/26</text:p>
          </table:table-cell>
          <table:table-cell office:value-type="string" table:style-name="ce6">
            <text:p>JANDERSON LABORDA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09T00:00:00" table:style-name="ce15">
            <text:p>9/1/25</text:p>
          </table:table-cell>
          <table:table-cell office:value-type="date" office:date-value="2026-01-09T00:00:00" table:style-name="ce15">
            <text:p>9/1/26</text:p>
          </table:table-cell>
          <table:table-cell office:value-type="string" table:style-name="ce6">
            <text:p>JAYNE BELTRÃO AYRES BRANDÃ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6-03T00:00:00" table:style-name="ce5">
            <text:p>3/6/24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JEANE DOS SANTOS MACHADO BATIS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155]+364" table:style-name="ce15">
            <text:p>30/6/26</text:p>
          </table:table-cell>
          <table:table-cell office:value-type="string" table:style-name="ce6">
            <text:p>JEANGELO BARBOSA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2-08T00:00:00" table:style-name="ce5">
            <text:p>8/2/24</text:p>
          </table:table-cell>
          <table:table-cell office:value-type="date" office:date-value="2026-02-07T00:00:00" table:style-name="ce5">
            <text:p>7/2/26</text:p>
          </table:table-cell>
          <table:table-cell office:value-type="string" table:style-name="ce6">
            <text:p>JEFFERSON GONZAGA GALDIN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22T00:00:00" table:style-name="ce5">
            <text:p>22/4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JESLEY SUEYLA MARTINS DA SILV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23T00:00:00" table:style-name="ce15">
            <text:p>23/3/26</text:p>
          </table:table-cell>
          <table:table-cell office:value-type="string" table:style-name="ce6">
            <text:p>JESSÉ ALVES PEREIRA NE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6-05-21T00:00:00" table:style-name="ce15">
            <text:p>21/5/26</text:p>
          </table:table-cell>
          <table:table-cell office:value-type="string" table:style-name="ce6">
            <text:p>JHEIMILY CORDEIRO DOMINGOS<text:span text:style-name="T1"> </text:span>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22T00:00:00" table:style-name="ce15">
            <text:p>22/4/25</text:p>
          </table:table-cell>
          <table:table-cell office:value-type="date" office:date-value="2025-12-31T00:00:00" table:style-name="ce15">
            <text:p>31/12/25</text:p>
          </table:table-cell>
          <table:table-cell office:value-type="string" table:style-name="ce6">
            <text:p>JOÃO BERNARDO MAGALHÃES DE AZEVEDO CRUZ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1-09T00:00:00" table:style-name="ce15">
            <text:p>9/1/24</text:p>
          </table:table-cell>
          <table:table-cell office:value-type="date" office:date-value="2026-01-08T00:00:00" table:style-name="ce15">
            <text:p>8/1/26</text:p>
          </table:table-cell>
          <table:table-cell office:value-type="string" table:style-name="ce6">
            <text:p>JOÃO FELIPE SALES DE SOUS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1-09T00:00:00" table:style-name="ce5">
            <text:p>9/1/25</text:p>
          </table:table-cell>
          <table:table-cell office:value-type="date" office:date-value="2026-01-09T00:00:00" table:style-name="ce5">
            <text:p>9/1/26</text:p>
          </table:table-cell>
          <table:table-cell office:value-type="string" table:style-name="ce6">
            <text:p>JOAO GABRIEL PRUDENTE COSTA LOYOL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24T00:00:00" table:style-name="ce15">
            <text:p>24/3/25</text:p>
          </table:table-cell>
          <table:table-cell office:value-type="date" office:date-value="2026-03-23T00:00:00" table:style-name="ce15">
            <text:p>23/3/26</text:p>
          </table:table-cell>
          <table:table-cell office:value-type="string" table:style-name="ce6">
            <text:p>JOÃO MATHEUS RAMOS MEND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2-04T00:00:00" table:style-name="ce15">
            <text:p>4/12/24</text:p>
          </table:table-cell>
          <table:table-cell office:value-type="date" office:date-value="2025-12-03T00:00:00" table:style-name="ce15">
            <text:p>3/12/25</text:p>
          </table:table-cell>
          <table:table-cell office:value-type="string" table:style-name="ce6">
            <text:p>JOÃO PAULO KUTCHMA DE ALBUQUERQUE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7"/>
        </table:table-row>
        <table:table-row table:style-name="ro4">
          <table:table-cell office:value-type="date" office:date-value="2024-09-26T00:00:00" table:style-name="ce15">
            <text:p>26/9/24</text:p>
          </table:table-cell>
          <table:table-cell office:value-type="date" office:date-value="2025-09-25T00:00:00" table:style-name="ce15">
            <text:p>25/9/25</text:p>
          </table:table-cell>
          <table:table-cell office:value-type="string" table:style-name="ce6">
            <text:p>JOÃO VICTOR LUZ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7-08T00:00:00" table:style-name="ce15">
            <text:p>8/7/24</text:p>
          </table:table-cell>
          <table:table-cell office:value-type="date" office:date-value="2025-06-30T00:00:00" table:style-name="ce15">
            <text:p>30/6/25</text:p>
          </table:table-cell>
          <table:table-cell office:value-type="string" table:style-name="ce6">
            <text:p>JOÃO VICTOR SILVA NEVES 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167]+364" table:style-name="ce15">
            <text:p>30/6/26</text:p>
          </table:table-cell>
          <table:table-cell office:value-type="string" table:style-name="ce6">
            <text:p>JOAQUIM MICHEL AMARAL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2-02T00:00:00" table:style-name="ce15">
            <text:p>2/12/24</text:p>
          </table:table-cell>
          <table:table-cell office:value-type="date" office:date-value="2025-12-01T00:00:00" table:style-name="ce15">
            <text:p>1/12/25</text:p>
          </table:table-cell>
          <table:table-cell office:value-type="string" table:style-name="ce6">
            <text:p>JOCIMO VICTOR BRITO DOS SANT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20"/>
        </table:table-row>
        <table:table-row table:style-name="ro4">
          <table:table-cell office:value-type="date" office:date-value="2025-08-14T00:00:00" table:style-name="ce15">
            <text:p>14/8/25</text:p>
          </table:table-cell>
          <table:table-cell office:value-type="date" office:date-value="2026-08-13T00:00:00" table:formula="of:=SUM([.A169]+364)" table:style-name="ce15">
            <text:p>13/8/26</text:p>
          </table:table-cell>
          <table:table-cell office:value-type="string" table:style-name="ce6">
            <text:p>JOSÉ ALEXANDRE DE SOUZA MOU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0-01T00:00:00" table:style-name="ce5">
            <text:p>1/10/24</text:p>
          </table:table-cell>
          <table:table-cell office:value-type="date" office:date-value="2025-09-30T00:00:00" table:style-name="ce5">
            <text:p>30/9/25</text:p>
          </table:table-cell>
          <table:table-cell office:value-type="string" table:style-name="ce6">
            <text:p>JOYCE ALVES GOMES</text:p>
          </table:table-cell>
          <table:table-cell table:number-columns-repeated="12" table:style-name="ce12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4-01-08T00:00:00" table:style-name="ce5">
            <text:p>8/1/24</text:p>
          </table:table-cell>
          <table:table-cell office:value-type="date" office:date-value="2026-01-07T00:00:00" table:style-name="ce5">
            <text:p>7/1/26</text:p>
          </table:table-cell>
          <table:table-cell office:value-type="string" table:style-name="ce6">
            <text:p>JUAN RODRIGUES PINHEIRO CAVALCANTE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25T00:00:00" table:style-name="ce15">
            <text:p>25/3/25</text:p>
          </table:table-cell>
          <table:table-cell office:value-type="date" office:date-value="2026-03-24T00:00:00" table:style-name="ce15">
            <text:p>24/3/26</text:p>
          </table:table-cell>
          <table:table-cell office:value-type="string" table:style-name="ce6">
            <text:p>JUAN THALES BATISTA DE SOUZA</text:p>
          </table:table-cell>
          <table:table-cell table:number-columns-repeated="12" table:style-name="ce12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5">
          <table:table-cell office:value-type="date" office:date-value="2025-08-18T00:00:00" table:style-name="ce15">
            <text:p>18/8/25</text:p>
          </table:table-cell>
          <table:table-cell office:value-type="date" office:date-value="2026-08-17T00:00:00" table:formula="of:=SUM([.A173]+364)" table:style-name="ce15">
            <text:p>17/8/26</text:p>
          </table:table-cell>
          <table:table-cell office:value-type="string" table:style-name="ce6">
            <text:p>JULIA BARROSO BRAGA BRUM</text:p>
          </table:table-cell>
          <table:table-cell table:number-columns-repeated="12" table:style-name="ce7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4-14T00:00:00" table:style-name="ce5">
            <text:p>14/4/25</text:p>
          </table:table-cell>
          <table:table-cell office:value-type="date" office:date-value="2026-04-13T00:00:00" table:style-name="ce5">
            <text:p>13/4/26</text:p>
          </table:table-cell>
          <table:table-cell office:value-type="string" table:style-name="ce6">
            <text:p>JULIA CASSIA QUEIROZ DE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7T00:00:00" table:style-name="ce15">
            <text:p>7/4/25</text:p>
          </table:table-cell>
          <table:table-cell office:value-type="date" office:date-value="2026-04-06T00:00:00" table:style-name="ce15">
            <text:p>6/4/26</text:p>
          </table:table-cell>
          <table:table-cell office:value-type="string" table:style-name="ce6">
            <text:p>JÚLIA LUCAS GUIMARÃES DO NASCIMENTO LEM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1-07T00:00:00" table:style-name="ce5">
            <text:p>7/1/25</text:p>
          </table:table-cell>
          <table:table-cell office:value-type="date" office:date-value="2026-01-06T00:00:00" table:style-name="ce5">
            <text:p>6/1/26</text:p>
          </table:table-cell>
          <table:table-cell office:value-type="string" table:style-name="ce6">
            <text:p>JULIANA DA SILVA BENAION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177]+364" table:style-name="ce15">
            <text:p>6/7/26</text:p>
          </table:table-cell>
          <table:table-cell office:value-type="string" table:style-name="ce6">
            <text:p>JULIANA FABA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23T00:00:00" table:style-name="ce5">
            <text:p>23/9/24</text:p>
          </table:table-cell>
          <table:table-cell office:value-type="date" office:date-value="2025-09-22T00:00:00" table:style-name="ce5">
            <text:p>22/9/25</text:p>
          </table:table-cell>
          <table:table-cell office:value-type="string" table:style-name="ce6">
            <text:p>KAIO DA COSTA PAES BARRET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KALED PORTELA TOMAZ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5-05T00:00:00" table:style-name="ce5">
            <text:p>5/5/25</text:p>
          </table:table-cell>
          <table:table-cell office:value-type="date" office:date-value="2026-04-27T00:00:00" table:style-name="ce5">
            <text:p>27/4/26</text:p>
          </table:table-cell>
          <table:table-cell office:value-type="string" table:style-name="ce6">
            <text:p>KARINA DA SILVA ANDRADE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10-13T00:00:00" table:style-name="ce15">
            <text:p>13/10/25</text:p>
          </table:table-cell>
          <table:table-cell office:value-type="date" office:date-value="2026-10-12T00:00:00" table:formula="of:=[.A181]+364" table:style-name="ce15">
            <text:p>12/10/26</text:p>
          </table:table-cell>
          <table:table-cell office:value-type="string" table:style-name="ce6">
            <text:p>KEITYANE PIMENTEL DE SOUZA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2-01T00:00:00" table:style-name="ce5">
            <text:p>1/2/24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KEIZI ROBERTA GOMES NEV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5-05T00:00:00" table:style-name="ce5">
            <text:p>5/5/25</text:p>
          </table:table-cell>
          <table:table-cell office:value-type="date" office:date-value="2026-05-04T00:00:00" table:style-name="ce5">
            <text:p>4/5/26</text:p>
          </table:table-cell>
          <table:table-cell office:value-type="string" table:style-name="ce6">
            <text:p>KELLY SILVA PORTELA DA PENH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3-10-11T00:00:00" table:style-name="ce15">
            <text:p>11/10/23</text:p>
          </table:table-cell>
          <table:table-cell office:value-type="date" office:date-value="2025-10-10T00:00:00" table:style-name="ce15">
            <text:p>10/10/25</text:p>
          </table:table-cell>
          <table:table-cell office:value-type="string" table:style-name="ce6">
            <text:p>KLAYCIENY ARAÚJO CRUZ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8-06T00:00:00" table:style-name="ce15">
            <text:p>6/8/25</text:p>
          </table:table-cell>
          <table:table-cell office:value-type="date" office:date-value="2026-08-05T00:00:00" table:formula="of:=SUM([.A185]+364)" table:style-name="ce15">
            <text:p>5/8/26</text:p>
          </table:table-cell>
          <table:table-cell office:value-type="string" table:style-name="ce6">
            <text:p>KLISSIA PEDROSA TEIX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07-17T00:00:00" table:style-name="ce5">
            <text:p>17/7/23</text:p>
          </table:table-cell>
          <table:table-cell office:value-type="date" office:date-value="2025-07-16T00:00:00" table:style-name="ce5">
            <text:p>16/7/25</text:p>
          </table:table-cell>
          <table:table-cell office:value-type="string" table:style-name="ce6">
            <text:p>LAILA PAULINE SILVA DE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25T00:00:00" table:style-name="ce15">
            <text:p>25/4/25</text:p>
          </table:table-cell>
          <table:table-cell office:value-type="date" office:date-value="2026-04-23T00:00:00" table:style-name="ce15">
            <text:p>23/4/26</text:p>
          </table:table-cell>
          <table:table-cell office:value-type="string" table:style-name="ce6">
            <text:p>LANA GABRIELEN DE FRANÇA GALVÃ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1-03T00:00:00" table:style-name="ce5">
            <text:p>3/11/24</text:p>
          </table:table-cell>
          <table:table-cell office:value-type="date" office:date-value="2025-12-02T00:00:00" table:style-name="ce5">
            <text:p>2/12/25</text:p>
          </table:table-cell>
          <table:table-cell office:value-type="string" table:style-name="ce6">
            <text:p>LARISSA ALVES GOM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LARISSA BENTES FONSEC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2T00:00:00" table:style-name="ce15">
            <text:p>2/12/24</text:p>
          </table:table-cell>
          <table:table-cell office:value-type="date" office:date-value="2025-12-01T00:00:00" table:style-name="ce15">
            <text:p>1/12/25</text:p>
          </table:table-cell>
          <table:table-cell office:value-type="string" table:style-name="ce6">
            <text:p>LEONARDO CARPINA FARIAS GUIMARÃ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22T00:00:00" table:style-name="ce15">
            <text:p>22/7/24</text:p>
          </table:table-cell>
          <table:table-cell office:value-type="date" office:date-value="2025-07-21T00:00:00" table:style-name="ce15">
            <text:p>21/7/25</text:p>
          </table:table-cell>
          <table:table-cell office:value-type="string" table:style-name="ce6">
            <text:p>LEONARDO COSTA DE ALENCAR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14T00:00:00" table:style-name="ce15">
            <text:p>14/1/25</text:p>
          </table:table-cell>
          <table:table-cell office:value-type="date" office:date-value="2026-01-13T00:00:00" table:style-name="ce15">
            <text:p>13/1/26</text:p>
          </table:table-cell>
          <table:table-cell office:value-type="string" table:style-name="ce6">
            <text:p>LETÍCIA LOPES FONSEC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LETICIA PEIXOTO LIRA PER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14T00:00:00" table:style-name="ce15">
            <text:p>14/4/25</text:p>
          </table:table-cell>
          <table:table-cell office:value-type="date" office:date-value="2026-04-13T00:00:00" table:style-name="ce15">
            <text:p>13/4/26</text:p>
          </table:table-cell>
          <table:table-cell office:value-type="string" table:style-name="ce6">
            <text:p>LETÍCIA YASMIN ARRUDA DOS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07T00:00:00" table:style-name="ce5">
            <text:p>7/1/25</text:p>
          </table:table-cell>
          <table:table-cell office:value-type="date" office:date-value="2025-11-08T00:00:00" table:style-name="ce5">
            <text:p>8/11/25</text:p>
          </table:table-cell>
          <table:table-cell office:value-type="string" table:style-name="ce6">
            <text:p>LIGIA NAOMY CORREA MARINH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5-23T00:00:00" table:style-name="ce15">
            <text:p>23/5/24</text:p>
          </table:table-cell>
          <table:table-cell office:value-type="date" office:date-value="2026-05-22T00:00:00" table:style-name="ce15">
            <text:p>22/5/26</text:p>
          </table:table-cell>
          <table:table-cell office:value-type="string" table:style-name="ce6">
            <text:p>LOHANNA DOS SANTOS MONTEIRO<text:span text:style-name="T1"> </text:span></text:p>
          </table:table-cell>
          <table:table-cell table:number-columns-repeated="12" table:style-name="ce12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4-10-01T00:00:00" table:style-name="ce5">
            <text:p>1/10/24</text:p>
          </table:table-cell>
          <table:table-cell office:value-type="date" office:date-value="2025-09-30T00:00:00" table:style-name="ce5">
            <text:p>30/9/25</text:p>
          </table:table-cell>
          <table:table-cell office:value-type="string" table:style-name="ce6">
            <text:p>LUAN FELIPE LOPES PER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25T00:00:00" table:style-name="ce15">
            <text:p>25/3/25</text:p>
          </table:table-cell>
          <table:table-cell office:value-type="date" office:date-value="2026-03-24T00:00:00" table:style-name="ce15">
            <text:p>24/3/26</text:p>
          </table:table-cell>
          <table:table-cell office:value-type="string" table:style-name="ce6">
            <text:p>LUANA SEIXAS DE ALMEID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5-12-31T00:00:00" table:style-name="ce15">
            <text:p>31/12/25</text:p>
          </table:table-cell>
          <table:table-cell office:value-type="string" table:style-name="ce6">
            <text:p>LUANA SERRÃO DA COS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3-24T00:00:00" table:style-name="ce5">
            <text:p>24/3/25</text:p>
          </table:table-cell>
          <table:table-cell office:value-type="date" office:date-value="2026-03-23T00:00:00" table:style-name="ce5">
            <text:p>23/3/26</text:p>
          </table:table-cell>
          <table:table-cell office:value-type="string" table:style-name="ce6">
            <text:p>LUCAS AKEL GONZALEZ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01T00:00:00" table:style-name="ce15">
            <text:p>1/8/25</text:p>
          </table:table-cell>
          <table:table-cell office:value-type="date" office:date-value="2026-07-31T00:00:00" table:formula="of:=SUM([.A201]+364)" table:style-name="ce15">
            <text:p>31/7/26</text:p>
          </table:table-cell>
          <table:table-cell office:value-type="string" table:style-name="ce6">
            <text:p>LUCAS BATISTA DE PAI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04T00:00:00" table:style-name="ce5">
            <text:p>4/2/25</text:p>
          </table:table-cell>
          <table:table-cell office:value-type="date" office:date-value="2026-02-03T00:00:00" table:style-name="ce5">
            <text:p>3/2/26</text:p>
          </table:table-cell>
          <table:table-cell office:value-type="string" table:style-name="ce6">
            <text:p>LUCAS CARDOSO ROCH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14T00:00:00" table:style-name="ce5">
            <text:p>14/4/25</text:p>
          </table:table-cell>
          <table:table-cell office:value-type="date" office:date-value="2026-04-13T00:00:00" table:style-name="ce5">
            <text:p>13/4/26</text:p>
          </table:table-cell>
          <table:table-cell office:value-type="string" table:style-name="ce6">
            <text:p>LUCAS DA COSTA SARAI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LUCAS EDUARDO OLIVEIRA BARR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LUCAS HENRIQUE BRITO SOU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8T00:00:00" table:style-name="ce5">
            <text:p>8/4/24</text:p>
          </table:table-cell>
          <table:table-cell office:value-type="date" office:date-value="2026-04-07T00:00:00" table:style-name="ce5">
            <text:p>7/4/26</text:p>
          </table:table-cell>
          <table:table-cell office:value-type="string" table:style-name="ce6">
            <text:p>LUCAS OLIVEIRA SANTANA BARROS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14T00:00:00" table:style-name="ce15">
            <text:p>14/7/25</text:p>
          </table:table-cell>
          <table:table-cell office:value-type="date" office:date-value="2026-07-13T00:00:00" table:formula="of:=[.A207]+364" table:style-name="ce15">
            <text:p>13/7/26</text:p>
          </table:table-cell>
          <table:table-cell office:value-type="string" table:style-name="ce6">
            <text:p>LUCAS PINHEIRO SIMÕ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208]+364" table:style-name="ce15">
            <text:p>30/6/26</text:p>
          </table:table-cell>
          <table:table-cell office:value-type="string" table:style-name="ce6">
            <text:p>LUCIANO CORDEIRO BARBOS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10-20T00:00:00" table:style-name="ce15">
            <text:p>20/10/25</text:p>
          </table:table-cell>
          <table:table-cell office:value-type="date" office:date-value="2026-10-19T00:00:00" table:formula="of:=[.A209]+364" table:style-name="ce15">
            <text:p>19/10/26</text:p>
          </table:table-cell>
          <table:table-cell office:value-type="string" table:style-name="ce6">
            <text:p>LUCILA DA SILVA ALV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2-02T00:00:00" table:style-name="ce15">
            <text:p>2/12/24</text:p>
          </table:table-cell>
          <table:table-cell office:value-type="date" office:date-value="2025-12-01T00:00:00" table:style-name="ce15">
            <text:p>1/12/25</text:p>
          </table:table-cell>
          <table:table-cell office:value-type="string" table:style-name="ce6">
            <text:p>LUDMYLA LUANA BRAGA GUSMÃ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22T00:00:00" table:style-name="ce15">
            <text:p>22/9/25</text:p>
          </table:table-cell>
          <table:table-cell office:value-type="date" office:date-value="2026-09-21T00:00:00" table:formula="of:=[.A211]+364" table:style-name="ce15">
            <text:p>21/9/26</text:p>
          </table:table-cell>
          <table:table-cell office:value-type="string" table:style-name="ce6">
            <text:p>LUIS RICARDO DE LEMOS RODRIGU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212]+364" table:style-name="ce15">
            <text:p>6/7/26</text:p>
          </table:table-cell>
          <table:table-cell office:value-type="string" table:style-name="ce6">
            <text:p>LUISA DE SOUZA MOURÃ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5-12-31T00:00:00" table:style-name="ce15">
            <text:p>31/12/25</text:p>
          </table:table-cell>
          <table:table-cell office:value-type="string" table:style-name="ce6">
            <text:p>MAGNA REGINA BRASIL DE FREITAS<text:span text:style-name="T1"> </text:span>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12-13T00:00:00" table:style-name="ce5">
            <text:p>13/12/23</text:p>
          </table:table-cell>
          <table:table-cell office:value-type="date" office:date-value="2025-12-12T00:00:00" table:style-name="ce5">
            <text:p>12/12/25</text:p>
          </table:table-cell>
          <table:table-cell office:value-type="string" table:style-name="ce6">
            <text:p>MAICKY GOMES LOP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MANOEL AUGUSTO RODRIGUES DE LIMA JÚNIOR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2T00:00:00" table:style-name="ce5">
            <text:p>2/4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19">
            <text:p>MANUELA OLIVEIRA ROSELL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17T00:00:00" table:style-name="ce15">
            <text:p>17/7/24</text:p>
          </table:table-cell>
          <table:table-cell office:value-type="date" office:date-value="2025-07-16T00:00:00" table:style-name="ce15">
            <text:p>16/7/25</text:p>
          </table:table-cell>
          <table:table-cell office:value-type="string" table:style-name="ce6">
            <text:p>MANUELE FRANCISCA TENÓRIO VICENTE 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14T00:00:00" table:style-name="ce5">
            <text:p>14/4/25</text:p>
          </table:table-cell>
          <table:table-cell office:value-type="date" office:date-value="2026-04-13T00:00:00" table:style-name="ce5">
            <text:p>13/4/26</text:p>
          </table:table-cell>
          <table:table-cell office:value-type="string" table:style-name="ce6">
            <text:p>MANUELLA GRANA ALMEIDA</text:p>
          </table:table-cell>
          <table:table-cell table:number-columns-repeated="12" table:style-name="ce21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22T00:00:00" table:style-name="ce15">
            <text:p>22/9/25</text:p>
          </table:table-cell>
          <table:table-cell office:value-type="date" office:date-value="2026-09-21T00:00:00" table:formula="of:=[.A219]+364" table:style-name="ce15">
            <text:p>21/9/26</text:p>
          </table:table-cell>
          <table:table-cell office:value-type="string" table:style-name="ce6">
            <text:p>MARCELLE MARTINS PINHEIR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0-01T00:00:00" table:style-name="ce5">
            <text:p>1/10/24</text:p>
          </table:table-cell>
          <table:table-cell office:value-type="date" office:date-value="2025-09-30T00:00:00" table:style-name="ce5">
            <text:p>30/9/25</text:p>
          </table:table-cell>
          <table:table-cell office:value-type="string" table:style-name="ce6">
            <text:p>MARCELY DE SOUZA FIGUEIRED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1-08T00:00:00" table:style-name="ce15">
            <text:p>8/1/24</text:p>
          </table:table-cell>
          <table:table-cell office:value-type="date" office:date-value="2026-01-07T00:00:00" table:style-name="ce15">
            <text:p>7/1/26</text:p>
          </table:table-cell>
          <table:table-cell office:value-type="string" table:style-name="ce6">
            <text:p>MARCOS GABRIEL DA SILV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25T00:00:00" table:style-name="ce5">
            <text:p>25/3/25</text:p>
          </table:table-cell>
          <table:table-cell office:value-type="date" office:date-value="2026-03-24T00:00:00" table:style-name="ce5">
            <text:p>24/3/26</text:p>
          </table:table-cell>
          <table:table-cell office:value-type="string" table:style-name="ce6">
            <text:p>MARCOS LUCAS PICANÇO BATIS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7T00:00:00" table:style-name="ce15">
            <text:p>7/4/25</text:p>
          </table:table-cell>
          <table:table-cell office:value-type="date" office:date-value="2026-04-06T00:00:00" table:style-name="ce15">
            <text:p>6/4/26</text:p>
          </table:table-cell>
          <table:table-cell office:value-type="string" table:style-name="ce6">
            <text:p>MARCOS VITOR COSTA FERRAZ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18T00:00:00" table:style-name="ce15">
            <text:p>18/9/24</text:p>
          </table:table-cell>
          <table:table-cell office:value-type="date" office:date-value="2025-09-17T00:00:00" table:style-name="ce15">
            <text:p>17/9/25</text:p>
          </table:table-cell>
          <table:table-cell office:value-type="string" table:style-name="ce6">
            <text:p>MARIA ALICE DA SILVA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07T00:00:00" table:style-name="ce5">
            <text:p>7/1/25</text:p>
          </table:table-cell>
          <table:table-cell office:value-type="date" office:date-value="2026-01-06T00:00:00" table:style-name="ce5">
            <text:p>6/1/26</text:p>
          </table:table-cell>
          <table:table-cell office:value-type="string" table:style-name="ce6">
            <text:p>MARIA ALICE FREIRE SIQU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22T00:00:00" table:style-name="ce5">
            <text:p>22/4/25</text:p>
          </table:table-cell>
          <table:table-cell office:value-type="date" office:date-value="2026-04-21T00:00:00" table:style-name="ce5">
            <text:p>21/4/26</text:p>
          </table:table-cell>
          <table:table-cell office:value-type="string" table:style-name="ce6">
            <text:p>MARIA CLARA CARVALHO COUTINHO VIAN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7T00:00:00" table:style-name="ce5">
            <text:p>7/4/25</text:p>
          </table:table-cell>
          <table:table-cell office:value-type="date" office:date-value="2026-04-06T00:00:00" table:style-name="ce5">
            <text:p>6/4/26</text:p>
          </table:table-cell>
          <table:table-cell office:value-type="string" table:style-name="ce6">
            <text:p>MARIA CLARA DUARTE MACIEL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MARIA CLARA SANTANA BARROS DE OLIVEI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MARIA EDUARDA ASSIS RIBEIRO</text:p>
          </table:table-cell>
          <table:table-cell table:number-columns-repeated="12" table:style-name="ce21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15T00:00:00" table:style-name="ce15">
            <text:p>15/9/25</text:p>
          </table:table-cell>
          <table:table-cell office:value-type="date" office:date-value="2026-09-14T00:00:00" table:formula="of:=[.A230]+364" table:style-name="ce15">
            <text:p>14/9/26</text:p>
          </table:table-cell>
          <table:table-cell office:value-type="string" table:style-name="ce6">
            <text:p>MARIA EDUARDA BRITO DE CASTRO RIBEIR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24T00:00:00" table:style-name="ce5">
            <text:p>24/3/25</text:p>
          </table:table-cell>
          <table:table-cell office:value-type="date" office:date-value="2026-03-23T00:00:00" table:style-name="ce5">
            <text:p>23/3/26</text:p>
          </table:table-cell>
          <table:table-cell office:value-type="string" table:style-name="ce6">
            <text:p>MARIA EDUARDA FRANZIN MANH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9T00:00:00" table:style-name="ce5">
            <text:p>9/4/25</text:p>
          </table:table-cell>
          <table:table-cell office:value-type="date" office:date-value="2026-04-08T00:00:00" table:style-name="ce5">
            <text:p>8/4/26</text:p>
          </table:table-cell>
          <table:table-cell office:value-type="string" table:style-name="ce17">
            <text:p>MARIA EDUARDA GURGEL DO AMARAL DE PAUL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27T00:00:00" table:style-name="ce15">
            <text:p>27/8/25</text:p>
          </table:table-cell>
          <table:table-cell office:value-type="date" office:date-value="2026-08-26T00:00:00" table:formula="of:=[.A233]+364" table:style-name="ce15">
            <text:p>26/8/26</text:p>
          </table:table-cell>
          <table:table-cell office:value-type="string" table:style-name="ce6">
            <text:p>MARIA EDUARDA PINHEIRO DE BRITO MORAI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14T00:00:00" table:style-name="ce5">
            <text:p>14/1/25</text:p>
          </table:table-cell>
          <table:table-cell office:value-type="date" office:date-value="2026-01-13T00:00:00" table:style-name="ce5">
            <text:p>13/1/26</text:p>
          </table:table-cell>
          <table:table-cell office:value-type="string" table:style-name="ce6">
            <text:p>MARIA EDUARDA REIS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13T00:00:00" table:style-name="ce5">
            <text:p>13/1/25</text:p>
          </table:table-cell>
          <table:table-cell office:value-type="date" office:date-value="2026-01-12T00:00:00" table:style-name="ce5">
            <text:p>12/1/26</text:p>
          </table:table-cell>
          <table:table-cell office:value-type="string" table:style-name="ce6">
            <text:p>MARIA EDUARDA SANTANA DA COST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MARIA JULIA NASCIMENTO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237]+364" table:style-name="ce15">
            <text:p>30/6/26</text:p>
          </table:table-cell>
          <table:table-cell office:value-type="string" table:style-name="ce6">
            <text:p>MARIA LUISA MONTEIRO PEREI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14T00:00:00" table:style-name="ce5">
            <text:p>14/1/25</text:p>
          </table:table-cell>
          <table:table-cell office:value-type="date" office:date-value="2026-01-13T00:00:00" table:style-name="ce5">
            <text:p>13/1/26</text:p>
          </table:table-cell>
          <table:table-cell office:value-type="string" table:style-name="ce6">
            <text:p>MARIA MARIELE MELO DA CUNH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20T00:00:00" table:style-name="ce15">
            <text:p>20/1/25</text:p>
          </table:table-cell>
          <table:table-cell office:value-type="date" office:date-value="2025-11-07T00:00:00" table:style-name="ce15">
            <text:p>7/11/25</text:p>
          </table:table-cell>
          <table:table-cell office:value-type="string" table:style-name="ce6">
            <text:p>MARIA VICTORIA DA SILVA CABRAL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240]+364" table:style-name="ce15">
            <text:p>30/6/26</text:p>
          </table:table-cell>
          <table:table-cell office:value-type="string" table:style-name="ce6">
            <text:p>MARIANE COSTA CORRE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6-05-21T00:00:00" table:style-name="ce15">
            <text:p>21/5/26</text:p>
          </table:table-cell>
          <table:table-cell office:value-type="string" table:style-name="ce6">
            <text:p>MARIO MARTINS PINTO NETO<text:span text:style-name="T1"> </text:span>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22T00:00:00" table:style-name="ce5">
            <text:p>22/4/25</text:p>
          </table:table-cell>
          <table:table-cell office:value-type="date" office:date-value="2026-04-21T00:00:00" table:style-name="ce5">
            <text:p>21/4/26</text:p>
          </table:table-cell>
          <table:table-cell office:value-type="string" table:style-name="ce17">
            <text:p>MARX VINICIUS SANTOS CARMIN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MATEUS ROCHA CAVALCANTE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22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244]+364" table:style-name="ce15">
            <text:p>6/7/26</text:p>
          </table:table-cell>
          <table:table-cell office:value-type="string" table:style-name="ce6">
            <text:p>MATEUS SOARES LITAIFF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15T00:00:00" table:style-name="ce15">
            <text:p>15/7/24</text:p>
          </table:table-cell>
          <table:table-cell office:value-type="date" office:date-value="2025-07-14T00:00:00" table:style-name="ce15">
            <text:p>14/7/25</text:p>
          </table:table-cell>
          <table:table-cell office:value-type="string" table:style-name="ce6">
            <text:p>MATHEUS FERNANDES SOUZA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6-05-21T00:00:00" table:style-name="ce15">
            <text:p>21/5/26</text:p>
          </table:table-cell>
          <table:table-cell office:value-type="string" table:style-name="ce6">
            <text:p>MATHEUS GUEDES HAGGE <text:span text:style-name="T1"> </text:span>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19T00:00:00" table:style-name="ce15">
            <text:p>19/7/24</text:p>
          </table:table-cell>
          <table:table-cell office:value-type="date" office:date-value="2025-07-19T00:00:00" table:style-name="ce15">
            <text:p>19/7/25</text:p>
          </table:table-cell>
          <table:table-cell office:value-type="string" table:style-name="ce6">
            <text:p>MATHEUS RICARDO MAGALHÃES DE ARAÚJO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24T00:00:00" table:style-name="ce5">
            <text:p>24/3/25</text:p>
          </table:table-cell>
          <table:table-cell office:value-type="date" office:date-value="2026-03-23T00:00:00" table:style-name="ce5">
            <text:p>23/3/26</text:p>
          </table:table-cell>
          <table:table-cell office:value-type="string" table:style-name="ce6">
            <text:p>MELLINA KAROL TELES L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05T00:00:00" table:style-name="ce15">
            <text:p>5/8/25</text:p>
          </table:table-cell>
          <table:table-cell office:value-type="date" office:date-value="2026-08-04T00:00:00" table:formula="of:=SUM([.A249]+364)" table:style-name="ce15">
            <text:p>4/8/26</text:p>
          </table:table-cell>
          <table:table-cell office:value-type="string" table:style-name="ce6">
            <text:p>MICHELLI MONTEIRO DE HOLAND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24T00:00:00" table:style-name="ce5">
            <text:p>24/3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MILLENA YAMADA ISHII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24T00:00:00" table:style-name="ce5">
            <text:p>24/4/25</text:p>
          </table:table-cell>
          <table:table-cell office:value-type="date" office:date-value="2026-04-23T00:00:00" table:style-name="ce5">
            <text:p>23/4/26</text:p>
          </table:table-cell>
          <table:table-cell office:value-type="string" table:style-name="ce6">
            <text:p>MURILO MELO DE BENEDETT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2-01T00:00:00" table:style-name="ce15">
            <text:p>1/2/24</text:p>
          </table:table-cell>
          <table:table-cell office:value-type="date" office:date-value="2026-01-31T00:00:00" table:style-name="ce15">
            <text:p>31/1/26</text:p>
          </table:table-cell>
          <table:table-cell office:value-type="string" table:style-name="ce6">
            <text:p>NATAN MARTINS CRUZ DE OLIVEI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22"/>
        </table:table-row>
        <table:table-row table:style-name="ro4">
          <table:table-cell office:value-type="date" office:date-value="2024-07-19T00:00:00" table:style-name="ce15">
            <text:p>19/7/24</text:p>
          </table:table-cell>
          <table:table-cell office:value-type="date" office:date-value="2025-07-18T00:00:00" table:style-name="ce15">
            <text:p>18/7/25</text:p>
          </table:table-cell>
          <table:table-cell office:value-type="string" table:style-name="ce6">
            <text:p>NATANAEL DO NASCIMENTO PEREIRA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7T00:00:00" table:style-name="ce5">
            <text:p>7/4/25</text:p>
          </table:table-cell>
          <table:table-cell office:value-type="date" office:date-value="2026-04-06T00:00:00" table:style-name="ce5">
            <text:p>6/4/26</text:p>
          </table:table-cell>
          <table:table-cell office:value-type="string" table:style-name="ce6">
            <text:p>NATHALIE SOUZA SANTO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19T00:00:00" table:style-name="ce15">
            <text:p>19/9/25</text:p>
          </table:table-cell>
          <table:table-cell office:value-type="date" office:date-value="2026-09-18T00:00:00" table:formula="of:=[.A255]+364" table:style-name="ce15">
            <text:p>18/9/26</text:p>
          </table:table-cell>
          <table:table-cell office:value-type="string" table:style-name="ce6">
            <text:p>NICHOLAS KAUAN LOPES SOUS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NINA RAYANE OLIVEIRA BACRY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6T00:00:00" table:style-name="ce15">
            <text:p>6/12/24</text:p>
          </table:table-cell>
          <table:table-cell office:value-type="date" office:date-value="2025-11-05T00:00:00" table:style-name="ce15">
            <text:p>5/11/25</text:p>
          </table:table-cell>
          <table:table-cell office:value-type="string" table:style-name="ce6">
            <text:p>NYCOLE BRINGEL DE OLIVEIRA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10T00:00:00" table:style-name="ce5">
            <text:p>10/1/25</text:p>
          </table:table-cell>
          <table:table-cell office:value-type="date" office:date-value="2026-01-09T00:00:00" table:style-name="ce5">
            <text:p>9/1/26</text:p>
          </table:table-cell>
          <table:table-cell office:value-type="string" table:style-name="ce6">
            <text:p>PAULO VICTOR CARVALHO DE SOU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PEDRO HENRIQUE BELOTA MARTIN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21T00:00:00" table:style-name="ce15">
            <text:p>21/7/25</text:p>
          </table:table-cell>
          <table:table-cell office:value-type="date" office:date-value="2026-07-20T00:00:00" table:formula="of:=[.A260]+364" table:style-name="ce15">
            <text:p>20/7/26</text:p>
          </table:table-cell>
          <table:table-cell office:value-type="string" table:style-name="ce6">
            <text:p>PEDRO HENRIQUE SANTANA DE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2-04T00:00:00" table:style-name="ce15">
            <text:p>4/12/24</text:p>
          </table:table-cell>
          <table:table-cell office:value-type="date" office:date-value="2025-12-03T00:00:00" table:style-name="ce15">
            <text:p>3/12/25</text:p>
          </table:table-cell>
          <table:table-cell office:value-type="string" table:style-name="ce6">
            <text:p>PEDRO LUÍS DA SILVA TEL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24T00:00:00" table:style-name="ce15">
            <text:p>24/9/25</text:p>
          </table:table-cell>
          <table:table-cell office:value-type="date" office:date-value="2026-09-23T00:00:00" table:formula="of:=[.A262]+364" table:style-name="ce15">
            <text:p>23/9/26</text:p>
          </table:table-cell>
          <table:table-cell office:value-type="string" table:style-name="ce6">
            <text:p>PEDRO UHLMANN DE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9-18T00:00:00" table:style-name="ce15">
            <text:p>18/9/25</text:p>
          </table:table-cell>
          <table:table-cell office:value-type="date" office:date-value="2026-09-17T00:00:00" table:formula="of:=[.A263]+364" table:style-name="ce15">
            <text:p>17/9/26</text:p>
          </table:table-cell>
          <table:table-cell office:value-type="string" table:style-name="ce6">
            <text:p>PEDRO VITTOR SOUZA DO CARM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9-25T00:00:00" table:style-name="ce15">
            <text:p>25/9/25</text:p>
          </table:table-cell>
          <table:table-cell office:value-type="date" office:date-value="2026-09-24T00:00:00" table:formula="of:=[.A264]+364" table:style-name="ce15">
            <text:p>24/9/26</text:p>
          </table:table-cell>
          <table:table-cell office:value-type="string" table:style-name="ce6">
            <text:p>RAFAEL PONTES MAIA CORRE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24T00:00:00" table:style-name="ce15">
            <text:p>24/9/25</text:p>
          </table:table-cell>
          <table:table-cell office:value-type="date" office:date-value="2026-09-23T00:00:00" table:formula="of:=[.A265]+364" table:style-name="ce15">
            <text:p>23/9/26</text:p>
          </table:table-cell>
          <table:table-cell office:value-type="string" table:style-name="ce6">
            <text:p>RAFAELLA SANTOS DE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2T00:00:00" table:style-name="ce15">
            <text:p>2/4/25</text:p>
          </table:table-cell>
          <table:table-cell office:value-type="date" office:date-value="2025-12-31T00:00:00" table:style-name="ce15">
            <text:p>31/12/25</text:p>
          </table:table-cell>
          <table:table-cell office:value-type="string" table:style-name="ce6">
            <text:p>RALLF AGUIRRE DE SOUZA MEL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25T00:00:00" table:style-name="ce5">
            <text:p>25/3/25</text:p>
          </table:table-cell>
          <table:table-cell office:value-type="date" office:date-value="2026-03-24T00:00:00" table:style-name="ce5">
            <text:p>24/3/26</text:p>
          </table:table-cell>
          <table:table-cell office:value-type="string" table:style-name="ce6">
            <text:p>RAQUEL OLIVEIRA CAMARDELL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8-01T00:00:00" table:style-name="ce15">
            <text:p>1/8/25</text:p>
          </table:table-cell>
          <table:table-cell office:value-type="date" office:date-value="2026-07-31T00:00:00" table:formula="of:=SUM([.A268]+364)" table:style-name="ce15">
            <text:p>31/7/26</text:p>
          </table:table-cell>
          <table:table-cell office:value-type="string" table:style-name="ce6">
            <text:p>RAYLA MAYNARA COSTA DE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RAYSSA DE MENDONCA CAMPOS CHIROQUE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2-01T00:00:00" table:style-name="ce15">
            <text:p>1/2/24</text:p>
          </table:table-cell>
          <table:table-cell office:value-type="date" office:date-value="2026-01-31T00:00:00" table:style-name="ce15">
            <text:p>31/1/26</text:p>
          </table:table-cell>
          <table:table-cell office:value-type="string" table:style-name="ce6">
            <text:p>RAYSSA GIOVANNA DA SILVA ESTEV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15T00:00:00" table:style-name="ce15">
            <text:p>15/7/24</text:p>
          </table:table-cell>
          <table:table-cell office:value-type="date" office:date-value="2025-07-14T00:00:00" table:style-name="ce15">
            <text:p>14/7/25</text:p>
          </table:table-cell>
          <table:table-cell office:value-type="string" table:style-name="ce6">
            <text:p>REBECA DE HOLANDA TRUSMAN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6-30T00:00:00" table:style-name="ce15">
            <text:p>30/6/25</text:p>
          </table:table-cell>
          <table:table-cell office:value-type="date" office:date-value="2026-06-29T00:00:00" table:style-name="ce15">
            <text:p>29/6/26</text:p>
          </table:table-cell>
          <table:table-cell office:value-type="string" table:style-name="ce6">
            <text:p>REBECA SILVA DE MORA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22T00:00:00" table:style-name="ce15">
            <text:p>22/4/25</text:p>
          </table:table-cell>
          <table:table-cell office:value-type="date" office:date-value="2026-04-21T00:00:00" table:style-name="ce15">
            <text:p>21/4/26</text:p>
          </table:table-cell>
          <table:table-cell office:value-type="string" table:style-name="ce6">
            <text:p>RENAN DA ROCHA SOU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17T00:00:00" table:style-name="ce15">
            <text:p>17/3/25</text:p>
          </table:table-cell>
          <table:table-cell office:value-type="date" office:date-value="2026-03-16T00:00:00" table:style-name="ce15">
            <text:p>16/3/26</text:p>
          </table:table-cell>
          <table:table-cell office:value-type="string" table:style-name="ce6">
            <text:p>RENAN MOTTA FALCÃ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17T00:00:00" table:style-name="ce15">
            <text:p>17/7/24</text:p>
          </table:table-cell>
          <table:table-cell office:value-type="date" office:date-value="2025-07-16T00:00:00" table:style-name="ce15">
            <text:p>16/7/25</text:p>
          </table:table-cell>
          <table:table-cell office:value-type="string" table:style-name="ce6">
            <text:p>RENATA SILVA DOS SANTOS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276]+364" table:style-name="ce15">
            <text:p>6/7/26</text:p>
          </table:table-cell>
          <table:table-cell office:value-type="string" table:style-name="ce6">
            <text:p>RHANNA FERNANDES MARQU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6-30T00:00:00" table:style-name="ce15">
            <text:p>30/6/25</text:p>
          </table:table-cell>
          <table:table-cell office:value-type="date" office:date-value="2026-06-29T00:00:00" table:style-name="ce15">
            <text:p>29/6/26</text:p>
          </table:table-cell>
          <table:table-cell office:value-type="string" table:style-name="ce6">
            <text:p>RHUAN DE SOUZA SALAZAR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2-01T00:00:00" table:style-name="ce5">
            <text:p>1/2/24</text:p>
          </table:table-cell>
          <table:table-cell office:value-type="date" office:date-value="2026-01-31T00:00:00" table:style-name="ce5">
            <text:p>31/1/26</text:p>
          </table:table-cell>
          <table:table-cell office:value-type="string" table:style-name="ce6">
            <text:p>RICHARD JORGE PERES BARROS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17T00:00:00" table:style-name="ce15">
            <text:p>17/7/24</text:p>
          </table:table-cell>
          <table:table-cell office:value-type="date" office:date-value="2025-07-16T00:00:00" table:style-name="ce15">
            <text:p>16/7/25</text:p>
          </table:table-cell>
          <table:table-cell office:value-type="string" table:style-name="ce6">
            <text:p>RODRIGO DA SILVA CHAVES 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22T00:00:00" table:style-name="ce5">
            <text:p>22/4/25</text:p>
          </table:table-cell>
          <table:table-cell office:value-type="date" office:date-value="2026-04-21T00:00:00" table:style-name="ce5">
            <text:p>21/4/26</text:p>
          </table:table-cell>
          <table:table-cell office:value-type="string" table:style-name="ce6">
            <text:p>ROMILSON ABEL MAGN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12T00:00:00" table:style-name="ce15">
            <text:p>12/7/24</text:p>
          </table:table-cell>
          <table:table-cell office:value-type="date" office:date-value="2025-07-11T00:00:00" table:style-name="ce15">
            <text:p>11/7/25</text:p>
          </table:table-cell>
          <table:table-cell office:value-type="string" table:style-name="ce6">
            <text:p>RONALD EDUARDO SOUZA DA SILVA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282]+364" table:style-name="ce15">
            <text:p>6/7/26</text:p>
          </table:table-cell>
          <table:table-cell office:value-type="string" table:style-name="ce6">
            <text:p>RONALD LIMA COST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3-25T00:00:00" table:style-name="ce16">
            <text:p>25/3/25</text:p>
          </table:table-cell>
          <table:table-cell office:value-type="date" office:date-value="2026-03-24T00:00:00" table:style-name="ce16">
            <text:p>24/3/26</text:p>
          </table:table-cell>
          <table:table-cell office:value-type="string" table:style-name="ce17">
            <text:p>ROSEANNY GUIMARÃES ROLIM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7T00:00:00" table:style-name="ce5">
            <text:p>7/4/25</text:p>
          </table:table-cell>
          <table:table-cell office:value-type="date" office:date-value="2026-04-06T00:00:00" table:style-name="ce5">
            <text:p>6/4/26</text:p>
          </table:table-cell>
          <table:table-cell office:value-type="string" table:style-name="ce6">
            <text:p>RYAN HENRIQUE ALFAIA MAT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9T00:00:00" table:style-name="ce5">
            <text:p>9/4/25</text:p>
          </table:table-cell>
          <table:table-cell office:value-type="date" office:date-value="2026-04-08T00:00:00" table:style-name="ce5">
            <text:p>8/4/26</text:p>
          </table:table-cell>
          <table:table-cell office:value-type="string" table:style-name="ce6">
            <text:p>SABRINA MACHADO SOU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0-01T00:00:00" table:style-name="ce5">
            <text:p>1/10/24</text:p>
          </table:table-cell>
          <table:table-cell office:value-type="date" office:date-value="2025-09-30T00:00:00" table:style-name="ce5">
            <text:p>30/9/25</text:p>
          </table:table-cell>
          <table:table-cell office:value-type="string" table:style-name="ce6">
            <text:p>SABRINA MARTINS DE FRANÇ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SAMUEL DA SILVA PINT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14T00:00:00" table:style-name="ce5">
            <text:p>14/4/25</text:p>
          </table:table-cell>
          <table:table-cell office:value-type="date" office:date-value="2026-04-13T00:00:00" table:style-name="ce5">
            <text:p>13/4/26</text:p>
          </table:table-cell>
          <table:table-cell office:value-type="string" table:style-name="ce6">
            <text:p>SAMUEL PRATA NOV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0-03T00:00:00" table:style-name="ce5">
            <text:p>3/10/24</text:p>
          </table:table-cell>
          <table:table-cell office:value-type="date" office:date-value="2025-10-02T00:00:00" table:style-name="ce5">
            <text:p>2/10/25</text:p>
          </table:table-cell>
          <table:table-cell office:value-type="string" table:style-name="ce6">
            <text:p>SAMUEL RAMOS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21T00:00:00" table:style-name="ce15">
            <text:p>21/7/25</text:p>
          </table:table-cell>
          <table:table-cell office:value-type="date" office:date-value="2026-07-20T00:00:00" table:formula="of:=[.A290]+364" table:style-name="ce15">
            <text:p>20/7/26</text:p>
          </table:table-cell>
          <table:table-cell office:value-type="string" table:style-name="ce6">
            <text:p>SARA LETICIA GOMES MAI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17T00:00:00" table:style-name="ce15">
            <text:p>17/7/24</text:p>
          </table:table-cell>
          <table:table-cell office:value-type="date" office:date-value="2025-07-16T00:00:00" table:style-name="ce15">
            <text:p>16/7/25</text:p>
          </table:table-cell>
          <table:table-cell office:value-type="string" table:style-name="ce6">
            <text:p>SINDY MARCELLE NEVES DE SOUZA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9-27T00:00:00" table:style-name="ce5">
            <text:p>27/9/24</text:p>
          </table:table-cell>
          <table:table-cell office:value-type="date" office:date-value="2025-09-26T00:00:00" table:style-name="ce5">
            <text:p>26/9/25</text:p>
          </table:table-cell>
          <table:table-cell office:value-type="string" table:style-name="ce6">
            <text:p>SINGRID SABRINA ALMEIDA SOAR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5-12-19T00:00:00" table:style-name="ce15">
            <text:p>19/12/25</text:p>
          </table:table-cell>
          <table:table-cell office:value-type="string" table:style-name="ce6">
            <text:p>SOFIA COSTA D’AVILA<text:span text:style-name="T1"> </text:span>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9-25T00:00:00" table:style-name="ce5">
            <text:p>25/9/24</text:p>
          </table:table-cell>
          <table:table-cell office:value-type="date" office:date-value="2025-09-24T00:00:00" table:style-name="ce5">
            <text:p>24/9/25</text:p>
          </table:table-cell>
          <table:table-cell office:value-type="string" table:style-name="ce6">
            <text:p>SOFIA DE NORONHA PONT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7T00:00:00" table:style-name="ce5">
            <text:p>7/4/25</text:p>
          </table:table-cell>
          <table:table-cell office:value-type="date" office:date-value="2026-04-06T00:00:00" table:style-name="ce5">
            <text:p>6/4/26</text:p>
          </table:table-cell>
          <table:table-cell office:value-type="string" table:style-name="ce6">
            <text:p>SOFIA SALGADO DOS SANTOS MEL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22T00:00:00" table:style-name="ce5">
            <text:p>22/4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SOPHIA VITORIA AQUINO CUNH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SYBELLE XAVIER BRANDÃ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5-08T00:00:00" table:style-name="ce5">
            <text:p>8/5/25</text:p>
          </table:table-cell>
          <table:table-cell office:value-type="date" office:date-value="2026-05-07T00:00:00" table:style-name="ce5">
            <text:p>7/5/26</text:p>
          </table:table-cell>
          <table:table-cell office:value-type="string" table:style-name="ce6">
            <text:p>TALITA COLARES DE VASCONCEL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7-17T00:00:00" table:style-name="ce15">
            <text:p>17/7/24</text:p>
          </table:table-cell>
          <table:table-cell office:value-type="date" office:date-value="2025-07-16T00:00:00" table:style-name="ce15">
            <text:p>16/7/25</text:p>
          </table:table-cell>
          <table:table-cell office:value-type="string" table:style-name="ce6">
            <text:p>TARIK FELIPE GOMES DE SOUZA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1-15T00:00:00" table:style-name="ce5">
            <text:p>15/1/24</text:p>
          </table:table-cell>
          <table:table-cell office:value-type="date" office:date-value="2026-01-14T00:00:00" table:style-name="ce5">
            <text:p>14/1/26</text:p>
          </table:table-cell>
          <table:table-cell office:value-type="string" table:style-name="ce6">
            <text:p>TATIANA MARA GUALBERTO CZOVNY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10-01T00:00:00" table:style-name="ce15">
            <text:p>1/10/25</text:p>
          </table:table-cell>
          <table:table-cell office:value-type="date" office:date-value="2026-09-30T00:00:00" table:formula="of:=[.A301]+364" table:style-name="ce15">
            <text:p>30/9/26</text:p>
          </table:table-cell>
          <table:table-cell office:value-type="string" table:style-name="ce6">
            <text:p>TEÓFILA OLIVEIRA DA SILV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20T00:00:00" table:style-name="ce5">
            <text:p>20/1/25</text:p>
          </table:table-cell>
          <table:table-cell office:value-type="date" office:date-value="2025-06-30T00:00:00" table:style-name="ce5">
            <text:p>30/6/25</text:p>
          </table:table-cell>
          <table:table-cell office:value-type="string" table:style-name="ce6">
            <text:p>TEREZA DE SOUZA ORTIZ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7T00:00:00" table:style-name="ce5">
            <text:p>7/4/25</text:p>
          </table:table-cell>
          <table:table-cell office:value-type="date" office:date-value="2026-04-06T00:00:00" table:style-name="ce5">
            <text:p>6/4/26</text:p>
          </table:table-cell>
          <table:table-cell office:value-type="string" table:style-name="ce6">
            <text:p>THAIS MOREIRA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23T00:00:00" table:style-name="ce15">
            <text:p>23/4/25</text:p>
          </table:table-cell>
          <table:table-cell office:value-type="date" office:date-value="2025-12-31T00:00:00" table:style-name="ce15">
            <text:p>31/12/25</text:p>
          </table:table-cell>
          <table:table-cell office:value-type="string" table:style-name="ce6">
            <text:p>THAÍS PEREIRA FERNANDES DE CARVALH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13T00:00:00" table:style-name="ce15">
            <text:p>13/1/25</text:p>
          </table:table-cell>
          <table:table-cell office:value-type="date" office:date-value="2026-01-12T00:00:00" table:style-name="ce15">
            <text:p>12/1/26</text:p>
          </table:table-cell>
          <table:table-cell office:value-type="string" table:style-name="ce6">
            <text:p>THAÍS TORRES SOBREÍ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2T00:00:00" table:style-name="ce5">
            <text:p>2/4/25</text:p>
          </table:table-cell>
          <table:table-cell office:value-type="date" office:date-value="2025-12-31T00:00:00" table:style-name="ce5">
            <text:p>31/12/25</text:p>
          </table:table-cell>
          <table:table-cell office:value-type="string" table:style-name="ce6">
            <text:p>THALES LIMA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17T00:00:00" table:style-name="ce5">
            <text:p>17/9/24</text:p>
          </table:table-cell>
          <table:table-cell office:value-type="date" office:date-value="2025-09-16T00:00:00" table:style-name="ce5">
            <text:p>16/9/25</text:p>
          </table:table-cell>
          <table:table-cell office:value-type="string" table:style-name="ce6">
            <text:p>THALITA ROCHA MARTIN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2-09T00:00:00" table:style-name="ce15">
            <text:p>9/12/24</text:p>
          </table:table-cell>
          <table:table-cell office:value-type="date" office:date-value="2025-11-08T00:00:00" table:style-name="ce15">
            <text:p>8/11/25</text:p>
          </table:table-cell>
          <table:table-cell office:value-type="string" table:style-name="ce6">
            <text:p>THARSSILA BEATRIZ SANT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1-13T00:00:00" table:style-name="ce5">
            <text:p>13/1/25</text:p>
          </table:table-cell>
          <table:table-cell office:value-type="date" office:date-value="2026-02-12T00:00:00" table:style-name="ce5">
            <text:p>12/2/26</text:p>
          </table:table-cell>
          <table:table-cell office:value-type="string" table:style-name="ce6">
            <text:p>THAYLA EDUARDA SILVA DA MAT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7-17T00:00:00" table:style-name="ce15">
            <text:p>17/7/24</text:p>
          </table:table-cell>
          <table:table-cell office:value-type="date" office:date-value="2025-07-16T00:00:00" table:style-name="ce15">
            <text:p>16/7/25</text:p>
          </table:table-cell>
          <table:table-cell office:value-type="string" table:style-name="ce6">
            <text:p>THEO STONE MUSSA FORASTEIRO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9-01T00:00:00" table:style-name="ce15">
            <text:p>1/9/25</text:p>
          </table:table-cell>
          <table:table-cell office:value-type="date" office:date-value="2026-08-31T00:00:00" table:formula="of:=[.A311]+364" table:style-name="ce15">
            <text:p>31/8/26</text:p>
          </table:table-cell>
          <table:table-cell office:value-type="string" table:style-name="ce6">
            <text:p>THEREZA CRISTINNY FURTADO MOUTINH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27T00:00:00" table:style-name="ce15">
            <text:p>27/5/24</text:p>
          </table:table-cell>
          <table:table-cell office:value-type="date" office:date-value="2025-05-26T00:00:00" table:style-name="ce15">
            <text:p>26/5/25</text:p>
          </table:table-cell>
          <table:table-cell office:value-type="string" table:style-name="ce6">
            <text:p>THIAGO DAVI BASTOS DOS SANTOS <text:span text:style-name="T1"> </text:span>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313]+364" table:style-name="ce15">
            <text:p>6/7/26</text:p>
          </table:table-cell>
          <table:table-cell office:value-type="string" table:style-name="ce6">
            <text:p>TIRZA DE OLIVEIR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7T00:00:00" table:style-name="ce15">
            <text:p>7/4/25</text:p>
          </table:table-cell>
          <table:table-cell office:value-type="date" office:date-value="2026-04-06T00:00:00" table:style-name="ce15">
            <text:p>6/4/26</text:p>
          </table:table-cell>
          <table:table-cell office:value-type="string" table:style-name="ce6">
            <text:p>URIAS SERGIO GUIMARAES DE FREITA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1T00:00:00" table:style-name="ce5">
            <text:p>1/4/25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VANDISON ALMEIDA FERREIRA JUNIOR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5-23T00:00:00" table:style-name="ce15">
            <text:p>23/5/24</text:p>
          </table:table-cell>
          <table:table-cell office:value-type="date" office:date-value="2026-05-22T00:00:00" table:style-name="ce15">
            <text:p>22/5/26</text:p>
          </table:table-cell>
          <table:table-cell office:value-type="string" table:style-name="ce6">
            <text:p>VANESSA ANDRADE VASCONCELOS<text:span text:style-name="T1"> </text:span>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15T00:00:00" table:style-name="ce15">
            <text:p>15/9/25</text:p>
          </table:table-cell>
          <table:table-cell office:value-type="date" office:date-value="2026-09-14T00:00:00" table:formula="of:=[.A317]+364" table:style-name="ce15">
            <text:p>14/9/26</text:p>
          </table:table-cell>
          <table:table-cell office:value-type="string" table:style-name="ce6">
            <text:p>VANESSA RIBEIRO FERNAND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7-22T00:00:00" table:style-name="ce15">
            <text:p>22/7/24</text:p>
          </table:table-cell>
          <table:table-cell office:value-type="date" office:date-value="2025-07-21T00:00:00" table:style-name="ce15">
            <text:p>21/7/25</text:p>
          </table:table-cell>
          <table:table-cell office:value-type="string" table:style-name="ce6">
            <text:p>VICTOR MANUEL SOARES GRAÇA 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18T00:00:00" table:style-name="ce15">
            <text:p>18/8/25</text:p>
          </table:table-cell>
          <table:table-cell office:value-type="date" office:date-value="2026-08-17T00:00:00" table:formula="of:=SUM([.A319]+364)" table:style-name="ce15">
            <text:p>17/8/26</text:p>
          </table:table-cell>
          <table:table-cell office:value-type="string" table:style-name="ce6">
            <text:p>VICTOR RENAN AGUIAR GUIDI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3-24T00:00:00" table:style-name="ce5">
            <text:p>24/3/25</text:p>
          </table:table-cell>
          <table:table-cell office:value-type="date" office:date-value="2026-03-23T00:00:00" table:style-name="ce5">
            <text:p>23/3/26</text:p>
          </table:table-cell>
          <table:table-cell office:value-type="string" table:style-name="ce6">
            <text:p>VINICIUS DA COSTA BRASIL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28T00:00:00" table:style-name="ce15">
            <text:p>28/4/25</text:p>
          </table:table-cell>
          <table:table-cell office:value-type="date" office:date-value="2026-04-27T00:00:00" table:style-name="ce15">
            <text:p>27/4/26</text:p>
          </table:table-cell>
          <table:table-cell office:value-type="string" table:style-name="ce6">
            <text:p>VINÍCIUS DA SILVA CRUZ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18T00:00:00" table:style-name="ce5">
            <text:p>18/9/24</text:p>
          </table:table-cell>
          <table:table-cell office:value-type="date" office:date-value="2025-09-17T00:00:00" table:style-name="ce5">
            <text:p>17/9/25</text:p>
          </table:table-cell>
          <table:table-cell office:value-type="string" table:style-name="ce6">
            <text:p>VITOR LOPES TORR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24T00:00:00" table:style-name="ce15">
            <text:p>24/3/25</text:p>
          </table:table-cell>
          <table:table-cell office:value-type="date" office:date-value="2026-03-23T00:00:00" table:style-name="ce15">
            <text:p>23/3/26</text:p>
          </table:table-cell>
          <table:table-cell office:value-type="string" table:style-name="ce6">
            <text:p>VITÓRIA DANIELA DE VASCONCELOS BRANDÃO MARCOLIN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7T00:00:00" table:style-name="ce15">
            <text:p>7/4/25</text:p>
          </table:table-cell>
          <table:table-cell office:value-type="date" office:date-value="2026-04-06T00:00:00" table:style-name="ce15">
            <text:p>6/4/26</text:p>
          </table:table-cell>
          <table:table-cell office:value-type="string" table:style-name="ce6">
            <text:p>VITÓRIA KAYLANE SILVA E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1-08T00:00:00" table:style-name="ce5">
            <text:p>8/1/24</text:p>
          </table:table-cell>
          <table:table-cell office:value-type="date" office:date-value="2026-01-07T00:00:00" table:style-name="ce5">
            <text:p>7/1/26</text:p>
          </table:table-cell>
          <table:table-cell office:value-type="string" table:style-name="ce6">
            <text:p>WILLIAM DE SOUZA FREIRE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2-03T00:00:00" table:style-name="ce5">
            <text:p>3/12/24</text:p>
          </table:table-cell>
          <table:table-cell office:value-type="date" office:date-value="2025-12-02T00:00:00" table:style-name="ce5">
            <text:p>2/12/25</text:p>
          </table:table-cell>
          <table:table-cell office:value-type="string" table:style-name="ce6">
            <text:p>WILLY AZMY LANA CHACON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8-14T00:00:00" table:style-name="ce15">
            <text:p>14/8/25</text:p>
          </table:table-cell>
          <table:table-cell office:value-type="date" office:date-value="2026-08-13T00:00:00" table:formula="of:=SUM([.A327]+364)" table:style-name="ce15">
            <text:p>13/8/26</text:p>
          </table:table-cell>
          <table:table-cell office:value-type="string" table:style-name="ce6">
            <text:p>YASMIM FEITOSA DE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1T00:00:00" table:style-name="ce5">
            <text:p>1/4/24</text:p>
          </table:table-cell>
          <table:table-cell office:value-type="date" office:date-value="2026-03-31T00:00:00" table:style-name="ce5">
            <text:p>31/3/26</text:p>
          </table:table-cell>
          <table:table-cell office:value-type="string" table:style-name="ce6">
            <text:p>ZARAH BRITO DE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6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SUPERIOR - CH 6h – OUTUBRO – 2025</text:p>
          </table:table-cell>
          <table:table-cell table:number-columns-repeated="12" table:style-name="ce23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8-26T00:00:00" table:style-name="ce15">
            <text:p>26/8/25</text:p>
          </table:table-cell>
          <table:table-cell office:value-type="date" office:date-value="2026-08-25T00:00:00" table:formula="of:=SUM([.A330]+364)" table:style-name="ce15">
            <text:p>25/8/26</text:p>
          </table:table-cell>
          <table:table-cell office:value-type="string" table:style-name="ce6">
            <text:p>ADONIAS DE SOUZA NOGU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2-19T00:00:00" table:style-name="ce15">
            <text:p>19/2/24</text:p>
          </table:table-cell>
          <table:table-cell office:value-type="date" office:date-value="2026-02-18T00:00:00" table:style-name="ce15">
            <text:p>18/2/26</text:p>
          </table:table-cell>
          <table:table-cell office:value-type="string" table:style-name="ce6">
            <text:p>ADRIA PIEDADE MARINH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9-23T00:00:00" table:style-name="ce15">
            <text:p>23/9/24</text:p>
          </table:table-cell>
          <table:table-cell office:value-type="date" office:date-value="2025-08-31T00:00:00" table:style-name="ce15">
            <text:p>31/8/25</text:p>
          </table:table-cell>
          <table:table-cell office:value-type="string" table:style-name="ce6">
            <text:p>ADRIANA CRUZ MOR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14T00:00:00" table:style-name="ce15">
            <text:p>14/8/25</text:p>
          </table:table-cell>
          <table:table-cell office:value-type="date" office:date-value="2026-08-13T00:00:00" table:formula="of:=SUM([.A333]+364)" table:style-name="ce15">
            <text:p>13/8/26</text:p>
          </table:table-cell>
          <table:table-cell office:value-type="string" table:style-name="ce6">
            <text:p>ADRIELE COSTA DE NAZARÉ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5-21T00:00:00" table:style-name="ce5">
            <text:p>21/5/25</text:p>
          </table:table-cell>
          <table:table-cell office:value-type="date" office:date-value="2026-05-20T00:00:00" table:style-name="ce5">
            <text:p>20/5/26</text:p>
          </table:table-cell>
          <table:table-cell office:value-type="string" table:style-name="ce6">
            <text:p>ALDIENE CORDEIRO DOS SANTO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22T00:00:00" table:style-name="ce15">
            <text:p>22/9/25</text:p>
          </table:table-cell>
          <table:table-cell office:value-type="date" office:date-value="2026-09-21T00:00:00" table:formula="of:=[.A335]+364" table:style-name="ce15">
            <text:p>21/9/26</text:p>
          </table:table-cell>
          <table:table-cell office:value-type="string" table:style-name="ce6">
            <text:p>ALICE DE NAZARE TORRES DOS REI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03T00:00:00" table:style-name="ce15">
            <text:p>3/2/25</text:p>
          </table:table-cell>
          <table:table-cell office:value-type="date" office:date-value="2026-02-02T00:00:00" table:style-name="ce15">
            <text:p>2/2/26</text:p>
          </table:table-cell>
          <table:table-cell office:value-type="string" table:style-name="ce6">
            <text:p>ALICE MENEZES PESSO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7T00:00:00" table:style-name="ce16">
            <text:p>7/7/25</text:p>
          </table:table-cell>
          <table:table-cell office:value-type="date" office:date-value="2026-07-06T00:00:00" table:style-name="ce16">
            <text:p>6/7/26</text:p>
          </table:table-cell>
          <table:table-cell office:value-type="string" table:style-name="ce17">
            <text:p>ALINE FERREIRA FREITA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8-16T00:00:00" table:style-name="ce15">
            <text:p>16/8/24</text:p>
          </table:table-cell>
          <table:table-cell office:value-type="date" office:date-value="2025-08-15T00:00:00" table:style-name="ce15">
            <text:p>15/8/25</text:p>
          </table:table-cell>
          <table:table-cell office:value-type="string" table:style-name="ce6">
            <text:p>ALLANA VICTÓRIA RODRIGUES ALV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07T00:00:00" table:style-name="ce15">
            <text:p>7/1/25</text:p>
          </table:table-cell>
          <table:table-cell office:value-type="date" office:date-value="2025-08-06T00:00:00" table:style-name="ce15">
            <text:p>6/8/25</text:p>
          </table:table-cell>
          <table:table-cell office:value-type="string" table:style-name="ce6">
            <text:p>AMANDA RODRIGUES GONZAG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1-08T00:00:00" table:style-name="ce15">
            <text:p>8/1/24</text:p>
          </table:table-cell>
          <table:table-cell office:value-type="date" office:date-value="2026-01-07T00:00:00" table:style-name="ce15">
            <text:p>7/1/26</text:p>
          </table:table-cell>
          <table:table-cell office:value-type="string" table:style-name="ce6">
            <text:p>ANA BEATRIZ CARVALHO MOU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05T00:00:00" table:style-name="ce15">
            <text:p>5/2/25</text:p>
          </table:table-cell>
          <table:table-cell office:value-type="date" office:date-value="2026-02-04T00:00:00" table:style-name="ce15">
            <text:p>4/2/26</text:p>
          </table:table-cell>
          <table:table-cell office:value-type="string" table:style-name="ce6">
            <text:p>ANA BEATRIZ DE SOUSA VITTONE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342]+364" table:style-name="ce15">
            <text:p>6/7/26</text:p>
          </table:table-cell>
          <table:table-cell office:value-type="string" table:style-name="ce6">
            <text:p>ANA CAROLINE CERDEIRA ABRAHIM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26T00:00:00" table:style-name="ce15">
            <text:p>26/7/24</text:p>
          </table:table-cell>
          <table:table-cell office:value-type="date" office:date-value="2025-07-25T00:00:00" table:style-name="ce15">
            <text:p>25/7/25</text:p>
          </table:table-cell>
          <table:table-cell office:value-type="string" table:style-name="ce6">
            <text:p>ANA JÚLIA ANGELIM DE LIMA ALVES CARDOS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0-22T00:00:00" table:style-name="ce15">
            <text:p>22/10/24</text:p>
          </table:table-cell>
          <table:table-cell office:value-type="date" office:date-value="2025-10-21T00:00:00" table:style-name="ce15">
            <text:p>21/10/25</text:p>
          </table:table-cell>
          <table:table-cell office:value-type="string" table:style-name="ce6">
            <text:p>ANA JULIA DA SILVA DE SOUZ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6-07T00:00:00" table:style-name="ce15">
            <text:p>7/6/24</text:p>
          </table:table-cell>
          <table:table-cell office:value-type="date" office:date-value="2025-06-06T00:00:00" table:style-name="ce15">
            <text:p>6/6/25</text:p>
          </table:table-cell>
          <table:table-cell office:value-type="string" table:style-name="ce6">
            <text:p>ANA LETICIA ALMEIDA DA CUNH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02T00:00:00" table:style-name="ce15">
            <text:p>2/1/25</text:p>
          </table:table-cell>
          <table:table-cell office:value-type="date" office:date-value="2026-01-01T00:00:00" table:style-name="ce15">
            <text:p>1/1/26</text:p>
          </table:table-cell>
          <table:table-cell office:value-type="string" table:style-name="ce6">
            <text:p>ANA PAULA CABRAL DE OLIV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5T00:00:00" table:style-name="ce15">
            <text:p>5/12/24</text:p>
          </table:table-cell>
          <table:table-cell office:value-type="date" office:date-value="2025-12-04T00:00:00" table:style-name="ce15">
            <text:p>4/12/25</text:p>
          </table:table-cell>
          <table:table-cell office:value-type="string" table:style-name="ce6">
            <text:p>ANA PAULA CARVALHO DE SOU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348]+364" table:style-name="ce15">
            <text:p>6/7/26</text:p>
          </table:table-cell>
          <table:table-cell office:value-type="string" table:style-name="ce6">
            <text:p>ANDRESON RODRIGUES MAI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3-10T00:00:00" table:style-name="ce15">
            <text:p>10/3/25</text:p>
          </table:table-cell>
          <table:table-cell office:value-type="date" office:date-value="2026-03-09T00:00:00" table:style-name="ce15">
            <text:p>9/3/26</text:p>
          </table:table-cell>
          <table:table-cell office:value-type="string" table:style-name="ce6">
            <text:p>ANDRESSA KARINNE FARIAS DOS SANT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9-16T00:00:00" table:style-name="ce15">
            <text:p>16/9/24</text:p>
          </table:table-cell>
          <table:table-cell office:value-type="date" office:date-value="2025-09-16T00:00:00" table:style-name="ce15">
            <text:p>16/9/25</text:p>
          </table:table-cell>
          <table:table-cell office:value-type="string" table:style-name="ce6">
            <text:p>ANDRESSA MICHELE RAMIRES LLUCEN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2-19T00:00:00" table:style-name="ce15">
            <text:p>19/2/25</text:p>
          </table:table-cell>
          <table:table-cell office:value-type="date" office:date-value="2026-02-18T00:00:00" table:style-name="ce15">
            <text:p>18/2/26</text:p>
          </table:table-cell>
          <table:table-cell office:value-type="string" table:style-name="ce6">
            <text:p>ANGEL FELIX BARBO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6-10T00:00:00" table:style-name="ce15">
            <text:p>10/6/25</text:p>
          </table:table-cell>
          <table:table-cell office:value-type="date" office:date-value="2026-06-09T00:00:00" table:style-name="ce15">
            <text:p>9/6/26</text:p>
          </table:table-cell>
          <table:table-cell office:value-type="string" table:style-name="ce6">
            <text:p>ANNA CATARINA ALVES DA SILVA AUAD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3-19T00:00:00" table:style-name="ce15">
            <text:p>19/3/24</text:p>
          </table:table-cell>
          <table:table-cell office:value-type="date" office:date-value="2026-03-18T00:00:00" table:style-name="ce15">
            <text:p>18/3/26</text:p>
          </table:table-cell>
          <table:table-cell office:value-type="string" table:style-name="ce6">
            <text:p>ANNA LUIZA DOS REIS PEDRO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2-03T00:00:00" table:style-name="ce15">
            <text:p>3/2/25</text:p>
          </table:table-cell>
          <table:table-cell office:value-type="date" office:date-value="2026-02-02T00:00:00" table:style-name="ce15">
            <text:p>2/2/26</text:p>
          </table:table-cell>
          <table:table-cell office:value-type="string" table:style-name="ce6">
            <text:p>ANNA LUIZA MARTINIANO SOAR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13T00:00:00" table:style-name="ce15">
            <text:p>13/1/25</text:p>
          </table:table-cell>
          <table:table-cell office:value-type="date" office:date-value="2026-01-12T00:00:00" table:style-name="ce15">
            <text:p>12/1/26</text:p>
          </table:table-cell>
          <table:table-cell office:value-type="string" table:style-name="ce6">
            <text:p>ANNE LAIS DA COSTA TEL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3-27T00:00:00" table:style-name="ce15">
            <text:p>27/3/24</text:p>
          </table:table-cell>
          <table:table-cell office:value-type="date" office:date-value="2026-03-26T00:00:00" table:style-name="ce15">
            <text:p>26/3/26</text:p>
          </table:table-cell>
          <table:table-cell office:value-type="string" table:style-name="ce6">
            <text:p>ANNIE RAYSSA ROCHA DOS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27T00:00:00" table:style-name="ce15">
            <text:p>27/1/25</text:p>
          </table:table-cell>
          <table:table-cell office:value-type="date" office:date-value="2026-01-26T00:00:00" table:style-name="ce15">
            <text:p>26/1/26</text:p>
          </table:table-cell>
          <table:table-cell office:value-type="string" table:style-name="ce6">
            <text:p>ANNY CRISTINA DOS SANTOS TAVAR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6-27T00:00:00" table:style-name="ce15">
            <text:p>27/6/25</text:p>
          </table:table-cell>
          <table:table-cell office:value-type="date" office:date-value="2026-06-26T00:00:00" table:style-name="ce15">
            <text:p>26/6/26</text:p>
          </table:table-cell>
          <table:table-cell office:value-type="string" table:style-name="ce6">
            <text:p>ASHILEY RAYANDRA TELLO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1-22T00:00:00" table:style-name="ce15">
            <text:p>22/1/24</text:p>
          </table:table-cell>
          <table:table-cell office:value-type="date" office:date-value="2026-01-21T00:00:00" table:style-name="ce15">
            <text:p>21/1/26</text:p>
          </table:table-cell>
          <table:table-cell office:value-type="string" table:style-name="ce6">
            <text:p>BEATRIZ CAMILO DE LIM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9-15T00:00:00" table:style-name="ce15">
            <text:p>15/9/25</text:p>
          </table:table-cell>
          <table:table-cell office:value-type="date" office:date-value="2026-09-14T00:00:00" table:formula="of:=[.A360]+364" table:style-name="ce15">
            <text:p>14/9/26</text:p>
          </table:table-cell>
          <table:table-cell office:value-type="string" table:style-name="ce6">
            <text:p>BEATRIZ FERREIRA DE SIQU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1-01T00:00:00" table:style-name="ce15">
            <text:p>1/11/24</text:p>
          </table:table-cell>
          <table:table-cell office:value-type="date" office:date-value="2025-10-31T00:00:00" table:style-name="ce15">
            <text:p>31/10/25</text:p>
          </table:table-cell>
          <table:table-cell office:value-type="string" table:style-name="ce6">
            <text:p>BENJAMIN DA SILVA DE OLIV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1-16T00:00:00" table:style-name="ce15">
            <text:p>16/1/24</text:p>
          </table:table-cell>
          <table:table-cell office:value-type="date" office:date-value="2026-01-15T00:00:00" table:style-name="ce15">
            <text:p>15/1/26</text:p>
          </table:table-cell>
          <table:table-cell office:value-type="string" table:style-name="ce6">
            <text:p>BIANCA COSTA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8-29T00:00:00" table:style-name="ce15">
            <text:p>29/8/24</text:p>
          </table:table-cell>
          <table:table-cell office:value-type="date" office:date-value="2025-08-28T00:00:00" table:style-name="ce15">
            <text:p>28/8/25</text:p>
          </table:table-cell>
          <table:table-cell office:value-type="string" table:style-name="ce6">
            <text:p>BIANCA MAIA ABENSUR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24"/>
        </table:table-row>
        <table:table-row table:style-name="ro4">
          <table:table-cell office:value-type="date" office:date-value="2025-02-05T00:00:00" table:style-name="ce15">
            <text:p>5/2/25</text:p>
          </table:table-cell>
          <table:table-cell office:value-type="date" office:date-value="2026-02-04T00:00:00" table:style-name="ce15">
            <text:p>4/2/26</text:p>
          </table:table-cell>
          <table:table-cell office:value-type="string" table:style-name="ce6">
            <text:p>BRENDA DE MORAES MENEZ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1-01T00:00:00" table:style-name="ce15">
            <text:p>1/11/24</text:p>
          </table:table-cell>
          <table:table-cell office:value-type="date" office:date-value="2025-10-31T00:00:00" table:style-name="ce15">
            <text:p>31/10/25</text:p>
          </table:table-cell>
          <table:table-cell office:value-type="string" table:style-name="ce6">
            <text:p>BRENDA MONYCK DE BRITO FREITA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3-05T00:00:00" table:style-name="ce15">
            <text:p>5/3/24</text:p>
          </table:table-cell>
          <table:table-cell office:value-type="date" office:date-value="2026-03-04T00:00:00" table:style-name="ce15">
            <text:p>4/3/26</text:p>
          </table:table-cell>
          <table:table-cell office:value-type="string" table:style-name="ce6">
            <text:p>CAMILA LIMA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4-08T00:00:00" table:style-name="ce15">
            <text:p>8/4/24</text:p>
          </table:table-cell>
          <table:table-cell office:value-type="date" office:date-value="2026-04-07T00:00:00" table:style-name="ce15">
            <text:p>7/4/26</text:p>
          </table:table-cell>
          <table:table-cell office:value-type="string" table:style-name="ce6">
            <text:p>CARLA ALICE DE ASSIS PINHEIR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1-14T00:00:00" table:style-name="ce15">
            <text:p>14/11/24</text:p>
          </table:table-cell>
          <table:table-cell office:value-type="date" office:date-value="2025-11-13T00:00:00" table:style-name="ce15">
            <text:p>13/11/25</text:p>
          </table:table-cell>
          <table:table-cell office:value-type="string" table:style-name="ce6">
            <text:p>CARLA KAROLINA CARVALHO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2-19T00:00:00" table:style-name="ce15">
            <text:p>19/2/25</text:p>
          </table:table-cell>
          <table:table-cell office:value-type="date" office:date-value="2026-02-18T00:00:00" table:style-name="ce15">
            <text:p>18/2/26</text:p>
          </table:table-cell>
          <table:table-cell office:value-type="string" table:style-name="ce6">
            <text:p>CARLOS EDUARDO CAVALCANTE NUN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23T00:00:00" table:style-name="ce15">
            <text:p>23/7/25</text:p>
          </table:table-cell>
          <table:table-cell office:value-type="date" office:date-value="2026-07-22T00:00:00" table:formula="of:=[.A370]+364" table:style-name="ce15">
            <text:p>22/7/26</text:p>
          </table:table-cell>
          <table:table-cell office:value-type="string" table:style-name="ce6">
            <text:p>CARLOS EDUARDO FRANÇA REBOUÇA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01T00:00:00" table:style-name="ce15">
            <text:p>1/9/25</text:p>
          </table:table-cell>
          <table:table-cell office:value-type="date" office:date-value="2026-08-31T00:00:00" table:formula="of:=[.A371]+364" table:style-name="ce15">
            <text:p>31/8/26</text:p>
          </table:table-cell>
          <table:table-cell office:value-type="string" table:style-name="ce6">
            <text:p>CARLOS HENRIQUE ROCHA REI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06T00:00:00" table:style-name="ce15">
            <text:p>6/3/25</text:p>
          </table:table-cell>
          <table:table-cell office:value-type="date" office:date-value="2026-03-05T00:00:00" table:style-name="ce15">
            <text:p>5/3/26</text:p>
          </table:table-cell>
          <table:table-cell office:value-type="string" table:style-name="ce6">
            <text:p>CLAUAN YAGO SANCHES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6-10T00:00:00" table:style-name="ce15">
            <text:p>10/6/25</text:p>
          </table:table-cell>
          <table:table-cell office:value-type="date" office:date-value="2026-06-09T00:00:00" table:style-name="ce15">
            <text:p>9/6/26</text:p>
          </table:table-cell>
          <table:table-cell office:value-type="string" table:style-name="ce6">
            <text:p>CLAUDIO VINICIUS TRINDADE DE OLIV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1-22T00:00:00" table:style-name="ce15">
            <text:p>22/1/24</text:p>
          </table:table-cell>
          <table:table-cell office:value-type="date" office:date-value="2026-01-21T00:00:00" table:style-name="ce15">
            <text:p>21/1/26</text:p>
          </table:table-cell>
          <table:table-cell office:value-type="string" table:style-name="ce6">
            <text:p>CLAUSAK INHUMA DELGADO MACIEL BONIFÁCI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10T00:00:00" table:style-name="ce15">
            <text:p>10/3/25</text:p>
          </table:table-cell>
          <table:table-cell office:value-type="date" office:date-value="2026-03-09T00:00:00" table:style-name="ce15">
            <text:p>9/3/26</text:p>
          </table:table-cell>
          <table:table-cell office:value-type="string" table:style-name="ce6">
            <text:p>DANIEL CURINTIMA RIBEIR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11-27T00:00:00" table:style-name="ce15">
            <text:p>27/11/23</text:p>
          </table:table-cell>
          <table:table-cell office:value-type="date" office:date-value="2025-11-26T00:00:00" table:style-name="ce15">
            <text:p>26/11/25</text:p>
          </table:table-cell>
          <table:table-cell office:value-type="string" table:style-name="ce6">
            <text:p>DANIEL MATIAS SAMPAI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1-13T00:00:00" table:style-name="ce15">
            <text:p>13/11/24</text:p>
          </table:table-cell>
          <table:table-cell office:value-type="date" office:date-value="2025-11-12T00:00:00" table:style-name="ce15">
            <text:p>12/11/25</text:p>
          </table:table-cell>
          <table:table-cell office:value-type="string" table:style-name="ce6">
            <text:p>DANIELE MARTINS DE OLIVEIRA PEREI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8-12T00:00:00" table:style-name="ce15">
            <text:p>12/8/24</text:p>
          </table:table-cell>
          <table:table-cell office:value-type="date" office:date-value="2025-08-11T00:00:00" table:style-name="ce15">
            <text:p>11/8/25</text:p>
          </table:table-cell>
          <table:table-cell office:value-type="string" table:style-name="ce6">
            <text:p>DANNA DIOF PINHO CRAVEIR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2-05T00:00:00" table:style-name="ce15">
            <text:p>5/2/25</text:p>
          </table:table-cell>
          <table:table-cell office:value-type="date" office:date-value="2026-02-04T00:00:00" table:style-name="ce15">
            <text:p>4/2/26</text:p>
          </table:table-cell>
          <table:table-cell office:value-type="string" table:style-name="ce6">
            <text:p>DELZINETE DA SILVA LOP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3-25T00:00:00" table:style-name="ce15">
            <text:p>25/3/24</text:p>
          </table:table-cell>
          <table:table-cell office:value-type="date" office:date-value="2026-03-24T00:00:00" table:style-name="ce15">
            <text:p>24/3/26</text:p>
          </table:table-cell>
          <table:table-cell office:value-type="string" table:style-name="ce6">
            <text:p>DENILSON SILVA BRANDÃ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10-15T00:00:00" table:style-name="ce15">
            <text:p>15/10/25</text:p>
          </table:table-cell>
          <table:table-cell office:value-type="date" office:date-value="2026-10-14T00:00:00" table:formula="of:=[.A381]+364" table:style-name="ce15">
            <text:p>14/10/26</text:p>
          </table:table-cell>
          <table:table-cell office:value-type="string" table:style-name="ce6">
            <text:p>DIANY TEIXEIRA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31T00:00:00" table:style-name="ce15">
            <text:p>31/3/25</text:p>
          </table:table-cell>
          <table:table-cell office:value-type="date" office:date-value="2026-03-30T00:00:00" table:style-name="ce15">
            <text:p>30/3/26</text:p>
          </table:table-cell>
          <table:table-cell office:value-type="string" table:style-name="ce6">
            <text:p>DYANNA FARIAS PESSO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7T00:00:00" table:style-name="ce15">
            <text:p>7/4/25</text:p>
          </table:table-cell>
          <table:table-cell office:value-type="date" office:date-value="2026-04-06T00:00:00" table:style-name="ce15">
            <text:p>6/4/26</text:p>
          </table:table-cell>
          <table:table-cell office:value-type="string" table:style-name="ce6">
            <text:p>EDUARDA PONTES GARCI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8-06T00:00:00" table:style-name="ce15">
            <text:p>6/8/24</text:p>
          </table:table-cell>
          <table:table-cell office:value-type="date" office:date-value="2025-08-05T00:00:00" table:style-name="ce15">
            <text:p>5/8/25</text:p>
          </table:table-cell>
          <table:table-cell office:value-type="string" table:style-name="ce6">
            <text:p>EDUARDO FREITAS FARIA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10-17T00:00:00" table:style-name="ce15">
            <text:p>17/10/23</text:p>
          </table:table-cell>
          <table:table-cell office:value-type="date" office:date-value="2025-10-16T00:00:00" table:style-name="ce15">
            <text:p>16/10/25</text:p>
          </table:table-cell>
          <table:table-cell office:value-type="string" table:style-name="ce6">
            <text:p>EDUARDO MAGALHÃES TEIXEI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10-27T00:00:00" table:style-name="ce15">
            <text:p>27/10/25</text:p>
          </table:table-cell>
          <table:table-cell office:value-type="date" office:date-value="2026-10-26T00:00:00" table:formula="of:=[.A386]+364" table:style-name="ce15">
            <text:p>26/10/26</text:p>
          </table:table-cell>
          <table:table-cell office:value-type="string" table:style-name="ce6">
            <text:p>EMANUELLY KETHELLEN RODRIGUES DOS SANT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6-05T00:00:00" table:style-name="ce15">
            <text:p>5/6/25</text:p>
          </table:table-cell>
          <table:table-cell office:value-type="date" office:date-value="2026-06-04T00:00:00" table:style-name="ce15">
            <text:p>4/6/26</text:p>
          </table:table-cell>
          <table:table-cell office:value-type="string" table:style-name="ce6">
            <text:p>EMILLY VITÓRIA SOU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10T00:00:00" table:style-name="ce15">
            <text:p>10/3/25</text:p>
          </table:table-cell>
          <table:table-cell office:value-type="date" office:date-value="2026-03-09T00:00:00" table:style-name="ce15">
            <text:p>9/3/26</text:p>
          </table:table-cell>
          <table:table-cell office:value-type="string" table:style-name="ce6">
            <text:p>EMYLLY THAÍS CUNHA SOUZA ALV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03T00:00:00" table:style-name="ce15">
            <text:p>3/2/25</text:p>
          </table:table-cell>
          <table:table-cell office:value-type="date" office:date-value="2026-02-02T00:00:00" table:style-name="ce15">
            <text:p>2/2/26</text:p>
          </table:table-cell>
          <table:table-cell office:value-type="string" table:style-name="ce6">
            <text:p>ERIANNE ARAÚJO MONTEIR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11-23T00:00:00" table:style-name="ce15">
            <text:p>23/11/23</text:p>
          </table:table-cell>
          <table:table-cell office:value-type="date" office:date-value="2025-11-22T00:00:00" table:style-name="ce15">
            <text:p>22/11/25</text:p>
          </table:table-cell>
          <table:table-cell office:value-type="string" table:style-name="ce6">
            <text:p>ÉRICA SILVA DE OLIV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01T00:00:00" table:style-name="ce15">
            <text:p>1/4/25</text:p>
          </table:table-cell>
          <table:table-cell office:value-type="date" office:date-value="2025-08-01T00:00:00" table:style-name="ce15">
            <text:p>1/8/25</text:p>
          </table:table-cell>
          <table:table-cell office:value-type="string" table:style-name="ce6">
            <text:p>ERNANDSON DA SILVA XAVIER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06T00:00:00" table:style-name="ce15">
            <text:p>6/8/25</text:p>
          </table:table-cell>
          <table:table-cell office:value-type="date" office:date-value="2026-08-05T00:00:00" table:formula="of:=SUM([.A392]+364)" table:style-name="ce15">
            <text:p>5/8/26</text:p>
          </table:table-cell>
          <table:table-cell office:value-type="string" table:style-name="ce6">
            <text:p>ERONDINA DO NASCIMENTO GOM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3-26T00:00:00" table:style-name="ce15">
            <text:p>26/3/24</text:p>
          </table:table-cell>
          <table:table-cell office:value-type="date" office:date-value="2026-03-25T00:00:00" table:style-name="ce15">
            <text:p>25/3/26</text:p>
          </table:table-cell>
          <table:table-cell office:value-type="string" table:style-name="ce6">
            <text:p>ESTHER LIMA DA COS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2-17T00:00:00" table:style-name="ce15">
            <text:p>17/2/25</text:p>
          </table:table-cell>
          <table:table-cell office:value-type="date" office:date-value="2026-02-16T00:00:00" table:style-name="ce15">
            <text:p>16/2/26</text:p>
          </table:table-cell>
          <table:table-cell office:value-type="string" table:style-name="ce6">
            <text:p>EVELYN VITORIA SANTOS DA ROCH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6-11T00:00:00" table:style-name="ce15">
            <text:p>11/6/24</text:p>
          </table:table-cell>
          <table:table-cell office:value-type="date" office:date-value="2025-06-10T00:00:00" table:style-name="ce15">
            <text:p>10/6/25</text:p>
          </table:table-cell>
          <table:table-cell office:value-type="string" table:style-name="ce6">
            <text:p>FABIANO SERVALHO MEND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1-01T00:00:00" table:style-name="ce15">
            <text:p>1/11/24</text:p>
          </table:table-cell>
          <table:table-cell office:value-type="date" office:date-value="2025-10-31T00:00:00" table:style-name="ce15">
            <text:p>31/10/25</text:p>
          </table:table-cell>
          <table:table-cell office:value-type="string" table:style-name="ce6">
            <text:p>FERNANDA BENTES FERREI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9-29T00:00:00" table:style-name="ce15">
            <text:p>29/9/25</text:p>
          </table:table-cell>
          <table:table-cell office:value-type="date" office:date-value="2026-09-28T00:00:00" table:style-name="ce15">
            <text:p>28/9/26</text:p>
          </table:table-cell>
          <table:table-cell office:value-type="string" table:style-name="ce6">
            <text:p>FERNANDA KELEN MARQUES SIMÕ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02T00:00:00" table:style-name="ce15">
            <text:p>2/5/24</text:p>
          </table:table-cell>
          <table:table-cell office:value-type="date" office:date-value="2026-05-01T00:00:00" table:style-name="ce15">
            <text:p>1/5/26</text:p>
          </table:table-cell>
          <table:table-cell office:value-type="string" table:style-name="ce6">
            <text:p>FILIPE RICARDO MOTA NUN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9-16T00:00:00" table:style-name="ce15">
            <text:p>16/9/24</text:p>
          </table:table-cell>
          <table:table-cell office:value-type="date" office:date-value="2025-09-15T00:00:00" table:style-name="ce15">
            <text:p>15/9/25</text:p>
          </table:table-cell>
          <table:table-cell office:value-type="string" table:style-name="ce6">
            <text:p>FRANCIELLY CARVALHO BATIS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10-27T00:00:00" table:style-name="ce15">
            <text:p>27/10/25</text:p>
          </table:table-cell>
          <table:table-cell office:value-type="date" office:date-value="2026-10-26T00:00:00" table:formula="of:=[.A400]+364" table:style-name="ce15">
            <text:p>26/10/26</text:p>
          </table:table-cell>
          <table:table-cell office:value-type="string" table:style-name="ce6">
            <text:p>FRANCIMARA SILVA DE LIM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1-08T00:00:00" table:style-name="ce15">
            <text:p>8/11/24</text:p>
          </table:table-cell>
          <table:table-cell office:value-type="date" office:date-value="2025-11-07T00:00:00" table:style-name="ce15">
            <text:p>7/11/25</text:p>
          </table:table-cell>
          <table:table-cell office:value-type="string" table:style-name="ce6">
            <text:p>FRANCISCA DÉBORA ALVES PORTEL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07T00:00:00" table:style-name="ce15">
            <text:p>7/8/25</text:p>
          </table:table-cell>
          <table:table-cell office:value-type="date" office:date-value="2026-08-06T00:00:00" table:formula="of:=SUM([.A402]+364)" table:style-name="ce15">
            <text:p>6/8/26</text:p>
          </table:table-cell>
          <table:table-cell office:value-type="string" table:style-name="ce6">
            <text:p>FRANCISCO DE ASSIS ARAÚJO DE AGUIAR NE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25T00:00:00" table:style-name="ce15">
            <text:p>25/7/24</text:p>
          </table:table-cell>
          <table:table-cell office:value-type="date" office:date-value="2025-07-21T00:00:00" table:style-name="ce15">
            <text:p>21/7/25</text:p>
          </table:table-cell>
          <table:table-cell office:value-type="string" table:style-name="ce6">
            <text:p>FRANCISCO RAYAN SANTOS DAS MERCES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5-21T00:00:00" table:style-name="ce5">
            <text:p>21/5/25</text:p>
          </table:table-cell>
          <table:table-cell office:value-type="date" office:date-value="2026-05-20T00:00:00" table:style-name="ce5">
            <text:p>20/5/26</text:p>
          </table:table-cell>
          <table:table-cell office:value-type="string" table:style-name="ce6">
            <text:p>GABRIELY CAVALCANTE LOP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18T00:00:00" table:style-name="ce15">
            <text:p>18/8/25</text:p>
          </table:table-cell>
          <table:table-cell office:value-type="date" office:date-value="2026-08-17T00:00:00" table:formula="of:=SUM([.A405]+364)" table:style-name="ce15">
            <text:p>17/8/26</text:p>
          </table:table-cell>
          <table:table-cell office:value-type="string" table:style-name="ce6">
            <text:p>GEISINEY ROLIM BRASIL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6-19T00:00:00" table:style-name="ce15">
            <text:p>19/6/25</text:p>
          </table:table-cell>
          <table:table-cell office:value-type="date" office:date-value="2026-06-18T00:00:00" table:style-name="ce15">
            <text:p>18/6/26</text:p>
          </table:table-cell>
          <table:table-cell office:value-type="string" table:style-name="ce6">
            <text:p>GIOVANA SOARES DE MOURA</text:p>
          </table:table-cell>
          <table:table-cell table:number-columns-repeated="12" table:style-name="ce21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0-10T00:00:00" table:style-name="ce15">
            <text:p>10/10/24</text:p>
          </table:table-cell>
          <table:table-cell office:value-type="date" office:date-value="2025-10-09T00:00:00" table:style-name="ce15">
            <text:p>9/10/25</text:p>
          </table:table-cell>
          <table:table-cell office:value-type="string" table:style-name="ce6">
            <text:p>GLENDA ISABELLA BASTOS DE ARAÚJ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3-10-18T00:00:00" table:style-name="ce15">
            <text:p>18/10/23</text:p>
          </table:table-cell>
          <table:table-cell office:value-type="date" office:date-value="2025-10-17T00:00:00" table:style-name="ce15">
            <text:p>17/10/25</text:p>
          </table:table-cell>
          <table:table-cell office:value-type="string" table:style-name="ce6">
            <text:p>GUILHERME HIROSHI AOKI AZEVED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3-24T00:00:00" table:style-name="ce15">
            <text:p>24/3/25</text:p>
          </table:table-cell>
          <table:table-cell office:value-type="date" office:date-value="2026-03-23T00:00:00" table:style-name="ce15">
            <text:p>23/3/26</text:p>
          </table:table-cell>
          <table:table-cell office:value-type="string" table:style-name="ce6">
            <text:p>GUILHERME OLIVEIRA EVANGELISTA MACIEL DOS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5-02T00:00:00" table:style-name="ce15">
            <text:p>2/5/24</text:p>
          </table:table-cell>
          <table:table-cell office:value-type="date" office:date-value="2026-05-01T00:00:00" table:style-name="ce15">
            <text:p>1/5/26</text:p>
          </table:table-cell>
          <table:table-cell office:value-type="string" table:style-name="ce6">
            <text:p>GUSTAVO RODIN DE OLIVEIRA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3-11T00:00:00" table:style-name="ce15">
            <text:p>11/3/25</text:p>
          </table:table-cell>
          <table:table-cell office:value-type="date" office:date-value="2026-03-10T00:00:00" table:style-name="ce15">
            <text:p>10/3/26</text:p>
          </table:table-cell>
          <table:table-cell office:value-type="string" table:style-name="ce6">
            <text:p>HADA CRISTINA GOMES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8-05T00:00:00" table:style-name="ce16">
            <text:p>5/8/24</text:p>
          </table:table-cell>
          <table:table-cell office:value-type="date" office:date-value="2025-08-04T00:00:00" table:style-name="ce16">
            <text:p>4/8/25</text:p>
          </table:table-cell>
          <table:table-cell office:value-type="string" table:style-name="ce17">
            <text:p>HAYANE RODRIGUES MAR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7-29T00:00:00" table:style-name="ce15">
            <text:p>29/7/24</text:p>
          </table:table-cell>
          <table:table-cell office:value-type="date" office:date-value="2025-07-28T00:00:00" table:style-name="ce15">
            <text:p>28/7/25</text:p>
          </table:table-cell>
          <table:table-cell office:value-type="string" table:style-name="ce6">
            <text:p>HELENA CORDOVIL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29T00:00:00" table:style-name="ce5">
            <text:p>29/7/24</text:p>
          </table:table-cell>
          <table:table-cell office:value-type="date" office:date-value="2025-07-28T00:00:00" table:style-name="ce5">
            <text:p>28/7/25</text:p>
          </table:table-cell>
          <table:table-cell office:value-type="string" table:style-name="ce6">
            <text:p>HELOISA VITÓRIA ROCHA VASCONCEL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3-07-25T00:00:00" table:style-name="ce15">
            <text:p>25/7/23</text:p>
          </table:table-cell>
          <table:table-cell office:value-type="date" office:date-value="2025-07-24T00:00:00" table:style-name="ce15">
            <text:p>24/7/25</text:p>
          </table:table-cell>
          <table:table-cell office:value-type="string" table:style-name="ce6">
            <text:p>ÍCARO MARCOS PAVÃO NEV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416]+364" table:style-name="ce15">
            <text:p>30/6/26</text:p>
          </table:table-cell>
          <table:table-cell office:value-type="string" table:style-name="ce6">
            <text:p>IDERSON LEÃO GIM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6-13T00:00:00" table:style-name="ce15">
            <text:p>13/6/24</text:p>
          </table:table-cell>
          <table:table-cell office:value-type="date" office:date-value="2025-06-12T00:00:00" table:style-name="ce15">
            <text:p>12/6/25</text:p>
          </table:table-cell>
          <table:table-cell office:value-type="string" table:style-name="ce6">
            <text:p>IÊDA REPOLHO DE ALCÂNTARA 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1-08T00:00:00" table:style-name="ce15">
            <text:p>8/1/24</text:p>
          </table:table-cell>
          <table:table-cell office:value-type="date" office:date-value="2025-07-31T00:00:00" table:style-name="ce15">
            <text:p>31/7/25</text:p>
          </table:table-cell>
          <table:table-cell office:value-type="string" table:style-name="ce6">
            <text:p>ILAN RODRIGUES ARAÚJ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3-25T00:00:00" table:style-name="ce15">
            <text:p>25/3/24</text:p>
          </table:table-cell>
          <table:table-cell office:value-type="date" office:date-value="2026-03-24T00:00:00" table:style-name="ce15">
            <text:p>24/3/26</text:p>
          </table:table-cell>
          <table:table-cell office:value-type="string" table:style-name="ce6">
            <text:p>ILKA GABRIELA BARCELOS DOS SANTO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08T00:00:00" table:style-name="ce15">
            <text:p>8/4/24</text:p>
          </table:table-cell>
          <table:table-cell office:value-type="date" office:date-value="2026-04-07T00:00:00" table:style-name="ce15">
            <text:p>7/4/26</text:p>
          </table:table-cell>
          <table:table-cell office:value-type="string" table:style-name="ce6">
            <text:p>ISAAC ALVES QUEIROZ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3-10-09T00:00:00" table:style-name="ce15">
            <text:p>9/10/23</text:p>
          </table:table-cell>
          <table:table-cell office:value-type="date" office:date-value="2025-10-08T00:00:00" table:style-name="ce15">
            <text:p>8/10/25</text:p>
          </table:table-cell>
          <table:table-cell office:value-type="string" table:style-name="ce6">
            <text:p>ISABELA BRAGA ARAUJ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2-16T00:00:00" table:style-name="ce15">
            <text:p>16/12/24</text:p>
          </table:table-cell>
          <table:table-cell office:value-type="date" office:date-value="2025-12-17T00:00:00" table:style-name="ce15">
            <text:p>17/12/25</text:p>
          </table:table-cell>
          <table:table-cell office:value-type="string" table:style-name="ce6">
            <text:p>IZANETE LEITE NOGUEI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25T00:00:00" table:style-name="ce15">
            <text:p>25/3/25</text:p>
          </table:table-cell>
          <table:table-cell office:value-type="date" office:date-value="2026-03-24T00:00:00" table:style-name="ce15">
            <text:p>24/3/26</text:p>
          </table:table-cell>
          <table:table-cell office:value-type="string" table:style-name="ce6">
            <text:p>JANAINA PEREIRA DA SILVA COST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6-14T00:00:00" table:style-name="ce15">
            <text:p>14/6/24</text:p>
          </table:table-cell>
          <table:table-cell office:value-type="date" office:date-value="2025-06-13T00:00:00" table:style-name="ce15">
            <text:p>13/6/25</text:p>
          </table:table-cell>
          <table:table-cell office:value-type="string" table:style-name="ce6">
            <text:p>JEAN VICTOR MACIEL CANU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425]+364" table:style-name="ce15">
            <text:p>6/7/26</text:p>
          </table:table-cell>
          <table:table-cell office:value-type="string" table:style-name="ce6">
            <text:p>JEMIMA DE SOUZA BISPO LOB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0-07T00:00:00" table:style-name="ce15">
            <text:p>7/10/24</text:p>
          </table:table-cell>
          <table:table-cell office:value-type="date" office:date-value="2025-10-06T00:00:00" table:style-name="ce15">
            <text:p>6/10/25</text:p>
          </table:table-cell>
          <table:table-cell office:value-type="string" table:style-name="ce6">
            <text:p>JENNIFER LETICIA VIEIRA RIBEIR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3-12-11T00:00:00" table:style-name="ce15">
            <text:p>11/12/23</text:p>
          </table:table-cell>
          <table:table-cell office:value-type="date" office:date-value="2025-12-10T00:00:00" table:style-name="ce15">
            <text:p>10/12/25</text:p>
          </table:table-cell>
          <table:table-cell office:value-type="string" table:style-name="ce6">
            <text:p>JEOVANE DA SILVA ARAÚJ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11-07T00:00:00" table:style-name="ce15">
            <text:p>7/11/23</text:p>
          </table:table-cell>
          <table:table-cell office:value-type="date" office:date-value="2025-11-06T00:00:00" table:style-name="ce15">
            <text:p>6/11/25</text:p>
          </table:table-cell>
          <table:table-cell office:value-type="string" table:style-name="ce6">
            <text:p>JÉSSICA GUEDES CORDOVIL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1-15T00:00:00" table:style-name="ce15">
            <text:p>15/1/24</text:p>
          </table:table-cell>
          <table:table-cell office:value-type="date" office:date-value="2026-01-14T00:00:00" table:style-name="ce15">
            <text:p>14/1/26</text:p>
          </table:table-cell>
          <table:table-cell office:value-type="string" table:style-name="ce6">
            <text:p>JHEYK JHONATHAN DE LIMA FREITA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31T00:00:00" table:style-name="ce15">
            <text:p>31/3/25</text:p>
          </table:table-cell>
          <table:table-cell office:value-type="date" office:date-value="2026-03-30T00:00:00" table:style-name="ce15">
            <text:p>30/3/26</text:p>
          </table:table-cell>
          <table:table-cell office:value-type="string" table:style-name="ce6">
            <text:p>JOÃO CARLOS ARAÚJO DE SOUZ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3-07T00:00:00" table:style-name="ce15">
            <text:p>7/3/25</text:p>
          </table:table-cell>
          <table:table-cell office:value-type="date" office:date-value="2026-03-06T00:00:00" table:formula="of:=SUM([.A431]+364)" table:style-name="ce15">
            <text:p>6/3/26</text:p>
          </table:table-cell>
          <table:table-cell office:value-type="string" table:style-name="ce6">
            <text:p>JOÃO PEDRO RODRIGUES SANCH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10-01T00:00:00" table:style-name="ce15">
            <text:p>1/10/25</text:p>
          </table:table-cell>
          <table:table-cell office:value-type="date" office:date-value="2026-09-30T00:00:00" table:formula="of:=[.A432]+364" table:style-name="ce15">
            <text:p>30/9/26</text:p>
          </table:table-cell>
          <table:table-cell office:value-type="string" table:style-name="ce6">
            <text:p>JOELME CORREA DA CUNH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1-20T00:00:00" table:style-name="ce15">
            <text:p>20/1/25</text:p>
          </table:table-cell>
          <table:table-cell office:value-type="date" office:date-value="2026-01-19T00:00:00" table:style-name="ce15">
            <text:p>19/1/26</text:p>
          </table:table-cell>
          <table:table-cell office:value-type="string" table:style-name="ce6">
            <text:p>JORDANA XAVIER NASCIMENT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1-15T00:00:00" table:style-name="ce15">
            <text:p>15/1/24</text:p>
          </table:table-cell>
          <table:table-cell office:value-type="date" office:date-value="2026-01-14T00:00:00" table:style-name="ce15">
            <text:p>14/1/26</text:p>
          </table:table-cell>
          <table:table-cell office:value-type="string" table:style-name="ce6">
            <text:p>JOSÉ LUCAS MARINHO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5-05T00:00:00" table:style-name="ce15">
            <text:p>5/5/25</text:p>
          </table:table-cell>
          <table:table-cell office:value-type="date" office:date-value="2026-05-04T00:00:00" table:style-name="ce15">
            <text:p>4/5/26</text:p>
          </table:table-cell>
          <table:table-cell office:value-type="string" table:style-name="ce6">
            <text:p>JOYCE GEOVANA DE SOUZA MOR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2-25T00:00:00" table:style-name="ce15">
            <text:p>25/2/25</text:p>
          </table:table-cell>
          <table:table-cell office:value-type="date" office:date-value="2026-02-24T00:00:00" table:style-name="ce15">
            <text:p>24/2/26</text:p>
          </table:table-cell>
          <table:table-cell office:value-type="string" table:style-name="ce6">
            <text:p>JOYLIANE RIBEIRO PER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6-17T00:00:00" table:style-name="ce15">
            <text:p>17/6/24</text:p>
          </table:table-cell>
          <table:table-cell office:value-type="date" office:date-value="2025-06-16T00:00:00" table:style-name="ce15">
            <text:p>16/6/25</text:p>
          </table:table-cell>
          <table:table-cell office:value-type="string" table:style-name="ce6">
            <text:p>JUAN VICTOR PINTO SIQU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3-27T00:00:00" table:style-name="ce15">
            <text:p>27/3/24</text:p>
          </table:table-cell>
          <table:table-cell office:value-type="date" office:date-value="2026-03-26T00:00:00" table:style-name="ce15">
            <text:p>26/3/26</text:p>
          </table:table-cell>
          <table:table-cell office:value-type="string" table:style-name="ce6">
            <text:p>JÚLIA LIMA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8-01T00:00:00" table:style-name="ce15">
            <text:p>1/8/24</text:p>
          </table:table-cell>
          <table:table-cell office:value-type="date" office:date-value="2025-07-31T00:00:00" table:style-name="ce15">
            <text:p>31/7/25</text:p>
          </table:table-cell>
          <table:table-cell office:value-type="string" table:style-name="ce6">
            <text:p>JÚLIA REBECA SANTOS DA SILVA VERDE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24T00:00:00" table:style-name="ce15">
            <text:p>24/4/25</text:p>
          </table:table-cell>
          <table:table-cell office:value-type="string" table:style-name="ce15">
            <text:p>31/06/2025</text:p>
          </table:table-cell>
          <table:table-cell office:value-type="string" table:style-name="ce6">
            <text:p>KAREN DYANE OLIVEIRA AGUIAR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6-10T00:00:00" table:style-name="ce15">
            <text:p>10/6/25</text:p>
          </table:table-cell>
          <table:table-cell office:value-type="date" office:date-value="2026-06-09T00:00:00" table:style-name="ce15">
            <text:p>9/6/26</text:p>
          </table:table-cell>
          <table:table-cell office:value-type="string" table:style-name="ce6">
            <text:p>KASSIELE AUGUSTO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5-05T00:00:00" table:style-name="ce5">
            <text:p>5/5/25</text:p>
          </table:table-cell>
          <table:table-cell office:value-type="date" office:date-value="2026-05-04T00:00:00" table:style-name="ce5">
            <text:p>4/5/26</text:p>
          </table:table-cell>
          <table:table-cell office:value-type="string" table:style-name="ce6">
            <text:p>KEILA COLARES MARQU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2-01T00:00:00" table:style-name="ce15">
            <text:p>1/12/24</text:p>
          </table:table-cell>
          <table:table-cell office:value-type="date" office:date-value="2025-10-20T00:00:00" table:style-name="ce15">
            <text:p>20/10/25</text:p>
          </table:table-cell>
          <table:table-cell office:value-type="string" table:style-name="ce6">
            <text:p>KELLE DIANE PINHEIRO DA SILVA PASS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6-13T00:00:00" table:style-name="ce15">
            <text:p>13/6/25</text:p>
          </table:table-cell>
          <table:table-cell office:value-type="date" office:date-value="2026-06-12T00:00:00" table:style-name="ce15">
            <text:p>12/6/26</text:p>
          </table:table-cell>
          <table:table-cell office:value-type="string" table:style-name="ce6">
            <text:p>KEVIN RIVERA DA SILV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1-08T00:00:00" table:style-name="ce15">
            <text:p>8/11/24</text:p>
          </table:table-cell>
          <table:table-cell office:value-type="date" office:date-value="2025-11-07T00:00:00" table:style-name="ce15">
            <text:p>7/11/25</text:p>
          </table:table-cell>
          <table:table-cell office:value-type="string" table:style-name="ce6">
            <text:p>KHIN ANGEL SANTOS DA ROCH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6-13T00:00:00" table:style-name="ce15">
            <text:p>13/6/25</text:p>
          </table:table-cell>
          <table:table-cell office:value-type="date" office:date-value="2026-06-12T00:00:00" table:style-name="ce15">
            <text:p>12/6/26</text:p>
          </table:table-cell>
          <table:table-cell office:value-type="string" table:style-name="ce6">
            <text:p>LAINNE ELIS MARINHO DA SILV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4-14T00:00:00" table:style-name="ce15">
            <text:p>14/4/25</text:p>
          </table:table-cell>
          <table:table-cell office:value-type="date" office:date-value="2026-04-13T00:00:00" table:style-name="ce15">
            <text:p>13/4/26</text:p>
          </table:table-cell>
          <table:table-cell office:value-type="string" table:style-name="ce6">
            <text:p>LARA ANTONIA PINHEIRO LIM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2-02T00:00:00" table:style-name="ce15">
            <text:p>2/12/24</text:p>
          </table:table-cell>
          <table:table-cell office:value-type="date" office:date-value="2025-12-01T00:00:00" table:style-name="ce15">
            <text:p>1/12/25</text:p>
          </table:table-cell>
          <table:table-cell office:value-type="string" table:style-name="ce6">
            <text:p>LARISSA RODRIGUES BIER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3-25T00:00:00" table:style-name="ce15">
            <text:p>25/3/24</text:p>
          </table:table-cell>
          <table:table-cell office:value-type="date" office:date-value="2026-03-24T00:00:00" table:style-name="ce15">
            <text:p>24/3/26</text:p>
          </table:table-cell>
          <table:table-cell office:value-type="string" table:style-name="ce6">
            <text:p>LAURO CLAUDIONOR SARAIVA DA SILVA JUNIOR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5-13T00:00:00" table:style-name="ce15">
            <text:p>13/5/25</text:p>
          </table:table-cell>
          <table:table-cell office:value-type="date" office:date-value="2026-05-12T00:00:00" table:style-name="ce15">
            <text:p>12/5/26</text:p>
          </table:table-cell>
          <table:table-cell office:value-type="string" table:style-name="ce6">
            <text:p>LEAN CAMILLE VIEIRA BENTOLIL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4-02T00:00:00" table:style-name="ce15">
            <text:p>2/4/24</text:p>
          </table:table-cell>
          <table:table-cell office:value-type="date" office:date-value="2026-04-01T00:00:00" table:style-name="ce15">
            <text:p>1/4/26</text:p>
          </table:table-cell>
          <table:table-cell office:value-type="string" table:style-name="ce6">
            <text:p>LEO BATISTA ALVES OLIVEIR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12-04T00:00:00" table:style-name="ce15">
            <text:p>4/12/23</text:p>
          </table:table-cell>
          <table:table-cell office:value-type="date" office:date-value="2025-12-03T00:00:00" table:style-name="ce15">
            <text:p>3/12/25</text:p>
          </table:table-cell>
          <table:table-cell office:value-type="string" table:style-name="ce6">
            <text:p>LEONARDO DINIZ <text:s/>DE MOU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8-30T00:00:00" table:style-name="ce15">
            <text:p>30/8/24</text:p>
          </table:table-cell>
          <table:table-cell office:value-type="date" office:date-value="2025-08-29T00:00:00" table:style-name="ce15">
            <text:p>29/8/25</text:p>
          </table:table-cell>
          <table:table-cell office:value-type="string" table:style-name="ce6">
            <text:p>LEONARDO FOLHADELA CORDEIR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28T00:00:00" table:style-name="ce15">
            <text:p>28/1/25</text:p>
          </table:table-cell>
          <table:table-cell office:value-type="date" office:date-value="2026-01-27T00:00:00" table:style-name="ce15">
            <text:p>27/1/26</text:p>
          </table:table-cell>
          <table:table-cell office:value-type="string" table:style-name="ce6">
            <text:p>LEÔNCIO FLÁVIO JUNIOR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2-13T00:00:00" table:style-name="ce15">
            <text:p>13/2/25</text:p>
          </table:table-cell>
          <table:table-cell office:value-type="date" office:date-value="2026-02-12T00:00:00" table:style-name="ce15">
            <text:p>12/2/26</text:p>
          </table:table-cell>
          <table:table-cell office:value-type="string" table:style-name="ce6">
            <text:p>LETÍCIA MACIEL MENDES <text:s/>DE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27T00:00:00" table:style-name="ce15">
            <text:p>27/8/25</text:p>
          </table:table-cell>
          <table:table-cell office:value-type="date" office:date-value="2026-08-26T00:00:00" table:formula="of:=[.A456]+364" table:style-name="ce15">
            <text:p>26/8/26</text:p>
          </table:table-cell>
          <table:table-cell office:value-type="string" table:style-name="ce6">
            <text:p>LETÍCIA MARIA FREIRE DE LI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28T00:00:00" table:style-name="ce15">
            <text:p>28/1/25</text:p>
          </table:table-cell>
          <table:table-cell office:value-type="date" office:date-value="2026-01-27T00:00:00" table:style-name="ce15">
            <text:p>27/1/26</text:p>
          </table:table-cell>
          <table:table-cell office:value-type="string" table:style-name="ce6">
            <text:p>LETICIA SEABRA BOMFIM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6-13T00:00:00" table:style-name="ce15">
            <text:p>13/6/24</text:p>
          </table:table-cell>
          <table:table-cell office:value-type="date" office:date-value="2025-06-12T00:00:00" table:style-name="ce15">
            <text:p>12/6/25</text:p>
          </table:table-cell>
          <table:table-cell office:value-type="string" table:style-name="ce6">
            <text:p>LEVI GUSTAVO COELHO MACIEL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23T00:00:00" table:style-name="ce15">
            <text:p>23/9/25</text:p>
          </table:table-cell>
          <table:table-cell office:value-type="date" office:date-value="2026-09-22T00:00:00" table:formula="of:=[.A459]+364" table:style-name="ce15">
            <text:p>22/9/26</text:p>
          </table:table-cell>
          <table:table-cell office:value-type="string" table:style-name="ce6">
            <text:p>LOHANNA DE SOUZA EUFRÁZIO</text:p>
          </table:table-cell>
          <table:table-cell table:number-columns-repeated="12" table:style-name="ce10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1-07T00:00:00" table:style-name="ce15">
            <text:p>7/1/25</text:p>
          </table:table-cell>
          <table:table-cell office:value-type="date" office:date-value="2026-01-06T00:00:00" table:style-name="ce15">
            <text:p>6/1/26</text:p>
          </table:table-cell>
          <table:table-cell office:value-type="string" table:style-name="ce6">
            <text:p>LORENA DA SILVA PIEDADE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26T00:00:00" table:style-name="ce15">
            <text:p>26/2/25</text:p>
          </table:table-cell>
          <table:table-cell office:value-type="date" office:date-value="2026-02-25T00:00:00" table:style-name="ce15">
            <text:p>25/2/26</text:p>
          </table:table-cell>
          <table:table-cell office:value-type="string" table:style-name="ce6">
            <text:p>LOUISE BEATRIZ BARRETO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15T00:00:00" table:style-name="ce15">
            <text:p>15/8/25</text:p>
          </table:table-cell>
          <table:table-cell office:value-type="date" office:date-value="2026-08-14T00:00:00" table:formula="of:=SUM([.A462]+364)" table:style-name="ce15">
            <text:p>14/8/26</text:p>
          </table:table-cell>
          <table:table-cell office:value-type="string" table:style-name="ce6">
            <text:p>LUAN ALMEIDA DOS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17T00:00:00" table:style-name="ce15">
            <text:p>17/2/25</text:p>
          </table:table-cell>
          <table:table-cell office:value-type="date" office:date-value="2026-02-16T00:00:00" table:style-name="ce15">
            <text:p>16/2/26</text:p>
          </table:table-cell>
          <table:table-cell office:value-type="string" table:style-name="ce6">
            <text:p>LUANA ARAUJO DE SOUZA MELL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17T00:00:00" table:style-name="ce15">
            <text:p>17/2/25</text:p>
          </table:table-cell>
          <table:table-cell office:value-type="date" office:date-value="2026-02-16T00:00:00" table:style-name="ce15">
            <text:p>16/2/26</text:p>
          </table:table-cell>
          <table:table-cell office:value-type="string" table:style-name="ce6">
            <text:p>LUANA GABRIELE VIANA NOGU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16T00:00:00" table:style-name="ce15">
            <text:p>16/9/25</text:p>
          </table:table-cell>
          <table:table-cell office:value-type="date" office:date-value="2026-09-15T00:00:00" table:formula="of:=[.A465]+364" table:style-name="ce15">
            <text:p>15/9/26</text:p>
          </table:table-cell>
          <table:table-cell office:value-type="string" table:style-name="ce6">
            <text:p>LUCAS GABRIEL PESSOA DE ARAGA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10-22T00:00:00" table:style-name="ce15">
            <text:p>22/10/25</text:p>
          </table:table-cell>
          <table:table-cell office:value-type="date" office:date-value="2026-10-21T00:00:00" table:formula="of:=[.A466]+364" table:style-name="ce15">
            <text:p>21/10/26</text:p>
          </table:table-cell>
          <table:table-cell office:value-type="string" table:style-name="ce6">
            <text:p>LUCIENE LOPES NASCIMEN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3-11-09T00:00:00" table:style-name="ce15">
            <text:p>9/11/23</text:p>
          </table:table-cell>
          <table:table-cell office:value-type="date" office:date-value="2025-11-08T00:00:00" table:style-name="ce15">
            <text:p>8/11/25</text:p>
          </table:table-cell>
          <table:table-cell office:value-type="string" table:style-name="ce17">
            <text:p>LUIZA EDUARDA DE SOUZA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13T00:00:00" table:style-name="ce15">
            <text:p>13/1/25</text:p>
          </table:table-cell>
          <table:table-cell office:value-type="date" office:date-value="2026-01-12T00:00:00" table:style-name="ce15">
            <text:p>12/1/26</text:p>
          </table:table-cell>
          <table:table-cell office:value-type="string" table:style-name="ce6">
            <text:p>LUIZA EDUAR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15T00:00:00" table:style-name="ce15">
            <text:p>15/9/25</text:p>
          </table:table-cell>
          <table:table-cell office:value-type="date" office:date-value="2026-09-14T00:00:00" table:formula="of:=[.A469]+364" table:style-name="ce15">
            <text:p>14/9/26</text:p>
          </table:table-cell>
          <table:table-cell office:value-type="string" table:style-name="ce6">
            <text:p>LUNNA BEATRIZ COELHO DOS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1-08T00:00:00" table:style-name="ce15">
            <text:p>8/1/24</text:p>
          </table:table-cell>
          <table:table-cell office:value-type="date" office:date-value="2026-01-06T00:00:00" table:style-name="ce15">
            <text:p>6/1/26</text:p>
          </table:table-cell>
          <table:table-cell office:value-type="string" table:style-name="ce6">
            <text:p>LURIAN COELHO PINHEIR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06T00:00:00" table:style-name="ce15">
            <text:p>6/2/25</text:p>
          </table:table-cell>
          <table:table-cell office:value-type="date" office:date-value="2026-02-05T00:00:00" table:style-name="ce15">
            <text:p>5/2/26</text:p>
          </table:table-cell>
          <table:table-cell office:value-type="string" table:style-name="ce6">
            <text:p>MAIZY DA SILVA FARIA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24T00:00:00" table:style-name="ce15">
            <text:p>24/2/25</text:p>
          </table:table-cell>
          <table:table-cell office:value-type="date" office:date-value="2026-02-23T00:00:00" table:style-name="ce15">
            <text:p>23/2/26</text:p>
          </table:table-cell>
          <table:table-cell office:value-type="string" table:style-name="ce6">
            <text:p>MANUELLA REIS DUARTE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10-14T00:00:00" table:style-name="ce15">
            <text:p>14/10/25</text:p>
          </table:table-cell>
          <table:table-cell office:value-type="date" office:date-value="2026-10-13T00:00:00" table:formula="of:=[.A473]+364" table:style-name="ce15">
            <text:p>13/10/26</text:p>
          </table:table-cell>
          <table:table-cell office:value-type="string" table:style-name="ce6">
            <text:p>MARCELINO ALVES RODRIGUES NET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0-07T00:00:00" table:style-name="ce15">
            <text:p>7/10/24</text:p>
          </table:table-cell>
          <table:table-cell office:value-type="date" office:date-value="2025-10-06T00:00:00" table:style-name="ce15">
            <text:p>6/10/25</text:p>
          </table:table-cell>
          <table:table-cell office:value-type="string" table:style-name="ce6">
            <text:p>MARCELO HENRIQUE RIOS BEZERRA DA SILV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2-24T00:00:00" table:style-name="ce15">
            <text:p>24/2/25</text:p>
          </table:table-cell>
          <table:table-cell office:value-type="date" office:date-value="2026-02-23T00:00:00" table:style-name="ce15">
            <text:p>23/2/26</text:p>
          </table:table-cell>
          <table:table-cell office:value-type="string" table:style-name="ce6">
            <text:p>MÁRCIO RIBEIRO DE SOUZA JÚNIOR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1-12T00:00:00" table:style-name="ce15">
            <text:p>12/1/24</text:p>
          </table:table-cell>
          <table:table-cell office:value-type="date" office:date-value="2026-01-11T00:00:00" table:style-name="ce15">
            <text:p>11/1/26</text:p>
          </table:table-cell>
          <table:table-cell office:value-type="string" table:style-name="ce6">
            <text:p>MARIA CLARA GUDES VI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2-15T00:00:00" table:style-name="ce15">
            <text:p>15/2/24</text:p>
          </table:table-cell>
          <table:table-cell office:value-type="date" office:date-value="2026-02-14T00:00:00" table:style-name="ce15">
            <text:p>14/2/26</text:p>
          </table:table-cell>
          <table:table-cell office:value-type="string" table:style-name="ce6">
            <text:p>MARIA CLARA SAHDO CETRAR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0-21T00:00:00" table:style-name="ce15">
            <text:p>21/10/24</text:p>
          </table:table-cell>
          <table:table-cell office:value-type="date" office:date-value="2025-10-20T00:00:00" table:style-name="ce15">
            <text:p>20/10/25</text:p>
          </table:table-cell>
          <table:table-cell office:value-type="string" table:style-name="ce6">
            <text:p>MARIA DA CONCEIÇÃO VIANA NEV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6-10T00:00:00" table:style-name="ce15">
            <text:p>10/6/25</text:p>
          </table:table-cell>
          <table:table-cell office:value-type="date" office:date-value="2026-06-09T00:00:00" table:style-name="ce15">
            <text:p>9/6/26</text:p>
          </table:table-cell>
          <table:table-cell office:value-type="string" table:style-name="ce6">
            <text:p>MARIA EDUARDA CORTEZ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3-10-25T00:00:00" table:style-name="ce15">
            <text:p>25/10/23</text:p>
          </table:table-cell>
          <table:table-cell office:value-type="date" office:date-value="2025-10-24T00:00:00" table:style-name="ce15">
            <text:p>24/10/25</text:p>
          </table:table-cell>
          <table:table-cell office:value-type="string" table:style-name="ce6">
            <text:p>MARIA EDUARDA DE ALMEIDA BATIST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20T00:00:00" table:style-name="ce15">
            <text:p>20/1/25</text:p>
          </table:table-cell>
          <table:table-cell office:value-type="date" office:date-value="2025-11-07T00:00:00" table:style-name="ce15">
            <text:p>7/11/25</text:p>
          </table:table-cell>
          <table:table-cell office:value-type="string" table:style-name="ce6">
            <text:p>MARIA EDUARDA NASCIMENTO DOS ANJO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0-14T00:00:00" table:style-name="ce15">
            <text:p>14/10/24</text:p>
          </table:table-cell>
          <table:table-cell office:value-type="date" office:date-value="2025-10-13T00:00:00" table:style-name="ce15">
            <text:p>13/10/25</text:p>
          </table:table-cell>
          <table:table-cell office:value-type="string" table:style-name="ce6">
            <text:p>MARIA EDUARDA SANTOS NEV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2-03T00:00:00" table:style-name="ce15">
            <text:p>3/12/24</text:p>
          </table:table-cell>
          <table:table-cell office:value-type="date" office:date-value="2025-12-02T00:00:00" table:style-name="ce15">
            <text:p>2/12/25</text:p>
          </table:table-cell>
          <table:table-cell office:value-type="string" table:style-name="ce6">
            <text:p>MARIA EDUARDA SOUSA RODRIGU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15T00:00:00" table:style-name="ce15">
            <text:p>15/9/25</text:p>
          </table:table-cell>
          <table:table-cell office:value-type="date" office:date-value="2026-09-14T00:00:00" table:formula="of:=[.A484]+364" table:style-name="ce15">
            <text:p>14/9/26</text:p>
          </table:table-cell>
          <table:table-cell office:value-type="string" table:style-name="ce6">
            <text:p>MARIA HELENA DA COSTA MAI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28T00:00:00" table:style-name="ce15">
            <text:p>28/7/25</text:p>
          </table:table-cell>
          <table:table-cell office:value-type="date" office:date-value="2026-07-27T00:00:00" table:formula="of:=[.A485]+364" table:style-name="ce15">
            <text:p>27/7/26</text:p>
          </table:table-cell>
          <table:table-cell office:value-type="string" table:style-name="ce6">
            <text:p>MARIAH DE MORAES MARTINS PER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01T00:00:00" table:style-name="ce15">
            <text:p>1/7/24</text:p>
          </table:table-cell>
          <table:table-cell office:value-type="date" office:date-value="2025-06-30T00:00:00" table:formula="of:=[.A486]+364" table:style-name="ce15">
            <text:p>30/6/25</text:p>
          </table:table-cell>
          <table:table-cell office:value-type="string" table:style-name="ce6">
            <text:p>MATHEUS MAURÍCIO NERY RIBEIR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7-01T00:00:00" table:style-name="ce15">
            <text:p>1/7/24</text:p>
          </table:table-cell>
          <table:table-cell office:value-type="date" office:date-value="2025-06-30T00:00:00" table:style-name="ce15">
            <text:p>30/6/25</text:p>
          </table:table-cell>
          <table:table-cell office:value-type="string" table:style-name="ce6">
            <text:p>MAYARA ARAÚJO DA CRUZ 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24T00:00:00" table:style-name="ce15">
            <text:p>24/2/25</text:p>
          </table:table-cell>
          <table:table-cell office:value-type="date" office:date-value="2026-02-23T00:00:00" table:style-name="ce15">
            <text:p>23/2/26</text:p>
          </table:table-cell>
          <table:table-cell office:value-type="string" table:style-name="ce6">
            <text:p>MAYARA SOUZA ROCH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3-17T00:00:00" table:style-name="ce15">
            <text:p>17/3/25</text:p>
          </table:table-cell>
          <table:table-cell office:value-type="date" office:date-value="2026-03-16T00:00:00" table:style-name="ce15">
            <text:p>16/3/26</text:p>
          </table:table-cell>
          <table:table-cell office:value-type="string" table:style-name="ce6">
            <text:p>MERCEDES CAVALCANTE DE AQUIN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6-05T00:00:00" table:style-name="ce15">
            <text:p>5/6/25</text:p>
          </table:table-cell>
          <table:table-cell office:value-type="date" office:date-value="2026-06-04T00:00:00" table:style-name="ce15">
            <text:p>4/6/26</text:p>
          </table:table-cell>
          <table:table-cell office:value-type="string" table:style-name="ce6">
            <text:p>NATALIA PINHEIRO GARCI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6-16T00:00:00" table:style-name="ce15">
            <text:p>16/6/25</text:p>
          </table:table-cell>
          <table:table-cell office:value-type="date" office:date-value="2026-06-15T00:00:00" table:style-name="ce15">
            <text:p>15/6/26</text:p>
          </table:table-cell>
          <table:table-cell office:value-type="string" table:style-name="ce6">
            <text:p>NICOLAS ANTÔNIO DA SILVA GUIMARÃ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10-13T00:00:00" table:style-name="ce15">
            <text:p>13/10/25</text:p>
          </table:table-cell>
          <table:table-cell office:value-type="date" office:date-value="2026-10-12T00:00:00" table:formula="of:=[.A492]+364" table:style-name="ce15">
            <text:p>12/10/26</text:p>
          </table:table-cell>
          <table:table-cell office:value-type="string" table:style-name="ce6">
            <text:p>NOÊMIA SOCORRO COELHO GOM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6-17T00:00:00" table:style-name="ce15">
            <text:p>17/6/25</text:p>
          </table:table-cell>
          <table:table-cell office:value-type="date" office:date-value="2026-06-16T00:00:00" table:style-name="ce15">
            <text:p>16/6/26</text:p>
          </table:table-cell>
          <table:table-cell office:value-type="string" table:style-name="ce6">
            <text:p>ÓLLIVER DE AQUINO FREITA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5-19T00:00:00" table:style-name="ce15">
            <text:p>19/5/25</text:p>
          </table:table-cell>
          <table:table-cell office:value-type="date" office:date-value="2026-05-18T00:00:00" table:style-name="ce15">
            <text:p>18/5/26</text:p>
          </table:table-cell>
          <table:table-cell office:value-type="string" table:style-name="ce6">
            <text:p>PÂMELA BARBOSA MAPIA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10-08T00:00:00" table:style-name="ce15">
            <text:p>8/10/24</text:p>
          </table:table-cell>
          <table:table-cell office:value-type="date" office:date-value="2025-10-07T00:00:00" table:style-name="ce15">
            <text:p>7/10/25</text:p>
          </table:table-cell>
          <table:table-cell office:value-type="string" table:style-name="ce6">
            <text:p>PAMELA IANA SOUZA DOS SANTO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07T00:00:00" table:style-name="ce15">
            <text:p>7/1/25</text:p>
          </table:table-cell>
          <table:table-cell office:value-type="date" office:date-value="2025-06-30T00:00:00" table:style-name="ce15">
            <text:p>30/6/25</text:p>
          </table:table-cell>
          <table:table-cell office:value-type="string" table:style-name="ce6">
            <text:p>PAMELA PANTOJA CASTR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7-15T00:00:00" table:style-name="ce15">
            <text:p>15/7/24</text:p>
          </table:table-cell>
          <table:table-cell office:value-type="date" office:date-value="2025-08-18T00:00:00" table:style-name="ce15">
            <text:p>18/8/25</text:p>
          </table:table-cell>
          <table:table-cell office:value-type="string" table:style-name="ce6">
            <text:p>PAULO HENRIQUE NASCIMENTO PESSOA 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8-06T00:00:00" table:style-name="ce15">
            <text:p>6/8/24</text:p>
          </table:table-cell>
          <table:table-cell office:value-type="date" office:date-value="2025-08-05T00:00:00" table:style-name="ce15">
            <text:p>5/8/25</text:p>
          </table:table-cell>
          <table:table-cell office:value-type="string" table:style-name="ce6">
            <text:p>PAULO VICTOR MARINHO PRAD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5-02T00:00:00" table:style-name="ce15">
            <text:p>2/5/24</text:p>
          </table:table-cell>
          <table:table-cell office:value-type="date" office:date-value="2026-05-01T00:00:00" table:style-name="ce15">
            <text:p>1/5/26</text:p>
          </table:table-cell>
          <table:table-cell office:value-type="string" table:style-name="ce6">
            <text:p>PEDRO HENRIQUE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8-06T00:00:00" table:style-name="ce15">
            <text:p>6/8/24</text:p>
          </table:table-cell>
          <table:table-cell office:value-type="date" office:date-value="2025-08-05T00:00:00" table:style-name="ce15">
            <text:p>5/8/25</text:p>
          </table:table-cell>
          <table:table-cell office:value-type="string" table:style-name="ce6">
            <text:p>RAPHAEL ERCOLINO COSTA D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1-07T00:00:00" table:style-name="ce5">
            <text:p>7/1/25</text:p>
          </table:table-cell>
          <table:table-cell office:value-type="date" office:date-value="2026-01-06T00:00:00" table:style-name="ce5">
            <text:p>6/1/26</text:p>
          </table:table-cell>
          <table:table-cell office:value-type="string" table:style-name="ce17">
            <text:p>RAY DE SOUZA CORRE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5-08-15T00:00:00" table:style-name="ce15">
            <text:p>15/8/25</text:p>
          </table:table-cell>
          <table:table-cell office:value-type="date" office:date-value="2026-08-14T00:00:00" table:formula="of:=SUM([.A502]+364)" table:style-name="ce15">
            <text:p>14/8/26</text:p>
          </table:table-cell>
          <table:table-cell office:value-type="string" table:style-name="ce6">
            <text:p>RAYANE GEISE MARTINS ARGÔLO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9-16T00:00:00" table:style-name="ce15">
            <text:p>16/9/24</text:p>
          </table:table-cell>
          <table:table-cell office:value-type="date" office:date-value="2025-09-10T00:00:00" table:style-name="ce15">
            <text:p>10/9/25</text:p>
          </table:table-cell>
          <table:table-cell office:value-type="string" table:style-name="ce6">
            <text:p>RAYELLY BATISTA DA COST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9-24T00:00:00" table:style-name="ce15">
            <text:p>24/9/24</text:p>
          </table:table-cell>
          <table:table-cell office:value-type="date" office:date-value="2025-09-23T00:00:00" table:style-name="ce15">
            <text:p>23/9/25</text:p>
          </table:table-cell>
          <table:table-cell office:value-type="string" table:style-name="ce6">
            <text:p>RAYSSA GEOVANNA SILVA DOS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10-27T00:00:00" table:style-name="ce15">
            <text:p>27/10/25</text:p>
          </table:table-cell>
          <table:table-cell office:value-type="date" office:date-value="2026-10-26T00:00:00" table:formula="of:=[.A505]+364" table:style-name="ce15">
            <text:p>26/10/26</text:p>
          </table:table-cell>
          <table:table-cell office:value-type="string" table:style-name="ce6">
            <text:p>REBECA PORFÍRIO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7-19T00:00:00" table:style-name="ce15">
            <text:p>19/7/24</text:p>
          </table:table-cell>
          <table:table-cell office:value-type="date" office:date-value="2025-07-18T00:00:00" table:style-name="ce15">
            <text:p>18/7/25</text:p>
          </table:table-cell>
          <table:table-cell office:value-type="string" table:style-name="ce6">
            <text:p>RENATA CASTRO DOS REIS 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1-18T00:00:00" table:style-name="ce15">
            <text:p>18/1/24</text:p>
          </table:table-cell>
          <table:table-cell office:value-type="date" office:date-value="2026-01-17T00:00:00" table:style-name="ce15">
            <text:p>17/1/26</text:p>
          </table:table-cell>
          <table:table-cell office:value-type="string" table:style-name="ce6">
            <text:p>RYAN CARLOS MENDES DE CARVALH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15T00:00:00" table:style-name="ce15">
            <text:p>15/4/25</text:p>
          </table:table-cell>
          <table:table-cell office:value-type="date" office:date-value="2026-04-14T00:00:00" table:style-name="ce15">
            <text:p>14/4/26</text:p>
          </table:table-cell>
          <table:table-cell office:value-type="string" table:style-name="ce6">
            <text:p>SAMARA BRENAIRE PINHEIRO DA ROCH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4-03T00:00:00" table:style-name="ce15">
            <text:p>3/4/25</text:p>
          </table:table-cell>
          <table:table-cell office:value-type="date" office:date-value="2026-03-31T00:00:00" table:style-name="ce15">
            <text:p>31/3/26</text:p>
          </table:table-cell>
          <table:table-cell office:value-type="string" table:style-name="ce6">
            <text:p>SAMARA FARIAS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2-17T00:00:00" table:style-name="ce15">
            <text:p>17/2/25</text:p>
          </table:table-cell>
          <table:table-cell office:value-type="date" office:date-value="2026-02-16T00:00:00" table:style-name="ce15">
            <text:p>16/2/26</text:p>
          </table:table-cell>
          <table:table-cell office:value-type="string" table:style-name="ce6">
            <text:p>SAMUEL CAMPELO DA SILV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1-07T00:00:00" table:style-name="ce15">
            <text:p>7/1/25</text:p>
          </table:table-cell>
          <table:table-cell office:value-type="date" office:date-value="2026-01-06T00:00:00" table:style-name="ce15">
            <text:p>6/1/26</text:p>
          </table:table-cell>
          <table:table-cell office:value-type="string" table:style-name="ce6">
            <text:p>SAMUEL CORREA LOUZAD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17T00:00:00" table:style-name="ce15">
            <text:p>17/2/25</text:p>
          </table:table-cell>
          <table:table-cell office:value-type="date" office:date-value="2026-02-16T00:00:00" table:style-name="ce15">
            <text:p>16/2/26</text:p>
          </table:table-cell>
          <table:table-cell office:value-type="string" table:style-name="ce6">
            <text:p>SAMUEL DA COSTA SILVA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2-15T00:00:00" table:style-name="ce15">
            <text:p>15/2/24</text:p>
          </table:table-cell>
          <table:table-cell office:value-type="date" office:date-value="2026-02-14T00:00:00" table:style-name="ce15">
            <text:p>14/2/26</text:p>
          </table:table-cell>
          <table:table-cell office:value-type="string" table:style-name="ce6">
            <text:p>SARA KAMILLY DE OLIVEIRA PEREIR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06T00:00:00" table:style-name="ce15">
            <text:p>6/8/25</text:p>
          </table:table-cell>
          <table:table-cell office:value-type="date" office:date-value="2026-08-05T00:00:00" table:formula="of:=SUM([.A514]+364)" table:style-name="ce15">
            <text:p>5/8/26</text:p>
          </table:table-cell>
          <table:table-cell office:value-type="string" table:style-name="ce6">
            <text:p>SARA PEREIRA MENEZ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4-15T00:00:00" table:style-name="ce15">
            <text:p>15/4/24</text:p>
          </table:table-cell>
          <table:table-cell office:value-type="date" office:date-value="2026-04-14T00:00:00" table:style-name="ce15">
            <text:p>14/4/26</text:p>
          </table:table-cell>
          <table:table-cell office:value-type="string" table:style-name="ce6">
            <text:p>SARAH ESPÍRITO SANTO DE ALBUQUERQUE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28T00:00:00" table:style-name="ce5">
            <text:p>28/4/25</text:p>
          </table:table-cell>
          <table:table-cell office:value-type="date" office:date-value="2026-04-27T00:00:00" table:style-name="ce5">
            <text:p>27/4/26</text:p>
          </table:table-cell>
          <table:table-cell office:value-type="string" table:style-name="ce6">
            <text:p>SHASMYLA FELIX BARRO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05-22T00:00:00" table:style-name="ce15">
            <text:p>22/5/24</text:p>
          </table:table-cell>
          <table:table-cell office:value-type="date" office:date-value="2025-09-30T00:00:00" table:style-name="ce15">
            <text:p>30/9/25</text:p>
          </table:table-cell>
          <table:table-cell office:value-type="string" table:style-name="ce6">
            <text:p>SIRLANEA ARAUJO DE SOUZ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9-23T00:00:00" table:style-name="ce15">
            <text:p>23/9/25</text:p>
          </table:table-cell>
          <table:table-cell office:value-type="date" office:date-value="2026-09-22T00:00:00" table:formula="of:=[.A518]+364" table:style-name="ce15">
            <text:p>22/9/26</text:p>
          </table:table-cell>
          <table:table-cell office:value-type="string" table:style-name="ce6">
            <text:p>SOFIA RAMOS ARANHA</text:p>
          </table:table-cell>
          <table:table-cell table:number-columns-repeated="12" table:style-name="ce12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2-25T00:00:00" table:style-name="ce15">
            <text:p>25/2/25</text:p>
          </table:table-cell>
          <table:table-cell office:value-type="date" office:date-value="2026-02-24T00:00:00" table:style-name="ce15">
            <text:p>24/2/26</text:p>
          </table:table-cell>
          <table:table-cell office:value-type="string" table:style-name="ce6">
            <text:p>SONIA DE OLIVEIRA TAVARES</text:p>
          </table:table-cell>
          <table:table-cell table:number-columns-repeated="12" table:style-name="ce12"/>
          <table:table-cell table:number-columns-repeated="2" table:style-name="ce4"/>
          <table:table-cell table:number-columns-repeated="16353" table:style-name="Default_1"/>
          <table:table-cell table:number-columns-repeated="14"/>
        </table:table-row>
        <table:table-row table:style-name="ro4">
          <table:table-cell office:value-type="date" office:date-value="2025-03-06T00:00:00" table:style-name="ce15">
            <text:p>6/3/25</text:p>
          </table:table-cell>
          <table:table-cell office:value-type="date" office:date-value="2026-03-05T00:00:00" table:style-name="ce15">
            <text:p>5/3/26</text:p>
          </table:table-cell>
          <table:table-cell office:value-type="string" table:style-name="ce6">
            <text:p>STEFFANY CAMPELO MARQUE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5-28T00:00:00" table:style-name="ce15">
            <text:p>28/5/25</text:p>
          </table:table-cell>
          <table:table-cell office:value-type="date" office:date-value="2026-06-27T00:00:00" table:style-name="ce15">
            <text:p>27/6/26</text:p>
          </table:table-cell>
          <table:table-cell office:value-type="string" table:style-name="ce6">
            <text:p>TATHIANY LOUISE COSTA RAM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11T00:00:00" table:style-name="ce15">
            <text:p>11/2/25</text:p>
          </table:table-cell>
          <table:table-cell office:value-type="date" office:date-value="2026-02-10T00:00:00" table:style-name="ce15">
            <text:p>10/2/26</text:p>
          </table:table-cell>
          <table:table-cell office:value-type="string" table:style-name="ce6">
            <text:p>THAMILYS ADRIELY DOS REIS VASCONCEL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7-23T00:00:00" table:style-name="ce15">
            <text:p>23/7/25</text:p>
          </table:table-cell>
          <table:table-cell office:value-type="date" office:date-value="2026-07-22T00:00:00" table:formula="of:=[.A523]+364" table:style-name="ce15">
            <text:p>22/7/26</text:p>
          </table:table-cell>
          <table:table-cell office:value-type="string" table:style-name="ce6">
            <text:p>THIAGO CORDEIRO GUEDES DE OLIV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5-02-25T00:00:00" table:style-name="ce15">
            <text:p>25/2/25</text:p>
          </table:table-cell>
          <table:table-cell office:value-type="date" office:date-value="2026-02-24T00:00:00" table:style-name="ce15">
            <text:p>24/2/26</text:p>
          </table:table-cell>
          <table:table-cell office:value-type="string" table:style-name="ce6">
            <text:p>VALENTINA CRISTINE SAMPAIO CARVALHO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4-12-04T00:00:00" table:style-name="ce15">
            <text:p>4/12/24</text:p>
          </table:table-cell>
          <table:table-cell office:value-type="date" office:date-value="2025-11-03T00:00:00" table:style-name="ce15">
            <text:p>3/11/25</text:p>
          </table:table-cell>
          <table:table-cell office:value-type="string" table:style-name="ce6">
            <text:p>VERÔNICA FALCAO NUN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03-25T00:00:00" table:style-name="ce15">
            <text:p>25/3/24</text:p>
          </table:table-cell>
          <table:table-cell office:value-type="date" office:date-value="2026-03-24T00:00:00" table:style-name="ce15">
            <text:p>24/3/26</text:p>
          </table:table-cell>
          <table:table-cell office:value-type="string" table:style-name="ce6">
            <text:p>VICTOR EMANUEL DE SOUZA BARBOS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9-23T00:00:00" table:style-name="ce15">
            <text:p>23/9/25</text:p>
          </table:table-cell>
          <table:table-cell office:value-type="date" office:date-value="2026-09-22T00:00:00" table:formula="of:=[.A527]+364" table:style-name="ce15">
            <text:p>22/9/26</text:p>
          </table:table-cell>
          <table:table-cell office:value-type="string" table:style-name="ce6">
            <text:p>VIJCTOR IGOR RIBEIRO GUEDES CAVALCANTE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03T00:00:00" table:style-name="ce15">
            <text:p>3/2/25</text:p>
          </table:table-cell>
          <table:table-cell office:value-type="date" office:date-value="2026-02-02T00:00:00" table:style-name="ce15">
            <text:p>2/2/26</text:p>
          </table:table-cell>
          <table:table-cell office:value-type="string" table:style-name="ce6">
            <text:p>VINICIUS GABRIEL MARTINS DOS SANTOS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8"/>
        </table:table-row>
        <table:table-row table:style-name="ro4">
          <table:table-cell office:value-type="date" office:date-value="2024-09-10T00:00:00" table:style-name="ce15">
            <text:p>10/9/24</text:p>
          </table:table-cell>
          <table:table-cell office:value-type="date" office:date-value="2025-09-04T00:00:00" table:style-name="ce15">
            <text:p>4/9/25</text:p>
          </table:table-cell>
          <table:table-cell office:value-type="string" table:style-name="ce6">
            <text:p>VITÓRIA SOUZA DA SILVA</text:p>
          </table:table-cell>
          <table:table-cell table:number-columns-repeated="12" table:style-name="ce25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14T00:00:00" table:style-name="ce15">
            <text:p>14/8/25</text:p>
          </table:table-cell>
          <table:table-cell office:value-type="date" office:date-value="2026-08-13T00:00:00" table:formula="of:=SUM([.A530]+364)" table:style-name="ce15">
            <text:p>13/8/26</text:p>
          </table:table-cell>
          <table:table-cell office:value-type="string" table:style-name="ce6">
            <text:p>VITTOR FALCÃO CAMURÇA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1"/>
        </table:table-row>
        <table:table-row table:style-name="ro4">
          <table:table-cell office:value-type="date" office:date-value="2024-11-08T00:00:00" table:style-name="ce15">
            <text:p>8/11/24</text:p>
          </table:table-cell>
          <table:table-cell office:value-type="date" office:date-value="2025-11-07T00:00:00" table:style-name="ce15">
            <text:p>7/11/25</text:p>
          </table:table-cell>
          <table:table-cell office:value-type="string" table:style-name="ce6">
            <text:p>VIVIAN SILVA NOGUEIR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1T00:00:00" table:style-name="ce15">
            <text:p>1/7/25</text:p>
          </table:table-cell>
          <table:table-cell office:value-type="date" office:date-value="2026-06-30T00:00:00" table:formula="of:=[.A532]+364" table:style-name="ce15">
            <text:p>30/6/26</text:p>
          </table:table-cell>
          <table:table-cell office:value-type="string" table:style-name="ce6">
            <text:p>VIVIANE NOGUEIRA COELHO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7-07T00:00:00" table:style-name="ce15">
            <text:p>7/7/25</text:p>
          </table:table-cell>
          <table:table-cell office:value-type="date" office:date-value="2026-07-06T00:00:00" table:formula="of:=[.A533]+364" table:style-name="ce15">
            <text:p>6/7/26</text:p>
          </table:table-cell>
          <table:table-cell office:value-type="string" table:style-name="ce6">
            <text:p>VYVIAN GABRIELLE SOUZA TORRES</text:p>
          </table:table-cell>
          <table:table-cell table:number-columns-repeated="12" table:style-name="ce7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4-07T00:00:00" table:style-name="ce15">
            <text:p>7/4/25</text:p>
          </table:table-cell>
          <table:table-cell office:value-type="date" office:date-value="2026-04-06T00:00:00" table:style-name="ce15">
            <text:p>6/4/26</text:p>
          </table:table-cell>
          <table:table-cell office:value-type="string" table:style-name="ce6">
            <text:p>YASMIM VITÓRIA LEANDRO DE SOUZ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2-18T00:00:00" table:style-name="ce15">
            <text:p>18/2/25</text:p>
          </table:table-cell>
          <table:table-cell office:value-type="date" office:date-value="2026-02-16T00:00:00" table:style-name="ce15">
            <text:p>16/2/26</text:p>
          </table:table-cell>
          <table:table-cell office:value-type="string" table:style-name="ce6">
            <text:p>YASMIN CORDEIRO JUREMA</text:p>
          </table:table-cell>
          <table:table-cell table:number-columns-repeated="12" table:style-name="ce12"/>
          <table:table-cell table:number-columns-repeated="16" table:style-name="ce4"/>
          <table:table-cell table:number-columns-repeated="16353" table:style-name="ce13"/>
        </table:table-row>
        <table:table-row table:style-name="ro4">
          <table:table-cell office:value-type="date" office:date-value="2025-08-14T00:00:00" table:style-name="ce15">
            <text:p>14/8/25</text:p>
          </table:table-cell>
          <table:table-cell office:value-type="date" office:date-value="2026-08-13T00:00:00" table:formula="of:=SUM([.A536]+364)" table:style-name="ce15">
            <text:p>13/8/26</text:p>
          </table:table-cell>
          <table:table-cell office:value-type="string" table:style-name="ce6">
            <text:p>YASMIN DOS SANTOS GOMES</text:p>
          </table:table-cell>
          <table:table-cell table:number-columns-repeated="12" table:style-name="ce10"/>
          <table:table-cell table:number-columns-repeated="16" table:style-name="ce4"/>
          <table:table-cell table:number-columns-repeated="16353" table:style-name="ce8"/>
        </table:table-row>
        <table:table-row table:style-name="ro7">
          <table:table-cell table:number-columns-repeated="2" table:style-name="ce26"/>
          <table:table-cell table:style-name="ce13"/>
          <table:table-cell table:number-columns-repeated="14" table:style-name="ce4"/>
          <table:table-cell table:number-columns-repeated="16353" table:style-name="Default_1"/>
          <table:table-cell table:number-columns-repeated="14"/>
        </table:table-row>
        <table:table-row table:style-name="ro7">
          <table:table-cell table:number-columns-repeated="2" table:style-name="ce26"/>
          <table:table-cell office:value-type="string" table:style-name="ce27">
            <text:p>Atualizado em 03/11/2025</text:p>
          </table:table-cell>
          <table:table-cell table:number-columns-repeated="14" table:style-name="ce4"/>
          <table:table-cell table:number-columns-repeated="16353" table:style-name="Default_1"/>
          <table:table-cell table:number-columns-repeated="14"/>
        </table:table-row>
        <table:table-row table:number-rows-repeated="6" table:style-name="ro7">
          <table:table-cell table:number-columns-repeated="2" table:style-name="ce26"/>
          <table:table-cell table:number-columns-repeated="15" table:style-name="ce4"/>
          <table:table-cell table:number-columns-repeated="16353" table:style-name="Default_1"/>
          <table:table-cell table:number-columns-repeated="14"/>
        </table:table-row>
        <table:table-row table:number-rows-repeated="880" table:style-name="ro7">
          <table:table-cell table:number-columns-repeated="16384"/>
        </table:table-row>
        <table:table-row table:number-rows-repeated="1047109" table:style-name="ro8">
          <table:table-cell table:number-columns-repeated="16384"/>
        </table:table-row>
        <table:table-row table:number-rows-repeated="43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Arial Narrow" svg:font-family="&quot;Arial Narrow&quot;"/>
    <style:font-face style:name="Verdana" svg:font-family="Verdana"/>
    <style:font-face style:name="Times New Roman" svg:font-family="&quot;Times New Roman&quot;"/>
    <style:font-face style:name="Verdana1" svg:font-family="Verdana1"/>
  </office:font-face-decls>
  <office:styles>
    <number:number-style style:name="N0">
      <number:number number:min-integer-digits="1"/>
    </number:number-style>
    <number:date-style style:name="N36">
      <number:day/>
      <number:text>/</number:text>
      <number:month/>
      <number:text>/</number:text>
      <number:year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nditionalStyle_10" style:family="table-cell" style:data-style-name="N0">
      <style:table-cell-properties style:vertical-align="automatic" fo:background-color="#FFC7CE"/>
      <style:text-properties fo:color="#9C0006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Aline Patrícia Santos de Brito</dc:creator>
    <meta:creation-date>2023-04-18T15:19:10Z</meta:creation-date>
    <dc:date>2026-08-06T19:22:07Z</dc:date>
    <meta:editing-cycles>1</meta:editing-cycles>
    <meta:editing-duration>PT60S</meta:editing-duration>
    <meta:user-defined meta:name="AppVersion">15.0000</meta:user-defined>
    <meta:user-defined meta:name="ContentTypeId">0x0101008F1A44438696C84F8183B80794C8FF91</meta:user-defined>
    <meta:user-defined meta:name="MediaServiceImageTags"/>
  </office:meta>
</office:document-meta>
</file>