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2.517cm"/>
    </style:style>
    <style:style style:name="co2" style:family="table-column">
      <style:table-column-properties fo:break-before="auto" style:column-width="3.076cm"/>
    </style:style>
    <style:style style:name="co3" style:family="table-column">
      <style:table-column-properties fo:break-before="auto" style:column-width="10.433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1.08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73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04.25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weight="bold" style:font-weight-asian="bold" style:font-weight-complex="bold"/>
    </style:style>
    <style:style style:name="ce5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31859b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4.25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Default"/>
        <table:table-column table:style-name="co4" table:number-columns-repeated="16381"/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6" office:value-type="string" calcext:value-type="string">
            <text:p>ESTAGIÁRIOS - ENSINO MÉDIO - CH 4H – ABRIL 2025</text:p>
          </table:table-cell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5-04-10" calcext:value-type="date">
            <text:p>10/04/2025</text:p>
          </table:table-cell>
          <table:table-cell table:style-name="ce7" office:value-type="string" calcext:value-type="string">
            <text:p>CLEVERTON OLIVEIRA DA SILVA</text:p>
          </table:table-cell>
        </table:table-row>
        <table:table-row table:style-name="ro2">
          <table:table-cell table:style-name="ce2" office:value-type="date" office:date-value="2025-02-07" calcext:value-type="date">
            <text:p>07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CLISIA BRITO DOS SANTOS </text:p>
          </table:table-cell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JAQUELINE DE MORAES SICSÚ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JUAN VINICIUS FERREIRA DOCE </text:p>
          </table:table-cell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LARISSA DE SOUZA CHAGAS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LOIANA DOS SANTOS VIEIRA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MATHEUS DOS SANTOS SOUNIER</text:p>
          </table:table-cell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5-12-08" calcext:value-type="date">
            <text:p>08/12/2025</text:p>
          </table:table-cell>
          <table:table-cell table:style-name="ce8" office:value-type="string" calcext:value-type="string">
            <text:p>NATÁLYA PASSAURA DETONI</text:p>
          </table:table-cell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NELYLMAR RIBEIRO QUADROS</text:p>
          </table:table-cell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NICOLLE ADRIAN RODRIGUES ARAÚJO</text:p>
          </table:table-cell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ROBSON VASCONCELOS DA SILVA</text:p>
          </table:table-cell>
        </table:table-row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6" office:value-type="string" calcext:value-type="string">
            <text:p>ESTAGIÁRIOS - GRADUAÇÃO - CH 4H – ABRIL 2025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ABIMAEL DA PALMA MARQUES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ADRINE FERNANDA FERREIRA SOARE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ALANA MARIELLE DA SILVA NEPOMUCENO </text:p>
          </table:table-cell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ALBERT MESSIAS PITALUGA NETO</text:p>
          </table:table-cell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ALDAIR MARIALVA DE SOUZA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LDEMAR GAIA VIEIRA JUNIOR <text:span text:style-name="T1"> </text:span>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LESSANDRA DA COSTA COUTINHO<text:span text:style-name="T1"> </text:span></text:p>
          </table:table-cell>
        </table:table-row>
        <table:table-row table:style-name="ro2">
          <table:table-cell table:style-name="ce2" office:value-type="date" office:date-value="2025-03-26" calcext:value-type="date">
            <text:p>26/03/2025</text:p>
          </table:table-cell>
          <table:table-cell table:style-name="ce2" office:value-type="date" office:date-value="2026-03-25" calcext:value-type="date">
            <text:p>25/03/2026</text:p>
          </table:table-cell>
          <table:table-cell table:style-name="ce8" office:value-type="string" calcext:value-type="string">
            <text:p>ALEXANDRE CRISTIAN CORREA DE OLIVEIRA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ALEXANDRE TAVARES LEE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LICE MARCELA DIAS DA COSTA<text:span text:style-name="T1"> </text:span>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LICE MIRANDA MARACAIPE ALVES<text:span text:style-name="T1"> </text:span></text:p>
          </table:table-cell>
        </table:table-row>
        <table:table-row table:style-name="ro2">
          <table:table-cell table:style-name="ce2" office:value-type="date" office:date-value="2025-03-26" calcext:value-type="date">
            <text:p>26/03/2025</text:p>
          </table:table-cell>
          <table:table-cell table:style-name="ce2" office:value-type="date" office:date-value="2026-03-25" calcext:value-type="date">
            <text:p>25/03/2026</text:p>
          </table:table-cell>
          <table:table-cell table:style-name="ce8" office:value-type="string" calcext:value-type="string">
            <text:p>ALINE DE OLIVEIRA CASTRO</text:p>
          </table:table-cell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8" office:value-type="string" calcext:value-type="string">
            <text:p>ALLYCIA EMILY YOHANE CASTRO MACEDO </text:p>
          </table:table-cell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AMANDA AMARAL DE OLIVEIRA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MAURY VINICIUS LANGBECK DE FREITAS<text:span text:style-name="T1"> </text:span>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ÁMON GABRIEL GUIMARÃES NUNES </text:p>
          </table:table-cell>
        </table:table-row>
        <table:table-row table:style-name="ro2">
          <table:table-cell table:style-name="ce2" office:value-type="date" office:date-value="2025-04-08" calcext:value-type="date">
            <text:p>08/04/2025</text:p>
          </table:table-cell>
          <table:table-cell table:style-name="ce2" office:value-type="date" office:date-value="2026-04-07" calcext:value-type="date">
            <text:p>07/04/2026</text:p>
          </table:table-cell>
          <table:table-cell table:style-name="ce8" office:value-type="string" calcext:value-type="string">
            <text:p>ANA BEATRIZ CORDEIRO CORREA </text:p>
          </table:table-cell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ANA BEATRIZ FERNANDES DOS SANTOS 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NA CAROLINE CARVALHO DE SOUZA<text:span text:style-name="T1"> </text:span>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A CAROLINE MONTEIRO DE OLIVEIRA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NA CLARA DO ROSÁRIO OLIVEIRA<text:span text:style-name="T1"> </text:span>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A CRISTINA DE ARAÚJO COSTA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NA KARINE GONÇALVES BEZERRA<text:span text:style-name="T1"> </text:span></text:p>
          </table:table-cell>
        </table:table-row>
        <table:table-row table:style-name="ro2">
          <table:table-cell table:style-name="ce2" office:value-type="date" office:date-value="2024-09-19" calcext:value-type="date">
            <text:p>19/09/2024</text:p>
          </table:table-cell>
          <table:table-cell table:style-name="ce2" office:value-type="date" office:date-value="2025-09-18" calcext:value-type="date">
            <text:p>18/09/2025</text:p>
          </table:table-cell>
          <table:table-cell table:style-name="ce8" office:value-type="string" calcext:value-type="string">
            <text:p>ANA KAROLINE FREITAS FERNANDES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ANA PAULA PALHETA MELO 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DRÉ AUGUSTO SIQUEIRA AREVALO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NDRÉ ÍCARO MORAIS DA SILVA <text:span text:style-name="T1"> </text:span></text:p>
          </table:table-cell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8" office:value-type="string" calcext:value-type="string">
            <text:p>ANDRÉ MEIRELES ARAUJO MONTEIRO </text:p>
          </table:table-cell>
        </table:table-row>
        <table:table-row table:style-name="ro2">
          <table:table-cell table:style-name="ce2" office:value-type="date" office:date-value="2024-09-13" calcext:value-type="date">
            <text:p>13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8" office:value-type="string" calcext:value-type="string">
            <text:p>ANDRÉ SALOMÃO VILA NOVA DA SILVA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GELA CRISTINA MIRANDA DUARTE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ANNE CAROLINE CAMPELO GUERREIRO 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ANNE DANIELLY PORTELA DA SILVA 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ANNY CAROLINE CORDEIRO MACIEL</text:p>
          </table:table-cell>
        </table:table-row>
        <table:table-row table:style-name="ro2">
          <table:table-cell table:style-name="ce2" office:value-type="date" office:date-value="2025-04-08" calcext:value-type="date">
            <text:p>08/04/2025</text:p>
          </table:table-cell>
          <table:table-cell table:style-name="ce2" office:value-type="date" office:date-value="2026-04-07" calcext:value-type="date">
            <text:p>07/04/2026</text:p>
          </table:table-cell>
          <table:table-cell table:style-name="ce8" office:value-type="string" calcext:value-type="string">
            <text:p>ANTONIO HUMBERTO RODRIGUES BELMONT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ARLAN VICTOR GUIDÃO NASCIMENTO</text:p>
          </table:table-cell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ARTHUR BRITO LACERDA FERREIR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ARTHUR DE MOURA PEREIRA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7" office:value-type="string" calcext:value-type="string">
            <text:p>ARTHUR SANTOS LIMA</text:p>
          </table:table-cell>
        </table:table-row>
        <table:table-row table:style-name="ro2">
          <table:table-cell table:style-name="ce2" office:value-type="date" office:date-value="2025-02-02" calcext:value-type="date">
            <text:p>02/02/2025</text:p>
          </table:table-cell>
          <table:table-cell table:style-name="ce2" office:value-type="date" office:date-value="2025-06-01" calcext:value-type="date">
            <text:p>01/06/2025</text:p>
          </table:table-cell>
          <table:table-cell table:style-name="ce7" office:value-type="string" calcext:value-type="string">
            <text:p>AYDIL SISNANDO MOTA</text:p>
          </table:table-cell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BARBARA EDUARDA SILVA DE ANDRADE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BENJAMIN DA SILVA RAMOS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BRENDA SABOIA CARNEIRO DA CUNHA</text:p>
          </table:table-cell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BRENDOW DE ALMEIDA MORIZ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BRUNA CINARA SANTANA ROCHA </text:p>
          </table:table-cell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8" office:value-type="string" calcext:value-type="string">
            <text:p>BRUNA RODRIGUES DA ROCH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BRUNO NOVO CANDEIRA CAVALCANTE 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CAIO FLÁVIO SOARES MORAIS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CAMILA MOURA DE DEUS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7" office:value-type="string" calcext:value-type="string">
            <text:p>CARLA KETHLEN BEZERRA LIMA </text:p>
          </table:table-cell>
        </table:table-row>
        <table:table-row table:style-name="ro2">
          <table:table-cell table:style-name="ce2" office:value-type="date" office:date-value="2024-01-12" calcext:value-type="date">
            <text:p>12/01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7" office:value-type="string" calcext:value-type="string">
            <text:p>CARLOS EDUARDO DE ARAÚJO BRITO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CARLOS HENRIQUE MORAIS DE SOUZA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CAROLINA LUZEIRO RIBEIRO </text:p>
          </table:table-cell>
        </table:table-row>
        <table:table-row table:style-name="ro2">
          <table:table-cell table:style-name="ce2" office:value-type="date" office:date-value="2024-08-09" calcext:value-type="date">
            <text:p>09/08/2024</text:p>
          </table:table-cell>
          <table:table-cell table:style-name="ce2" office:value-type="date" office:date-value="2025-08-08" calcext:value-type="date">
            <text:p>08/08/2025</text:p>
          </table:table-cell>
          <table:table-cell table:style-name="ce7" office:value-type="string" calcext:value-type="string">
            <text:p>CAROLINE VITÓRIA SEIXAS DE ALMEIDA 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CÁSSIO SHIGUEAKI TAKATANI HASHIOKA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CATARINA VALENTE SMITH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CELINY MENDES DE SOUZ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CINDY MAGNO DE DEUS E SILVA 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CLICIA VITÓRIA MATOS DE ARAÚJO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DALMACIO BARBOSA ALVES</text:p>
          </table:table-cell>
        </table:table-row>
        <table:table-row table:style-name="ro2">
          <table:table-cell table:style-name="ce2" office:value-type="date" office:date-value="2025-04-08" calcext:value-type="date">
            <text:p>08/04/2025</text:p>
          </table:table-cell>
          <table:table-cell table:style-name="ce2" office:value-type="date" office:date-value="2026-04-07" calcext:value-type="date">
            <text:p>07/04/2026</text:p>
          </table:table-cell>
          <table:table-cell table:style-name="ce7" office:value-type="string" calcext:value-type="string">
            <text:p>DANIEL DE CASTRO MONTEIRO</text:p>
          </table:table-cell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7" office:value-type="string" calcext:value-type="string">
            <text:p>DANIELA MONTANO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6-04-01" calcext:value-type="date">
            <text:p>01/04/2026</text:p>
          </table:table-cell>
          <table:table-cell table:style-name="ce7" office:value-type="string" calcext:value-type="string">
            <text:p>DAVID SILVA DE ARAÚJO JORGE DUARTE</text:p>
          </table:table-cell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DÉBORA SAMARA MARINHO TAVEIRA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7" office:value-type="string" calcext:value-type="string">
            <text:p>DEBORAH REGINA CONCEIÇÃO ABREU CAVALCANTE </text:p>
          </table:table-cell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7" office:value-type="string" calcext:value-type="string">
            <text:p>DENNYS DEMERSON SILVA MONTEIRO</text:p>
          </table:table-cell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DHYONARA WALLERIA COSTA RODRIGUES 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DIEGO BACELAR BECKMAN</text:p>
          </table:table-cell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7" office:value-type="string" calcext:value-type="string">
            <text:p>DIEGO IVAN DO NASCIMENTO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EDUARDO SOUZA DE MENEZES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ELAINY MARTINS NOGUEIRA<text:span text:style-name="T1"> </text:span></text:p>
          </table:table-cell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ELDERLAN VINHOTE DE FREITAS</text:p>
          </table:table-cell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8" office:value-type="string" calcext:value-type="string">
            <text:p>ELIANE DE OLIVEIRA LIMA </text:p>
          </table:table-cell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ELIAS PEREIRA DA COSTA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EMANUEL ZICO BARROSO DA SILVA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EMERSON SOARES DE CASTRO<text:span text:style-name="T1"> </text:span>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ENIRALDO DA CUNHA MOTA JUNIOR 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ERICK DE MELO BARBOSA JUNIOR</text:p>
          </table:table-cell>
        </table:table-row>
        <table:table-row table:style-name="ro2">
          <table:table-cell table:style-name="ce2" office:value-type="date" office:date-value="2025-03-19" calcext:value-type="date">
            <text:p>19/03/2025</text:p>
          </table:table-cell>
          <table:table-cell table:style-name="ce2" office:value-type="date" office:date-value="2026-03-18" calcext:value-type="date">
            <text:p>18/03/2026</text:p>
          </table:table-cell>
          <table:table-cell table:style-name="ce8" office:value-type="string" calcext:value-type="string">
            <text:p>ESTHER LORENA FARIAS PINHEIRO</text:p>
          </table:table-cell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8" office:value-type="string" calcext:value-type="string">
            <text:p>EVELYN BIANCA SEGADILHA GRANGEIRO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FÁBIO DO NASCIMENTO GARCIA</text:p>
          </table:table-cell>
        </table:table-row>
        <table:table-row table:style-name="ro2">
          <table:table-cell table:style-name="ce2" office:value-type="date" office:date-value="2025-02-02" calcext:value-type="date">
            <text:p>02/02/2025</text:p>
          </table:table-cell>
          <table:table-cell table:style-name="ce2" office:value-type="date" office:date-value="2026-02-01" calcext:value-type="date">
            <text:p>01/02/2026</text:p>
          </table:table-cell>
          <table:table-cell table:style-name="ce8" office:value-type="string" calcext:value-type="string">
            <text:p>FÁBIO FERREIRA DO NASCIMENTO FILHO</text:p>
          </table:table-cell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7" office:value-type="string" calcext:value-type="string">
            <text:p>FABRICIO FLORES DA SILVA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FELIPE SEVERO CERQUINHO DANTA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1-14" calcext:value-type="date">
            <text:p>14/11/2025</text:p>
          </table:table-cell>
          <table:table-cell table:style-name="ce8" office:value-type="string" calcext:value-type="string">
            <text:p>FELIPH KEVIN GONÇALVES MOTA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FELLIPE LIBÓRIO PANTOJA </text:p>
          </table:table-cell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FERNANDA STEFANIE SALES DE MELLO</text:p>
          </table:table-cell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date" office:date-value="2026-01-22" calcext:value-type="date">
            <text:p>22/01/2026</text:p>
          </table:table-cell>
          <table:table-cell table:style-name="ce8" office:value-type="string" calcext:value-type="string">
            <text:p>FLÁVIA OLIVEIRA DA SILVA BARRETO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FRANCISCA CAMILA DA SILVA XIMENES </text:p>
          </table:table-cell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7" office:value-type="string" calcext:value-type="string">
            <text:p>FREDERICO DE VASCONCELOS BASTOS NETO</text:p>
          </table:table-cell>
        </table:table-row>
        <table:table-row table:style-name="ro2">
          <table:table-cell table:style-name="ce2" office:value-type="date" office:date-value="2025-03-17" calcext:value-type="date">
            <text:p>17/03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GABRIEL AUGUSTO PINHEIRO OZAKI</text:p>
          </table:table-cell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7" office:value-type="string" calcext:value-type="string">
            <text:p>GABRIEL AZEVEDO DOS SANTOS</text:p>
          </table:table-cell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7" office:value-type="string" calcext:value-type="string">
            <text:p>GABRIEL AZRAK GOES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GABRIEL CHAVES DE ARAÚJO 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GABRIEL DE MENDONÇA FURTADO</text:p>
          </table:table-cell>
        </table:table-row>
        <table:table-row table:style-name="ro2">
          <table:table-cell table:style-name="ce2" office:value-type="date" office:date-value="2024-11-06" calcext:value-type="date">
            <text:p>06/11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7" office:value-type="string" calcext:value-type="string">
            <text:p>GABRIEL OTINO OLIVEIRA FREITAS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7" office:value-type="string" calcext:value-type="string">
            <text:p>GABRIELA NEVES CORDOVIL BARBOS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GABRIELE MEDEIROS FONSEC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GABRIELE STHEFANE CONCEIÇÃO DA SILVA 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7" office:value-type="string" calcext:value-type="string">
            <text:p>GABRIELLY DE OLIVEIRA BATISTA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GEAN NEVES CAVALCANTE</text:p>
          </table:table-cell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7" office:value-type="string" calcext:value-type="string">
            <text:p>GEOVANA SILVEIRA CRISOSTOMO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7" office:value-type="string" calcext:value-type="string">
            <text:p>GEOVANA SILVESTRE ROLLA <text:span text:style-name="T2"> </text:span>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GERDEN HENRIQUE AMARAL PESSOA</text:p>
          </table:table-cell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6-02" calcext:value-type="date">
            <text:p>02/06/2025</text:p>
          </table:table-cell>
          <table:table-cell table:style-name="ce7" office:value-type="string" calcext:value-type="string">
            <text:p>GIOVANNA CASTRO BARBOSA</text:p>
          </table:table-cell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7" office:value-type="string" calcext:value-type="string">
            <text:p>GIOVANNA COSTA MARINHO</text:p>
          </table:table-cell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7" office:value-type="string" calcext:value-type="string">
            <text:p>GIOVANNA SILVA DOS SANTOS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3-30" calcext:value-type="date">
            <text:p>30/03/2025</text:p>
          </table:table-cell>
          <table:table-cell table:style-name="ce7" office:value-type="string" calcext:value-type="string">
            <text:p>GIULLIANA CONSENTINI GARCIA<text:span text:style-name="T2"> </text:span>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GRAZIELA GONÇALVES FREITAS</text:p>
          </table:table-cell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7" office:value-type="string" calcext:value-type="string">
            <text:p>GUILHERME DE OLIVEIRA DO ESPÍRITO SANTO</text:p>
          </table:table-cell>
        </table:table-row>
        <table:table-row table:style-name="ro2">
          <table:table-cell table:style-name="ce2" office:value-type="date" office:date-value="2023-05-23" calcext:value-type="date">
            <text:p>23/05/2023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7" office:value-type="string" calcext:value-type="string">
            <text:p>GUILHERME PINHEIRO GUEDES</text:p>
          </table:table-cell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7" office:value-type="string" calcext:value-type="string">
            <text:p>GUSTAVO FRAXE DA COSTA</text:p>
          </table:table-cell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8" office:value-type="string" calcext:value-type="string">
            <text:p>HADASSA LIMA DOS SANTOS CAVALCANTE 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HANNAH RAFAELA DA SILVA OLIVEIR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HENRIQUE FLÁVIO RODRIGUES CACHEADO</text:p>
          </table:table-cell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7" office:value-type="string" calcext:value-type="string">
            <text:p>HENRIQUE MACHADO BARBOS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HEYDE LUANY FARIAS DE OLIVEIRA </text:p>
          </table:table-cell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ISAAC BENJAMIM BRASIL MATTOS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ISABELE DA SILVA ARAÚJO<text:span text:style-name="T1"> </text:span>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ISABELLA BENCHAYA DA SILV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ISABELLE DHAYENNE CARDOSO LIMA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ISADORA NASCIMENTO BARROSO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ITALO DOS SANTOS GIORDANO 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IZABELE PAIVA AMARAL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04-04" calcext:value-type="date">
            <text:p>04/04/2025</text:p>
          </table:table-cell>
          <table:table-cell table:style-name="ce7" office:value-type="string" calcext:value-type="string">
            <text:p>JADSON BRUNO LEITE COELHO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JAMILLY DA SILVA FERNANDES</text:p>
          </table:table-cell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7" office:value-type="string" calcext:value-type="string">
            <text:p>JAYNE BELTRÃO AYRES BRANDÃO</text:p>
          </table:table-cell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JEANE DOS SANTOS MACHADO BATISTA</text:p>
          </table:table-cell>
        </table:table-row>
        <table:table-row table:style-name="ro2">
          <table:table-cell table:style-name="ce2" office:value-type="date" office:date-value="2025-02-08" calcext:value-type="date">
            <text:p>08/02/2025</text:p>
          </table:table-cell>
          <table:table-cell table:style-name="ce2" office:value-type="date" office:date-value="2026-02-07" calcext:value-type="date">
            <text:p>07/02/2026</text:p>
          </table:table-cell>
          <table:table-cell table:style-name="ce7" office:value-type="string" calcext:value-type="string">
            <text:p>JEFFERSON GONZAGA GALDINO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JESLEY SUEYLA MARTINS DA SILV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7" office:value-type="string" calcext:value-type="string">
            <text:p>JESSÉ ALVES PEREIRA NETO 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7" office:value-type="string" calcext:value-type="string">
            <text:p>JHEIMILY CORDEIRO DOMINGOS<text:span text:style-name="T2"> </text:span></text:p>
          </table:table-cell>
        </table:table-row>
        <table:table-row table:style-name="ro2">
          <table:table-cell table:style-name="ce2" office:value-type="date" office:date-value="2023-08-01" calcext:value-type="date">
            <text:p>01/08/2023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7" office:value-type="string" calcext:value-type="string">
            <text:p>JOANA CAROLINE MARQUES SANTOS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JOÃO BERNARDO MAGALHÃES DE AZEVEDO CRUZ</text:p>
          </table:table-cell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JOÃO FELIPE SALES DE SOUSA</text:p>
          </table:table-cell>
        </table:table-row>
        <table:table-row table:style-name="ro2">
          <table:table-cell table:style-name="ce2" office:value-type="date" office:date-value="2024-07-04" calcext:value-type="date">
            <text:p>04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8" office:value-type="string" calcext:value-type="string">
            <text:p>JOÃO GABRIEL FIGUEIREDO ROCHA</text:p>
          </table:table-cell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8" office:value-type="string" calcext:value-type="string">
            <text:p>JOAO GABRIEL PRUDENTE COSTA LOYOLA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JOÃO MATHEUS RAMOS MENDES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JOÃO PAULO KUTCHMA DE ALBUQUERQUE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JOÃO VICTOR ABDALLA MARTINS</text:p>
          </table:table-cell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JOÃO VICTOR LUZ SILVA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JOÃO VICTOR MEDEIROS DOS SANTOS </text:p>
          </table:table-cell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JOÃO VICTOR SILVA NEVES  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JOCIMO VICTOR BRITO DOS SANTOS </text:p>
          </table:table-cell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JOELSON CARNEIRO MARQUES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JOYCE ALVES GOMES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JUAN RODRIGUES PINHEIRO CAVALCANTE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JUAN THALES BATISTA DE SOUZA 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JULIA CASSIA QUEIROZ DE LIM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JÚLIA LUCAS GUIMARÃES DO NASCIMENTO LEMOS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JULIANA CORRÊA DE ALMEIDA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7" office:value-type="string" calcext:value-type="string">
            <text:p>JULIANA DA SILVA BENAION</text:p>
          </table:table-cell>
        </table:table-row>
        <table:table-row table:style-name="ro2">
          <table:table-cell table:style-name="ce2" office:value-type="date" office:date-value="2023-04-19" calcext:value-type="date">
            <text:p>19/04/2023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9" office:value-type="string" calcext:value-type="string">
            <text:p>JULLYANE PINHEIRO DA SILVA</text:p>
          </table:table-cell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7" office:value-type="string" calcext:value-type="string">
            <text:p>KAILANE TENÓRIO ALVES</text:p>
          </table:table-cell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8" office:value-type="string" calcext:value-type="string">
            <text:p>KAIO DA COSTA PAES BARRETO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KALED PORTELA TOMAZ 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KEIZI ROBERTA GOMES NEVES</text:p>
          </table:table-cell>
        </table:table-row>
        <table:table-row table:style-name="ro2">
          <table:table-cell table:style-name="ce2" office:value-type="date" office:date-value="2025-01-06" calcext:value-type="date">
            <text:p>06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KEVIN DE SOUSA OLIVEIRA</text:p>
          </table:table-cell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8" office:value-type="string" calcext:value-type="string">
            <text:p>KLAYCIENY ARAÚJO CRUZ</text:p>
          </table:table-cell>
        </table:table-row>
        <table:table-row table:style-name="ro2">
          <table:table-cell table:style-name="ce2" office:value-type="date" office:date-value="2024-07-16" calcext:value-type="date">
            <text:p>16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LAILA PAULINE SILVA DE SOUZA</text:p>
          </table:table-cell>
        </table:table-row>
        <table:table-row table:style-name="ro2">
          <table:table-cell table:style-name="ce2" office:value-type="date" office:date-value="2024-11-03" calcext:value-type="date">
            <text:p>03/11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LARISSA ALVES GOME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LARISSA BENTES FONSECA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LEONARDO CARPINA FARIAS GUIMARÃES</text:p>
          </table:table-cell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LEONARDO COSTA DE ALENCAR </text:p>
          </table:table-cell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05" calcext:value-type="date">
            <text:p>05/01/2026</text:p>
          </table:table-cell>
          <table:table-cell table:style-name="ce8" office:value-type="string" calcext:value-type="string">
            <text:p>LETÍCIA LOPES FONSEC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LETICIA PEIXOTO LIRA PEREIRA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LETÍCIA YASMIN ARRUDA DOS SANTOS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7" office:value-type="string" calcext:value-type="string">
            <text:p>LIGIA NAOMY CORREA MARINHO</text:p>
          </table:table-cell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7" office:value-type="string" calcext:value-type="string">
            <text:p>LOHANNA DOS SANTOS MONTEIRO<text:span text:style-name="T2"> </text:span>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LUAN FELIPE LOPES PEREIRA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LUAN MICHALON MENDES TAVARES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LUANA SEIXAS DE ALMEIDA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LUANA SERRÃO DA COSTA 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LUCAS AKEL GONZALEZ</text:p>
          </table:table-cell>
        </table:table-row>
        <table:table-row table:style-name="ro2">
          <table:table-cell table:style-name="ce2" office:value-type="date" office:date-value="2025-02-04" calcext:value-type="date">
            <text:p>04/02/2025</text:p>
          </table:table-cell>
          <table:table-cell table:style-name="ce2" office:value-type="date" office:date-value="2026-02-03" calcext:value-type="date">
            <text:p>03/02/2026</text:p>
          </table:table-cell>
          <table:table-cell table:style-name="ce8" office:value-type="string" calcext:value-type="string">
            <text:p>LUCAS CARDOSO ROCHA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LUCAS DA COSTA SARAIVA</text:p>
          </table:table-cell>
        </table:table-row>
        <table:table-row table:style-name="ro2">
          <table:table-cell table:style-name="ce2" office:value-type="date" office:date-value="2025-04-11" calcext:value-type="date">
            <text:p>1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LUCAS DANIEL DE LIMA BORGE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LUCAS EDUARDO OLIVEIRA BARRO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LUCAS HENRIQUE BRITO SOUZA</text:p>
          </table:table-cell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LUCAS OLIVEIRA SANTANA BARROSO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LUCAS SANTIAGO FERMINO </text:p>
          </table:table-cell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5-04-03" calcext:value-type="date">
            <text:p>03/04/2025</text:p>
          </table:table-cell>
          <table:table-cell table:style-name="ce7" office:value-type="string" calcext:value-type="string">
            <text:p>LUDHMILA REGINA LEAL DA SILVA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LUDMYLA LUANA BRAGA GUSMÃO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LUIZ GAJOLA FERREIRA BRAGA 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GNA REGINA BRASIL DE FREITAS<text:span text:style-name="T1"> </text:span></text:p>
          </table:table-cell>
        </table:table-row>
        <table:table-row table:style-name="ro2">
          <table:table-cell table:style-name="ce2" office:value-type="date" office:date-value="2024-12-13" calcext:value-type="date">
            <text:p>13/12/2024</text:p>
          </table:table-cell>
          <table:table-cell table:style-name="ce2" office:value-type="date" office:date-value="2025-12-12" calcext:value-type="date">
            <text:p>12/12/2025</text:p>
          </table:table-cell>
          <table:table-cell table:style-name="ce8" office:value-type="string" calcext:value-type="string">
            <text:p>MAICKY GOMES LOPES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MAIRA THAYNNA PINHEIRO BELTRÃO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MANOEL AUGUSTO RODRIGUES DE LIMA JÚNIOR 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MANUELA OLIVEIRA ROSELL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7" office:value-type="string" calcext:value-type="string">
            <text:p>MANUELE FRANCISCA TENÓRIO VICENTE  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MANUELLA GRANA ALMEIDA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MARCELY DE SOUZA FIGUEIREDO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6-04-01" calcext:value-type="date">
            <text:p>01/04/2026</text:p>
          </table:table-cell>
          <table:table-cell table:style-name="ce7" office:value-type="string" calcext:value-type="string">
            <text:p>MARCOS ANTONIO DE QUEIROZ</text:p>
          </table:table-cell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MARCOS DAVI VITAL ALVES 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MARCOS GABRIEL DA SILVA SILVA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MARCOS LUCAS PICANÇO BATIST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MARCOS VITOR COSTA FERRAZ </text:p>
          </table:table-cell>
        </table:table-row>
        <table:table-row table:style-name="ro2">
          <table:table-cell table:style-name="ce2" office:value-type="date" office:date-value="2024-09-18" calcext:value-type="date">
            <text:p>18/09/2024</text:p>
          </table:table-cell>
          <table:table-cell table:style-name="ce2" office:value-type="date" office:date-value="2025-09-17" calcext:value-type="date">
            <text:p>17/09/2025</text:p>
          </table:table-cell>
          <table:table-cell table:style-name="ce8" office:value-type="string" calcext:value-type="string">
            <text:p>MARIA ALICE DA SILVA LIMA 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MARIA ALICE FREIRE SIQUEIR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MARIA CLARA DUARTE MACIEL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MARIA CLARA SANTANA BARROS DE OLIVEIR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MARIA EDUARDA ASSIS RIBEIRO</text:p>
          </table:table-cell>
        </table:table-row>
        <table:table-row table:style-name="ro2">
          <table:table-cell table:style-name="ce2" office:value-type="date" office:date-value="2024-10-25" calcext:value-type="date">
            <text:p>25/10/2024</text:p>
          </table:table-cell>
          <table:table-cell table:style-name="ce2" office:value-type="date" office:date-value="2025-10-24" calcext:value-type="date">
            <text:p>24/10/2025</text:p>
          </table:table-cell>
          <table:table-cell table:style-name="ce8" office:value-type="string" calcext:value-type="string">
            <text:p>MARIA EDUARDA DE ALMEIDA BATISTA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MARIA EDUARDA FRANZIN MANHA</text:p>
          </table:table-cell>
        </table:table-row>
        <table:table-row table:style-name="ro2">
          <table:table-cell table:style-name="ce2" office:value-type="date" office:date-value="2025-04-09" calcext:value-type="date">
            <text:p>09/04/2025</text:p>
          </table:table-cell>
          <table:table-cell table:style-name="ce2" office:value-type="date" office:date-value="2026-04-08" calcext:value-type="date">
            <text:p>08/04/2026</text:p>
          </table:table-cell>
          <table:table-cell table:style-name="ce7" office:value-type="string" calcext:value-type="string">
            <text:p>MARIA EDUARDA GURGEL DO AMARAL DE PAULA</text:p>
          </table:table-cell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EDUARDA REIS SILVA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MARIA EDUARDA SANTANA DA COST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MARIA JULIA NASCIMENTO SOUZA</text:p>
          </table:table-cell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MARIELE MELO DA CUNHA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MARIA VICTORIA DA SILVA CABRAL 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RIA VITÓRIA ROCHA DE SOUZA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MARILENA FERNANDA RODRIGUES DE SOUZA</text:p>
          </table:table-cell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MARIO GENTIL JOSE BATISTA DE LIMA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RIO MARTINS PINTO NETO<text:span text:style-name="T1"> </text:span>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MARTA REGINA ROCHA FERREIRA 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6-04-21" calcext:value-type="date">
            <text:p>21/04/2026</text:p>
          </table:table-cell>
          <table:table-cell table:style-name="ce7" office:value-type="string" calcext:value-type="string">
            <text:p>MARX VINICIUS SANTOS CARMIN</text:p>
          </table:table-cell>
        </table:table-row>
        <table:table-row table:style-name="ro2">
          <table:table-cell table:style-name="ce2" office:value-type="date" office:date-value="2023-04-26" calcext:value-type="date">
            <text:p>26/04/2023</text:p>
          </table:table-cell>
          <table:table-cell table:style-name="ce2" office:value-type="date" office:date-value="2025-04-25" calcext:value-type="date">
            <text:p>25/04/2025</text:p>
          </table:table-cell>
          <table:table-cell table:style-name="ce7" office:value-type="string" calcext:value-type="string">
            <text:p>MATEUS DE JESUS BRANDÃO DE ARAÚJO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MATEUS ROCHA CAVALCANTE</text:p>
          </table:table-cell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8" office:value-type="string" calcext:value-type="string">
            <text:p>MATHEUS FERNANDES SOUZA 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THEUS GUEDES HAGGE <text:span text:style-name="T1"> </text:span>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MATHEUS RICARDO MAGALHÃES DE ARAÚJO 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MELLINA KAROL TELES LIRA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MILLENA YAMADA ISHII DA SILVA</text:p>
          </table:table-cell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7" office:value-type="string" calcext:value-type="string">
            <text:p>NAIÁ DA COSTA SOARES 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04-04" calcext:value-type="date">
            <text:p>04/04/2025</text:p>
          </table:table-cell>
          <table:table-cell table:style-name="ce7" office:value-type="string" calcext:value-type="string">
            <text:p>NATÁLIA BATISTA DE SOUZA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NATAN MARTINS CRUZ DE OLIVEIRA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NATANAEL DO NASCIMENTO PEREIRA 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NATHALIE SOUZA SANTOS</text:p>
          </table:table-cell>
        </table:table-row>
        <table:table-row table:style-name="ro2">
          <table:table-cell table:style-name="ce2" office:value-type="date" office:date-value="2023-08-01" calcext:value-type="date">
            <text:p>01/08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NATHALLY BENTES BARBOSA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NAYANDRA TAVARES SARAIV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NINA RAYANE OLIVEIRA BACRY</text:p>
          </table:table-cell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NYCOLE BRINGEL DE OLIVEIRA LIMA 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PAMELA CRISTINA DE SOUZA SOARES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PAULA MARIA RAMOS BERNARDES</text:p>
          </table:table-cell>
        </table:table-row>
        <table:table-row table:style-name="ro2">
          <table:table-cell table:style-name="ce2" office:value-type="date" office:date-value="2024-09-12" calcext:value-type="date">
            <text:p>12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7" office:value-type="string" calcext:value-type="string">
            <text:p>PAULO FABRICIO VILAR MACHADO</text:p>
          </table:table-cell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7" office:value-type="string" calcext:value-type="string">
            <text:p>PAULO VICTOR CARVALHO DE SOUZA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PEDRO BRITO MOTT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PEDRO HENRIQUE BELOTA MARTINS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PEDRO HENRIQUE MENDONÇA DE OLIVEIRA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7" office:value-type="string" calcext:value-type="string">
            <text:p>PEDRO LUÍS DA SILVA TELES</text:p>
          </table:table-cell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RAFAELLA ALMEIDA NUNES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RALLF AGUIRRE DE SOUZA MELO 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RAQUEL OLIVEIRA CAMARDELLA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7" office:value-type="string" calcext:value-type="string">
            <text:p>RAY DE SOUZA CORRE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RAYSSA DE MENDONCA CAMPOS CHIROQUE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7" office:value-type="string" calcext:value-type="string">
            <text:p>RAYSSA GIOVANNA DA SILVA ESTEVES </text:p>
          </table:table-cell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7" office:value-type="string" calcext:value-type="string">
            <text:p>REBECA DE HOLANDA TRUSMAN </text:p>
          </table:table-cell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7" office:value-type="string" calcext:value-type="string">
            <text:p>REBECA DE SOUZA PEREIRA</text:p>
          </table:table-cell>
        </table:table-row>
        <table:table-row table:style-name="ro2">
          <table:table-cell table:style-name="ce2" office:value-type="date" office:date-value="2025-03-17" calcext:value-type="date">
            <text:p>17/03/2025</text:p>
          </table:table-cell>
          <table:table-cell table:style-name="ce2" office:value-type="date" office:date-value="2026-03-16" calcext:value-type="date">
            <text:p>16/03/2026</text:p>
          </table:table-cell>
          <table:table-cell table:style-name="ce7" office:value-type="string" calcext:value-type="string">
            <text:p>RENAN MOTTA FALCÃO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7" office:value-type="string" calcext:value-type="string">
            <text:p>RENATA CASTRO DOS REIS 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6-04-21" calcext:value-type="date">
            <text:p>21/04/2026</text:p>
          </table:table-cell>
          <table:table-cell table:style-name="ce7" office:value-type="string" calcext:value-type="string">
            <text:p>MARIA CLARA CARVALHO COUTINHO VIANA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5-12-24" calcext:value-type="date">
            <text:p>24/12/2025</text:p>
          </table:table-cell>
          <table:table-cell table:style-name="ce7" office:value-type="string" calcext:value-type="string">
            <text:p>ALANA ARIELLE SANTANA MESQUITA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6-04-21" calcext:value-type="date">
            <text:p>21/04/2026</text:p>
          </table:table-cell>
          <table:table-cell table:style-name="ce7" office:value-type="string" calcext:value-type="string">
            <text:p>ANNDRA BARROS DE SOUZA VASQUEZ</text:p>
          </table:table-cell>
        </table:table-row>
        <table:table-row table:style-name="ro2">
          <table:table-cell table:style-name="ce2" office:value-type="date" office:date-value="2025-04-22" calcext:value-type="date">
            <text:p>22/04/2025</text:p>
          </table:table-cell>
          <table:table-cell table:style-name="ce2" office:value-type="date" office:date-value="2026-04-21" calcext:value-type="date">
            <text:p>21/04/2026</text:p>
          </table:table-cell>
          <table:table-cell table:style-name="ce7" office:value-type="string" calcext:value-type="string">
            <text:p>ELEN KAROLINNE SOUZA SANTANA</text:p>
          </table:table-cell>
        </table:table-row>
        <table:table-row table:style-name="ro2">
          <table:table-cell table:style-name="ce2" office:value-type="date" office:date-value="2025-04-23" calcext:value-type="date">
            <text:p>23/04/2025</text:p>
          </table:table-cell>
          <table:table-cell table:style-name="ce2" office:value-type="date" office:date-value="2026-04-22" calcext:value-type="date">
            <text:p>22/04/2026</text:p>
          </table:table-cell>
          <table:table-cell table:style-name="ce7" office:value-type="string" calcext:value-type="string">
            <text:p>FELIPE PRINTES CAMPELO</text:p>
          </table:table-cell>
        </table:table-row>
        <table:table-row table:style-name="ro2">
          <table:table-cell table:style-name="ce2" office:value-type="date" office:date-value="2025-04-23" calcext:value-type="date">
            <text:p>23/04/2025</text:p>
          </table:table-cell>
          <table:table-cell table:style-name="ce2" office:value-type="date" office:date-value="2026-04-22" calcext:value-type="date">
            <text:p>22/04/2026</text:p>
          </table:table-cell>
          <table:table-cell table:style-name="ce7" office:value-type="string" calcext:value-type="string">
            <text:p>ANA SOFIA CATIVO PEREIRA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RENATA SILVA DOS SANTOS </text:p>
          </table:table-cell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RENE VIEIRA PERES NETO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RICARDO CARVALHO LOPES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RICHARD JORGE PERES BARROSO</text:p>
          </table:table-cell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ROBSON FERNANDES NOBREGA 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RODRIGO DA SILVA CHAVES  </text:p>
          </table:table-cell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RODRIGO DE ALMEIDA GRANGEÃO</text:p>
          </table:table-cell>
        </table:table-row>
        <table:table-row table:style-name="ro2">
          <table:table-cell table:style-name="ce2" office:value-type="date" office:date-value="2024-07-12" calcext:value-type="date">
            <text:p>12/07/2024</text:p>
          </table:table-cell>
          <table:table-cell table:style-name="ce2" office:value-type="date" office:date-value="2025-07-11" calcext:value-type="date">
            <text:p>11/07/2025</text:p>
          </table:table-cell>
          <table:table-cell table:style-name="ce8" office:value-type="string" calcext:value-type="string">
            <text:p>RONALD EDUARDO SOUZA DA SILVA 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ROSEANNY GUIMARÃES ROLIM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RYAN HENRIQUE ALFAIA MATOS</text:p>
          </table:table-cell>
        </table:table-row>
        <table:table-row table:style-name="ro2">
          <table:table-cell table:style-name="ce2" office:value-type="date" office:date-value="2025-04-09" calcext:value-type="date">
            <text:p>09/04/2025</text:p>
          </table:table-cell>
          <table:table-cell table:style-name="ce2" office:value-type="date" office:date-value="2026-04-08" calcext:value-type="date">
            <text:p>08/04/2026</text:p>
          </table:table-cell>
          <table:table-cell table:style-name="ce7" office:value-type="string" calcext:value-type="string">
            <text:p>SABRINA MACHADO SOUZA</text:p>
          </table:table-cell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SABRINA MARTINS DE FRANÇA</text:p>
          </table:table-cell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8" office:value-type="string" calcext:value-type="string">
            <text:p>SABRINA MONTEIRO DA SILV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8" office:value-type="string" calcext:value-type="string">
            <text:p>SAMUEL DA SILVA PINTO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SAMUEL PRATA NOVO</text:p>
          </table:table-cell>
        </table:table-row>
        <table:table-row table:style-name="ro2">
          <table:table-cell table:style-name="ce2" office:value-type="date" office:date-value="2024-10-03" calcext:value-type="date">
            <text:p>03/10/2024</text:p>
          </table:table-cell>
          <table:table-cell table:style-name="ce2" office:value-type="date" office:date-value="2025-10-02" calcext:value-type="date">
            <text:p>02/10/2025</text:p>
          </table:table-cell>
          <table:table-cell table:style-name="ce8" office:value-type="string" calcext:value-type="string">
            <text:p>SAMUEL RAMOS DA SILVA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SINDY MARCELLE NEVES DE SOUZA </text:p>
          </table:table-cell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SINGRID SABRINA ALMEIDA SOARES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SOFIA COSTA D’AVILA<text:span text:style-name="T1"> </text:span></text:p>
          </table:table-cell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SOFIA DE NORONHA PONTES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SOFIA SALGADO DOS SANTOS MELO</text:p>
          </table:table-cell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09" calcext:value-type="date">
            <text:p>09/04/2025</text:p>
          </table:table-cell>
          <table:table-cell table:style-name="ce7" office:value-type="string" calcext:value-type="string">
            <text:p>STALONE FERNANDES RAMOS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SYBELLE XAVIER BRANDÃO</text:p>
          </table:table-cell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7" office:value-type="string" calcext:value-type="string">
            <text:p>TAILA LAIS DOS SANTOS LOPES</text:p>
          </table:table-cell>
        </table:table-row>
        <table:table-row table:style-name="ro2">
          <table:table-cell table:style-name="ce2" office:value-type="date" office:date-value="2023-04-19" calcext:value-type="date">
            <text:p>19/04/2023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7" office:value-type="string" calcext:value-type="string">
            <text:p>TALITA ALBUQUERQUE DA SILVA 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TARIK FELIPE GOMES DE SOUZA </text:p>
          </table:table-cell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TATIANA MARA GUALBERTO CZOVNY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TEREZA DE SOUZA ORTIZ</text:p>
          </table:table-cell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7" office:value-type="string" calcext:value-type="string">
            <text:p>THAIS CARNEIRO FARIAS 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THAIS MOREIRA SANTOS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THAÍS TORRES SOBREÍRA</text:p>
          </table:table-cell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7" office:value-type="string" calcext:value-type="string">
            <text:p>THAISSA MAGALHAES DE LIMA 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THALES LIMA DA SILVA</text:p>
          </table:table-cell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7" office:value-type="string" calcext:value-type="string">
            <text:p>THALITA ROCHA MARTINS</text:p>
          </table:table-cell>
        </table:table-row>
        <table:table-row table:style-name="ro2">
          <table:table-cell table:style-name="ce2" office:value-type="date" office:date-value="2025-04-02" calcext:value-type="date">
            <text:p>02/04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THALYA MORAES DA SILVA </text:p>
          </table:table-cell>
        </table:table-row>
        <table:table-row table:style-name="ro2">
          <table:table-cell table:style-name="ce2" office:value-type="date" office:date-value="2024-12-09" calcext:value-type="date">
            <text:p>09/12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7" office:value-type="string" calcext:value-type="string">
            <text:p>THARSSILA BEATRIZ SANTOS 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2-12" calcext:value-type="date">
            <text:p>12/02/2026</text:p>
          </table:table-cell>
          <table:table-cell table:style-name="ce7" office:value-type="string" calcext:value-type="string">
            <text:p>THAYLA EDUARDA SILVA DA MATA</text:p>
          </table:table-cell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7" office:value-type="string" calcext:value-type="string">
            <text:p>THEO STONE MUSSA FORASTEIRO </text:p>
          </table:table-cell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7" office:value-type="string" calcext:value-type="string">
            <text:p>THIAGO DAVI BASTOS DOS SANTOS <text:span text:style-name="T2"> </text:span>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URIAS SERGIO GUIMARAES DE FREITAS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VANDISON ALMEIDA FERREIRA JUNIOR</text:p>
          </table:table-cell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7" office:value-type="string" calcext:value-type="string">
            <text:p>VANESSA ANDRADE VASCONCELOS<text:span text:style-name="T2"> </text:span>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VICTOR CAUÃ SALES DUTRA</text:p>
          </table:table-cell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7" office:value-type="string" calcext:value-type="string">
            <text:p>VICTOR GABRIEL DA SILVA TORRES</text:p>
          </table:table-cell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7" office:value-type="string" calcext:value-type="string">
            <text:p>VICTOR MANUEL SOARES GRAÇA  </text:p>
          </table:table-cell>
        </table:table-row>
        <table:table-row table:style-name="ro2">
          <table:table-cell table:style-name="ce2" office:value-type="date" office:date-value="2024-05-20" calcext:value-type="date">
            <text:p>20/05/2024</text:p>
          </table:table-cell>
          <table:table-cell table:style-name="ce2" office:value-type="date" office:date-value="2025-04-04" calcext:value-type="date">
            <text:p>04/04/2025</text:p>
          </table:table-cell>
          <table:table-cell table:style-name="ce7" office:value-type="string" calcext:value-type="string">
            <text:p>VICTORIA CAMILA CARVALHO TEJO <text:span text:style-name="T2"> </text:span>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7" office:value-type="string" calcext:value-type="string">
            <text:p>VINICIUS DA COSTA BRASIL</text:p>
          </table:table-cell>
        </table:table-row>
        <table:table-row table:style-name="ro2">
          <table:table-cell table:style-name="ce2" office:value-type="date" office:date-value="2024-09-18" calcext:value-type="date">
            <text:p>18/09/2024</text:p>
          </table:table-cell>
          <table:table-cell table:style-name="ce2" office:value-type="date" office:date-value="2025-09-17" calcext:value-type="date">
            <text:p>17/09/2025</text:p>
          </table:table-cell>
          <table:table-cell table:style-name="ce7" office:value-type="string" calcext:value-type="string">
            <text:p>VITOR LOPES TORRES</text:p>
          </table:table-cell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7" office:value-type="string" calcext:value-type="string">
            <text:p>VITÓRIA BEATRIZ CABRAL DO NASCIMENTO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7" office:value-type="string" calcext:value-type="string">
            <text:p>VITÓRIA DANIELA DE VASCONCELOS BRANDÃO MARCOLINO 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VITÓRIA KAYLANE SILVA E SILVA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7" office:value-type="string" calcext:value-type="string">
            <text:p>WILLIAM DE SOUZA FREIRE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7" office:value-type="string" calcext:value-type="string">
            <text:p>WILLY AZMY LANA CHACON</text:p>
          </table:table-cell>
        </table:table-row>
        <table:table-row table:style-name="ro2">
          <table:table-cell table:style-name="ce2" office:value-type="date" office:date-value="2024-07-09" calcext:value-type="date">
            <text:p>09/07/2024</text:p>
          </table:table-cell>
          <table:table-cell table:style-name="ce2" office:value-type="date" office:date-value="2025-07-08" calcext:value-type="date">
            <text:p>08/07/2025</text:p>
          </table:table-cell>
          <table:table-cell table:style-name="ce7" office:value-type="string" calcext:value-type="string">
            <text:p>YASMIN BEATRIZ DE SALES MATOS 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ZARAH BRITO DE SOUZA</text:p>
          </table:table-cell>
        </table:table-row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6" office:value-type="string" calcext:value-type="string">
            <text:p>ESTAGIÁRIOS - GRADUAÇÃO - CH 6H – ABRIL 2025</text:p>
          </table:table-cell>
        </table:table-row>
        <table:table-row table:style-name="ro2">
          <table:table-cell table:style-name="ce2" office:value-type="date" office:date-value="2024-08-14" calcext:value-type="date">
            <text:p>14/08/2024</text:p>
          </table:table-cell>
          <table:table-cell table:style-name="ce2" office:value-type="date" office:date-value="2025-08-13" calcext:value-type="date">
            <text:p>13/08/2025</text:p>
          </table:table-cell>
          <table:table-cell table:style-name="ce8" office:value-type="string" calcext:value-type="string">
            <text:p>ADA ESLI DE ARAUJO MOTA</text:p>
          </table:table-cell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8" office:value-type="string" calcext:value-type="string">
            <text:p>ADRIA PIEDADE MARINHO</text:p>
          </table:table-cell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ADRIANA CRUZ MOREIRA</text:p>
          </table:table-cell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ALEX CAUÃ MOREIRA MARQUES</text:p>
          </table:table-cell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8" office:value-type="string" calcext:value-type="string">
            <text:p>ALICE MENEZES PESSOA</text:p>
          </table:table-cell>
        </table:table-row>
        <table:table-row table:style-name="ro2">
          <table:table-cell table:style-name="ce2" office:value-type="date" office:date-value="2024-06-12" calcext:value-type="date">
            <text:p>12/06/2024</text:p>
          </table:table-cell>
          <table:table-cell table:style-name="ce2" office:value-type="date" office:date-value="2025-06-11" calcext:value-type="date">
            <text:p>11/06/2025</text:p>
          </table:table-cell>
          <table:table-cell table:style-name="ce7" office:value-type="string" calcext:value-type="string">
            <text:p>ALISON MONTEIRO ALVES</text:p>
          </table:table-cell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8" office:value-type="string" calcext:value-type="string">
            <text:p>ALLANA VICTÓRIA RODRIGUES ALVES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AMANDA RODRIGUES GONZAGA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ANA BEATRIZ CARVALHO MOURA</text:p>
          </table:table-cell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8" office:value-type="string" calcext:value-type="string">
            <text:p>ANA BEATRIZ DE SOUSA VITTONE</text:p>
          </table:table-cell>
        </table:table-row>
        <table:table-row table:style-name="ro3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7" office:value-type="string" calcext:value-type="string">
            <text:p/>
            <text:p>ANA CLARA CARVALHO LEAL CORREA</text:p>
          </table:table-cell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7-25" calcext:value-type="date">
            <text:p>25/07/2025</text:p>
          </table:table-cell>
          <table:table-cell table:style-name="ce7" office:value-type="string" calcext:value-type="string">
            <text:p>ANA JÚLIA ANGELIM DE LIMA ALVES CARDOSO</text:p>
          </table:table-cell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7" office:value-type="string" calcext:value-type="string">
            <text:p>ANA JULIA DA SILVA DE SOUZA</text:p>
          </table:table-cell>
        </table:table-row>
        <table:table-row table:style-name="ro2">
          <table:table-cell table:style-name="ce2" office:value-type="date" office:date-value="2024-06-07" calcext:value-type="date">
            <text:p>07/06/2024</text:p>
          </table:table-cell>
          <table:table-cell table:style-name="ce2" office:value-type="date" office:date-value="2025-06-06" calcext:value-type="date">
            <text:p>06/06/2025</text:p>
          </table:table-cell>
          <table:table-cell table:style-name="ce7" office:value-type="string" calcext:value-type="string">
            <text:p>ANA LETICIA ALMEIDA DA CUNHA</text:p>
          </table:table-cell>
        </table:table-row>
        <table:table-row table:style-name="ro2">
          <table:table-cell table:style-name="ce2" office:value-type="date" office:date-value="2025-01-02" calcext:value-type="date">
            <text:p>02/01/2025</text:p>
          </table:table-cell>
          <table:table-cell table:style-name="ce2" office:value-type="date" office:date-value="2026-01-01" calcext:value-type="date">
            <text:p>01/01/2026</text:p>
          </table:table-cell>
          <table:table-cell table:style-name="ce7" office:value-type="string" calcext:value-type="string">
            <text:p>ANA PAULA CABRAL DE OLIVEIRA</text:p>
          </table:table-cell>
        </table:table-row>
        <table:table-row table:style-name="ro2">
          <table:table-cell table:style-name="ce2" office:value-type="date" office:date-value="2024-12-05" calcext:value-type="date">
            <text:p>05/12/2024</text:p>
          </table:table-cell>
          <table:table-cell table:style-name="ce2" office:value-type="date" office:date-value="2025-12-04" calcext:value-type="date">
            <text:p>04/12/2025</text:p>
          </table:table-cell>
          <table:table-cell table:style-name="ce7" office:value-type="string" calcext:value-type="string">
            <text:p>ANA PAULA CARVALHO DE SOUZA</text:p>
          </table:table-cell>
        </table:table-row>
        <table:table-row table:style-name="ro2">
          <table:table-cell table:style-name="ce2" office:value-type="date" office:date-value="2025-03-21" calcext:value-type="date">
            <text:p>21/03/2025</text:p>
          </table:table-cell>
          <table:table-cell table:style-name="ce2" office:value-type="date" office:date-value="2026-03-20" calcext:value-type="date">
            <text:p>20/03/2026</text:p>
          </table:table-cell>
          <table:table-cell table:style-name="ce7" office:value-type="string" calcext:value-type="string">
            <text:p>ANA VICTÓRIA CHAVES PINHEIRO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ANDRE LUIZ DOS SANTOS SALES</text:p>
          </table:table-cell>
        </table:table-row>
        <table:table-row table:style-name="ro2">
          <table:table-cell table:style-name="ce2" office:value-type="date" office:date-value="2025-03-01" calcext:value-type="date">
            <text:p>01/03/2025</text:p>
          </table:table-cell>
          <table:table-cell table:style-name="ce2" office:value-type="date" office:date-value="2025-11-23" calcext:value-type="date">
            <text:p>23/11/2025</text:p>
          </table:table-cell>
          <table:table-cell table:style-name="ce7" office:value-type="string" calcext:value-type="string">
            <text:p>ANDRESSA BIANCA SOUZA DA SILVA</text:p>
          </table:table-cell>
        </table:table-row>
        <table:table-row table:style-name="ro2">
          <table:table-cell table:style-name="ce2" office:value-type="date" office:date-value="2025-03-10" calcext:value-type="date">
            <text:p>10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7" office:value-type="string" calcext:value-type="string">
            <text:p>ANDRESSA KARINNE FARIAS DOS SANTOS </text:p>
          </table:table-cell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7" office:value-type="string" calcext:value-type="string">
            <text:p>ANDRESSA MICHELE RAMIRES LLUCENO</text:p>
          </table:table-cell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7" office:value-type="string" calcext:value-type="string">
            <text:p>ANGEL FELIX BARBOZA</text:p>
          </table:table-cell>
        </table:table-row>
        <table:table-row table:style-name="ro2">
          <table:table-cell table:style-name="ce2" office:value-type="date" office:date-value="2025-03-19" calcext:value-type="date">
            <text:p>19/03/2025</text:p>
          </table:table-cell>
          <table:table-cell table:style-name="ce2" office:value-type="date" office:date-value="2026-03-18" calcext:value-type="date">
            <text:p>18/03/2026</text:p>
          </table:table-cell>
          <table:table-cell table:style-name="ce7" office:value-type="string" calcext:value-type="string">
            <text:p>ANNA LUIZA DOS REIS PEDROZA</text:p>
          </table:table-cell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7" office:value-type="string" calcext:value-type="string">
            <text:p>ANNA LUIZA MARTINIANO SOARES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ANNE LAIS DA COSTA TELES</text:p>
          </table:table-cell>
        </table:table-row>
        <table:table-row table:style-name="ro2">
          <table:table-cell table:style-name="ce2" office:value-type="date" office:date-value="2025-03-27" calcext:value-type="date">
            <text:p>27/03/2025</text:p>
          </table:table-cell>
          <table:table-cell table:style-name="ce2" office:value-type="date" office:date-value="2026-03-26" calcext:value-type="date">
            <text:p>26/03/2026</text:p>
          </table:table-cell>
          <table:table-cell table:style-name="ce7" office:value-type="string" calcext:value-type="string">
            <text:p>ANNIE RAYSSA ROCHA DOS SANTOS</text:p>
          </table:table-cell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6-01-26" calcext:value-type="date">
            <text:p>26/01/2026</text:p>
          </table:table-cell>
          <table:table-cell table:style-name="ce7" office:value-type="string" calcext:value-type="string">
            <text:p>ANNY CRISTINA DOS SANTOS TAVARES</text:p>
          </table:table-cell>
        </table:table-row>
        <table:table-row table:style-name="ro2">
          <table:table-cell table:style-name="ce2" office:value-type="date" office:date-value="2025-01-22" calcext:value-type="date">
            <text:p>22/01/2025</text:p>
          </table:table-cell>
          <table:table-cell table:style-name="ce2" office:value-type="date" office:date-value="2026-01-21" calcext:value-type="date">
            <text:p>21/01/2026</text:p>
          </table:table-cell>
          <table:table-cell table:style-name="ce7" office:value-type="string" calcext:value-type="string">
            <text:p>BEATRIZ CAMILO DE LIMA</text:p>
          </table:table-cell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7" office:value-type="string" calcext:value-type="string">
            <text:p>BENJAMIN DA SILVA DE OLIVEIRA </text:p>
          </table:table-cell>
        </table:table-row>
        <table:table-row table:style-name="ro2">
          <table:table-cell table:style-name="ce2" office:value-type="date" office:date-value="2025-01-16" calcext:value-type="date">
            <text:p>16/01/2025</text:p>
          </table:table-cell>
          <table:table-cell table:style-name="ce2" office:value-type="date" office:date-value="2026-01-15" calcext:value-type="date">
            <text:p>15/01/2026</text:p>
          </table:table-cell>
          <table:table-cell table:style-name="ce7" office:value-type="string" calcext:value-type="string">
            <text:p>BIANCA COSTA DA SILVA</text:p>
          </table:table-cell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8-28" calcext:value-type="date">
            <text:p>28/08/2025</text:p>
          </table:table-cell>
          <table:table-cell table:style-name="ce7" office:value-type="string" calcext:value-type="string">
            <text:p>BIANCA MAIA ABENSUR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BIANCA VALE DOS SANTOS SARAIVA </text:p>
          </table:table-cell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7" office:value-type="string" calcext:value-type="string">
            <text:p>BRENDA DE MORAES MENEZES</text:p>
          </table:table-cell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7" office:value-type="string" calcext:value-type="string">
            <text:p>BRENDA MONYCK DE BRITO FREITAS</text:p>
          </table:table-cell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string" calcext:value-type="string">
            <text:p>2025-06-31</text:p>
          </table:table-cell>
          <table:table-cell table:style-name="ce8" office:value-type="string" calcext:value-type="string">
            <text:p>BRUNA RODRIGUES MACIEL</text:p>
          </table:table-cell>
        </table:table-row>
        <table:table-row table:style-name="ro2">
          <table:table-cell table:style-name="ce2" office:value-type="date" office:date-value="2025-03-05" calcext:value-type="date">
            <text:p>05/03/2025</text:p>
          </table:table-cell>
          <table:table-cell table:style-name="ce2" office:value-type="date" office:date-value="2026-03-04" calcext:value-type="date">
            <text:p>04/03/2026</text:p>
          </table:table-cell>
          <table:table-cell table:style-name="ce8" office:value-type="string" calcext:value-type="string">
            <text:p>CAMILA LIMA DA SILVA</text:p>
          </table:table-cell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7" office:value-type="string" calcext:value-type="string">
            <text:p>CAMILA ROBERTA SOUZA LIMA</text:p>
          </table:table-cell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7" office:value-type="string" calcext:value-type="string">
            <text:p>CARLA ALICE DE ASSIS PINHEIRO </text:p>
          </table:table-cell>
        </table:table-row>
        <table:table-row table:style-name="ro2">
          <table:table-cell table:style-name="ce2" office:value-type="date" office:date-value="2024-11-14" calcext:value-type="date">
            <text:p>14/11/2024</text:p>
          </table:table-cell>
          <table:table-cell table:style-name="ce2" office:value-type="date" office:date-value="2025-11-13" calcext:value-type="date">
            <text:p>13/11/2025</text:p>
          </table:table-cell>
          <table:table-cell table:style-name="ce8" office:value-type="string" calcext:value-type="string">
            <text:p>CARLA KAROLINA CARVALHO DA SILVA</text:p>
          </table:table-cell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8" office:value-type="string" calcext:value-type="string">
            <text:p>CARLOS EDUARDO CAVALCANTE NUNES</text:p>
          </table:table-cell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4-23" calcext:value-type="date">
            <text:p>23/04/2025</text:p>
          </table:table-cell>
          <table:table-cell table:style-name="ce7" office:value-type="string" calcext:value-type="string">
            <text:p>CAROLINE DE OLIVEIRA CARDOSO </text:p>
          </table:table-cell>
        </table:table-row>
        <table:table-row table:style-name="ro2">
          <table:table-cell table:style-name="ce2" office:value-type="date" office:date-value="2023-03-06" calcext:value-type="date">
            <text:p>06/03/2023</text:p>
          </table:table-cell>
          <table:table-cell table:style-name="ce2" office:value-type="date" office:date-value="2025-03-05" calcext:value-type="date">
            <text:p>05/03/2025</text:p>
          </table:table-cell>
          <table:table-cell table:style-name="ce7" office:value-type="string" calcext:value-type="string">
            <text:p>CLARA ORSINI VICTORIA DE AMORIM</text:p>
          </table:table-cell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CLAUAN YAGO SANCHES DA SILVA</text:p>
          </table:table-cell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CLAUDINNY DA SILVA DIAS</text:p>
          </table:table-cell>
        </table:table-row>
        <table:table-row table:style-name="ro2">
          <table:table-cell table:style-name="ce2" office:value-type="date" office:date-value="2025-01-22" calcext:value-type="date">
            <text:p>22/01/2025</text:p>
          </table:table-cell>
          <table:table-cell table:style-name="ce2" office:value-type="date" office:date-value="2026-01-21" calcext:value-type="date">
            <text:p>21/01/2026</text:p>
          </table:table-cell>
          <table:table-cell table:style-name="ce8" office:value-type="string" calcext:value-type="string">
            <text:p>CLAUSAK INHUMA DELGADO MACIEL BONIFÁCIO</text:p>
          </table:table-cell>
        </table:table-row>
        <table:table-row table:style-name="ro2">
          <table:table-cell table:style-name="ce2" office:value-type="date" office:date-value="2025-03-10" calcext:value-type="date">
            <text:p>10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8" office:value-type="string" calcext:value-type="string">
            <text:p>DANIEL CURINTIMA RIBEIRO</text:p>
          </table:table-cell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DANIEL MATIAS SAMPAIO</text:p>
          </table:table-cell>
        </table:table-row>
        <table:table-row table:style-name="ro2">
          <table:table-cell table:style-name="ce2" office:value-type="date" office:date-value="2024-11-13" calcext:value-type="date">
            <text:p>13/11/2024</text:p>
          </table:table-cell>
          <table:table-cell table:style-name="ce2" office:value-type="date" office:date-value="2025-11-12" calcext:value-type="date">
            <text:p>12/11/2025</text:p>
          </table:table-cell>
          <table:table-cell table:style-name="ce8" office:value-type="string" calcext:value-type="string">
            <text:p>DANIELE MARTINS DE OLIVEIRA PEREIRA</text:p>
          </table:table-cell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8" office:value-type="string" calcext:value-type="string">
            <text:p>DANNA DIOF PINHO CRAVEIRO</text:p>
          </table:table-cell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7" office:value-type="string" calcext:value-type="string">
            <text:p>DAYANE LOBATO DE SOUZA</text:p>
          </table:table-cell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8" office:value-type="string" calcext:value-type="string">
            <text:p>DELZINETE DA SILVA LOPES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DENILSON SILVA BRANDÃO</text:p>
          </table:table-cell>
        </table:table-row>
        <table:table-row table:style-name="ro2">
          <table:table-cell table:style-name="ce2" office:value-type="date" office:date-value="2025-03-31" calcext:value-type="date">
            <text:p>31/03/2025</text:p>
          </table:table-cell>
          <table:table-cell table:style-name="ce2" office:value-type="date" office:date-value="2026-03-30" calcext:value-type="date">
            <text:p>30/03/2026</text:p>
          </table:table-cell>
          <table:table-cell table:style-name="ce7" office:value-type="string" calcext:value-type="string">
            <text:p>DYANNA FARIAS PESSOA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EDUARDA PONTES GARCIA</text:p>
          </table:table-cell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7" office:value-type="string" calcext:value-type="string">
            <text:p>EDUARDO FREITAS FARIAS</text:p>
          </table:table-cell>
        </table:table-row>
        <table:table-row table:style-name="ro2">
          <table:table-cell table:style-name="ce2" office:value-type="date" office:date-value="2024-08-20" calcext:value-type="date">
            <text:p>20/08/2024</text:p>
          </table:table-cell>
          <table:table-cell table:style-name="ce2" office:value-type="date" office:date-value="2025-08-18" calcext:value-type="date">
            <text:p>18/08/2025</text:p>
          </table:table-cell>
          <table:table-cell table:style-name="ce7" office:value-type="string" calcext:value-type="string">
            <text:p>EDUARDO KANICHI TAKAHARA GOLIN</text:p>
          </table:table-cell>
        </table:table-row>
        <table:table-row table:style-name="ro2">
          <table:table-cell table:style-name="ce2" office:value-type="date" office:date-value="2024-10-17" calcext:value-type="date">
            <text:p>17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7" office:value-type="string" calcext:value-type="string">
            <text:p>EDUARDO MAGALHÃES TEIXEIRA</text:p>
          </table:table-cell>
        </table:table-row>
        <table:table-row table:style-name="ro2">
          <table:table-cell table:style-name="ce2" office:value-type="date" office:date-value="2025-03-31" calcext:value-type="date">
            <text:p>31/03/2025</text:p>
          </table:table-cell>
          <table:table-cell table:style-name="ce2" office:value-type="date" office:date-value="2026-03-30" calcext:value-type="date">
            <text:p>30/03/2026</text:p>
          </table:table-cell>
          <table:table-cell table:style-name="ce7" office:value-type="string" calcext:value-type="string">
            <text:p>EDUARDO VIEIRA DA SILVA NETO</text:p>
          </table:table-cell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8-25" calcext:value-type="date">
            <text:p>25/08/2025</text:p>
          </table:table-cell>
          <table:table-cell table:style-name="ce7" office:value-type="string" calcext:value-type="string">
            <text:p>EDY HIAGO CABRAL CRUZ</text:p>
          </table:table-cell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5" calcext:value-type="date">
            <text:p>15/10/2025</text:p>
          </table:table-cell>
          <table:table-cell table:style-name="ce7" office:value-type="string" calcext:value-type="string">
            <text:p>ELOÍNA FERREIRA FLORES</text:p>
          </table:table-cell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7" office:value-type="string" calcext:value-type="string">
            <text:p>EMANUEL DO NASCIMENTO RODRIGUES JÚNIOR </text:p>
          </table:table-cell>
        </table:table-row>
        <table:table-row table:style-name="ro2">
          <table:table-cell table:style-name="ce2" office:value-type="date" office:date-value="2025-03-10" calcext:value-type="date">
            <text:p>10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7" office:value-type="string" calcext:value-type="string">
            <text:p>EMYLLY THAÍS CUNHA SOUZA ALVES</text:p>
          </table:table-cell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8" office:value-type="string" calcext:value-type="string">
            <text:p>ERIANNE ARAÚJO MONTEIRO</text:p>
          </table:table-cell>
        </table:table-row>
        <table:table-row table:style-name="ro2">
          <table:table-cell table:style-name="ce2" office:value-type="date" office:date-value="2024-11-23" calcext:value-type="date">
            <text:p>23/11/2024</text:p>
          </table:table-cell>
          <table:table-cell table:style-name="ce2" office:value-type="date" office:date-value="2025-11-22" calcext:value-type="date">
            <text:p>22/11/2025</text:p>
          </table:table-cell>
          <table:table-cell table:style-name="ce7" office:value-type="string" calcext:value-type="string">
            <text:p>ÉRICA SILVA DE OLIVEIRA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08-01" calcext:value-type="date">
            <text:p>01/08/2025</text:p>
          </table:table-cell>
          <table:table-cell table:style-name="ce7" office:value-type="string" calcext:value-type="string">
            <text:p>ERNANDSON DA SILVA XAVIER</text:p>
          </table:table-cell>
        </table:table-row>
        <table:table-row table:style-name="ro2">
          <table:table-cell table:style-name="ce2" office:value-type="date" office:date-value="2025-03-26" calcext:value-type="date">
            <text:p>26/03/2025</text:p>
          </table:table-cell>
          <table:table-cell table:style-name="ce2" office:value-type="date" office:date-value="2026-03-25" calcext:value-type="date">
            <text:p>25/03/2026</text:p>
          </table:table-cell>
          <table:table-cell table:style-name="ce7" office:value-type="string" calcext:value-type="string">
            <text:p>ESTHER LIMA DA COSTA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7" office:value-type="string" calcext:value-type="string">
            <text:p>EVELYN VITORIA SANTOS DA ROCHA</text:p>
          </table:table-cell>
        </table:table-row>
        <table:table-row table:style-name="ro2">
          <table:table-cell table:style-name="ce2" office:value-type="date" office:date-value="2024-06-11" calcext:value-type="date">
            <text:p>11/06/2024</text:p>
          </table:table-cell>
          <table:table-cell table:style-name="ce2" office:value-type="date" office:date-value="2025-06-10" calcext:value-type="date">
            <text:p>10/06/2025</text:p>
          </table:table-cell>
          <table:table-cell table:style-name="ce7" office:value-type="string" calcext:value-type="string">
            <text:p>FABIANO SERVALHO MENDES</text:p>
          </table:table-cell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7" office:value-type="string" calcext:value-type="string">
            <text:p>FERNANDA BENTES FERREIRA</text:p>
          </table:table-cell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7" office:value-type="string" calcext:value-type="string">
            <text:p>FERNANDA DE JESUS PAZ CORREA</text:p>
          </table:table-cell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7" office:value-type="string" calcext:value-type="string">
            <text:p>FERNANDA LETICIA CAVALCANTE NASCIMENTO</text:p>
          </table:table-cell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7" office:value-type="string" calcext:value-type="string">
            <text:p>FILIPE RICARDO MOTA NUNES</text:p>
          </table:table-cell>
        </table:table-row>
        <table:table-row table:style-name="ro2">
          <table:table-cell table:style-name="ce2" office:value-type="date" office:date-value="2025-04-03" calcext:value-type="date">
            <text:p>03/04/2025</text:p>
          </table:table-cell>
          <table:table-cell table:style-name="ce2" office:value-type="date" office:date-value="2026-04-02" calcext:value-type="date">
            <text:p>02/04/2026</text:p>
          </table:table-cell>
          <table:table-cell table:style-name="ce7" office:value-type="string" calcext:value-type="string">
            <text:p>FRANCICARLA CALAFATE FERREIRA </text:p>
          </table:table-cell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FRANCIELLY CARVALHO BATISTA</text:p>
          </table:table-cell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FRANCISCA DÉBORA ALVES PORTELA</text:p>
          </table:table-cell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7" office:value-type="string" calcext:value-type="string">
            <text:p>FRANCISCO BRUNO SUMAETA RODRIGUES</text:p>
          </table:table-cell>
        </table:table-row>
        <table:table-row table:style-name="ro2">
          <table:table-cell table:style-name="ce2" office:value-type="date" office:date-value="2024-09-01" calcext:value-type="date">
            <text:p>01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7" office:value-type="string" calcext:value-type="string">
            <text:p>FRANCISCO MAIA DA SILVA JUNIOR</text:p>
          </table:table-cell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FRANCISCO RAYAN SANTOS DAS MERCES </text:p>
          </table:table-cell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7" office:value-type="string" calcext:value-type="string">
            <text:p>GABRIEL PACHECO SANTOS</text:p>
          </table:table-cell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GIOVANNA SOUZA DOS SANTOS </text:p>
          </table:table-cell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8" office:value-type="string" calcext:value-type="string">
            <text:p>GLENDA ISABELLA BASTOS DE ARAÚJO</text:p>
          </table:table-cell>
        </table:table-row>
        <table:table-row table:style-name="ro2">
          <table:table-cell table:style-name="ce2" office:value-type="date" office:date-value="2024-10-18" calcext:value-type="date">
            <text:p>18/10/2024</text:p>
          </table:table-cell>
          <table:table-cell table:style-name="ce2" office:value-type="date" office:date-value="2025-10-17" calcext:value-type="date">
            <text:p>17/10/2025</text:p>
          </table:table-cell>
          <table:table-cell table:style-name="ce7" office:value-type="string" calcext:value-type="string">
            <text:p>GUILHERME HIROSHI AOKI AZEVEDO </text:p>
          </table:table-cell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GUILHERME OLIVEIRA EVANGELISTA MACIEL DOS SANTOS</text:p>
          </table:table-cell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GUSTAVO RODIN DE OLIVEIRA SOUZA</text:p>
          </table:table-cell>
        </table:table-row>
        <table:table-row table:style-name="ro2">
          <table:table-cell table:style-name="ce2" office:value-type="date" office:date-value="2025-03-11" calcext:value-type="date">
            <text:p>11/03/2025</text:p>
          </table:table-cell>
          <table:table-cell table:style-name="ce2" office:value-type="date" office:date-value="2026-03-10" calcext:value-type="date">
            <text:p>10/03/2026</text:p>
          </table:table-cell>
          <table:table-cell table:style-name="ce8" office:value-type="string" calcext:value-type="string">
            <text:p>HAYANE RODRIGUES MAR</text:p>
          </table:table-cell>
        </table:table-row>
        <table:table-row table:style-name="ro2">
          <table:table-cell table:style-name="ce2" office:value-type="date" office:date-value="2024-08-05" calcext:value-type="date">
            <text:p>05/08/2024</text:p>
          </table:table-cell>
          <table:table-cell table:style-name="ce2" office:value-type="date" office:date-value="2025-08-04" calcext:value-type="date">
            <text:p>04/08/2025</text:p>
          </table:table-cell>
          <table:table-cell table:style-name="ce8" office:value-type="string" calcext:value-type="string">
            <text:p>HELENA CORDOVIL SANTOS</text:p>
          </table:table-cell>
        </table:table-row>
        <table:table-row table:style-name="ro2">
          <table:table-cell table:style-name="ce2" office:value-type="date" office:date-value="2024-07-29" calcext:value-type="date">
            <text:p>29/07/2024</text:p>
          </table:table-cell>
          <table:table-cell table:style-name="ce2" office:value-type="date" office:date-value="2025-07-28" calcext:value-type="date">
            <text:p>28/07/2025</text:p>
          </table:table-cell>
          <table:table-cell table:style-name="ce8" office:value-type="string" calcext:value-type="string">
            <text:p>HELOISA VITÓRIA ROCHA VASCONCELOS 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HIGOR PINTO DA SILVA</text:p>
          </table:table-cell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7" office:value-type="string" calcext:value-type="string">
            <text:p>ÍCARO MARCOS PAVÃO NEVES</text:p>
          </table:table-cell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IÊDA REPOLHO DE ALCÂNTARA 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ILAN RODRIGUES ARAÚJO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ILKA GABRIELA BARCELOS DOS SANTOS </text:p>
          </table:table-cell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INGRID RODRIGUES PINHEIRO MELLO </text:p>
          </table:table-cell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7" office:value-type="string" calcext:value-type="string">
            <text:p>ISAAC ALVES QUEIROZ </text:p>
          </table:table-cell>
        </table:table-row>
        <table:table-row table:style-name="ro2">
          <table:table-cell table:style-name="ce2" office:value-type="date" office:date-value="2024-10-09" calcext:value-type="date">
            <text:p>09/10/2024</text:p>
          </table:table-cell>
          <table:table-cell table:style-name="ce2" office:value-type="date" office:date-value="2025-10-08" calcext:value-type="date">
            <text:p>08/10/2025</text:p>
          </table:table-cell>
          <table:table-cell table:style-name="ce7" office:value-type="string" calcext:value-type="string">
            <text:p>ISABELA BRAGA ARAUJO</text:p>
          </table:table-cell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7-22" calcext:value-type="date">
            <text:p>22/07/2025</text:p>
          </table:table-cell>
          <table:table-cell table:style-name="ce7" office:value-type="string" calcext:value-type="string">
            <text:p>ISAIAS PEREIRA HIPY</text:p>
          </table:table-cell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12-17" calcext:value-type="date">
            <text:p>17/12/2025</text:p>
          </table:table-cell>
          <table:table-cell table:style-name="ce8" office:value-type="string" calcext:value-type="string">
            <text:p>IZANETE LEITE NOGUEIRA</text:p>
          </table:table-cell>
        </table:table-row>
        <table:table-row table:style-name="ro2">
          <table:table-cell table:style-name="ce2" office:value-type="date" office:date-value="2025-03-13" calcext:value-type="date">
            <text:p>13/03/2025</text:p>
          </table:table-cell>
          <table:table-cell table:style-name="ce2" office:value-type="date" office:date-value="2026-03-16" calcext:value-type="date">
            <text:p>16/03/2026</text:p>
          </table:table-cell>
          <table:table-cell table:style-name="ce8" office:value-type="string" calcext:value-type="string">
            <text:p>JAMILY PINTO DOS SANTOS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JANAINA PEREIRA DA SILVA COSTA</text:p>
          </table:table-cell>
        </table:table-row>
        <table:table-row table:style-name="ro2">
          <table:table-cell table:style-name="ce2" office:value-type="date" office:date-value="2024-07-05" calcext:value-type="date">
            <text:p>05/07/2024</text:p>
          </table:table-cell>
          <table:table-cell table:style-name="ce2" office:value-type="date" office:date-value="2025-07-04" calcext:value-type="date">
            <text:p>04/07/2025</text:p>
          </table:table-cell>
          <table:table-cell table:style-name="ce7" office:value-type="string" calcext:value-type="string">
            <text:p>JANE CRISTINA BATISTA BRASIL </text:p>
          </table:table-cell>
        </table:table-row>
        <table:table-row table:style-name="ro2">
          <table:table-cell table:style-name="ce2" office:value-type="date" office:date-value="2024-06-14" calcext:value-type="date">
            <text:p>14/06/2024</text:p>
          </table:table-cell>
          <table:table-cell table:style-name="ce2" office:value-type="date" office:date-value="2025-06-13" calcext:value-type="date">
            <text:p>13/06/2025</text:p>
          </table:table-cell>
          <table:table-cell table:style-name="ce8" office:value-type="string" calcext:value-type="string">
            <text:p>JEAN VICTOR MACIEL CANUTO</text:p>
          </table:table-cell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JENNIFER LETICIA VIEIRA RIBEIRO</text:p>
          </table:table-cell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7" office:value-type="string" calcext:value-type="string">
            <text:p>JEOVANE DA SILVA ARAÚJO</text:p>
          </table:table-cell>
        </table:table-row>
        <table:table-row table:style-name="ro2">
          <table:table-cell table:style-name="ce2" office:value-type="date" office:date-value="2025-04-01" calcext:value-type="date">
            <text:p>01/04/2025</text:p>
          </table:table-cell>
          <table:table-cell table:style-name="ce2" office:value-type="date" office:date-value="2025-11-06" calcext:value-type="date">
            <text:p>06/11/2025</text:p>
          </table:table-cell>
          <table:table-cell table:style-name="ce8" office:value-type="string" calcext:value-type="string">
            <text:p>JÉSSICA GUEDES CORDOVIL</text:p>
          </table:table-cell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JHEYK JHONATHAN DE LIMA FREITAS</text:p>
          </table:table-cell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JIÉSI VIEIRA PANTOJA </text:p>
          </table:table-cell>
        </table:table-row>
        <table:table-row table:style-name="ro2">
          <table:table-cell table:style-name="ce2" office:value-type="date" office:date-value="2025-03-31" calcext:value-type="date">
            <text:p>31/03/2025</text:p>
          </table:table-cell>
          <table:table-cell table:style-name="ce2" office:value-type="date" office:date-value="2026-03-30" calcext:value-type="date">
            <text:p>30/03/2026</text:p>
          </table:table-cell>
          <table:table-cell table:style-name="ce7" office:value-type="string" calcext:value-type="string">
            <text:p>JOÃO CARLOS ARAÚJO DE SOUZA</text:p>
          </table:table-cell>
        </table:table-row>
        <table:table-row table:style-name="ro2">
          <table:table-cell table:style-name="ce2" office:value-type="date" office:date-value="2025-03-07" calcext:value-type="date">
            <text:p>07/03/2025</text:p>
          </table:table-cell>
          <table:table-cell table:style-name="ce2" office:value-type="date" office:date-value="2026-03-06" calcext:value-type="date">
            <text:p>06/03/2026</text:p>
          </table:table-cell>
          <table:table-cell table:style-name="ce7" office:value-type="string" calcext:value-type="string">
            <text:p>JOÃO PEDRO RODRIGUES SANCHES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7" office:value-type="string" calcext:value-type="string">
            <text:p>JORDANA XAVIER NASCIMENTO</text:p>
          </table:table-cell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7" office:value-type="string" calcext:value-type="string">
            <text:p>JOSÉ LUCAS MARINHO DA SILVA</text:p>
          </table:table-cell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7" office:value-type="string" calcext:value-type="string">
            <text:p>JOYLIANE RIBEIRO PERES</text:p>
          </table:table-cell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7" office:value-type="string" calcext:value-type="string">
            <text:p>JUAN VICTOR PINTO SIQUEIRA</text:p>
          </table:table-cell>
        </table:table-row>
        <table:table-row table:style-name="ro2">
          <table:table-cell table:style-name="ce2" office:value-type="date" office:date-value="2025-03-27" calcext:value-type="date">
            <text:p>27/03/2025</text:p>
          </table:table-cell>
          <table:table-cell table:style-name="ce2" office:value-type="date" office:date-value="2026-03-26" calcext:value-type="date">
            <text:p>26/03/2026</text:p>
          </table:table-cell>
          <table:table-cell table:style-name="ce7" office:value-type="string" calcext:value-type="string">
            <text:p>JÚLIA LIMA DA SILVA</text:p>
          </table:table-cell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7" office:value-type="string" calcext:value-type="string">
            <text:p>JÚLIA REBECA SANTOS DA SILVA VERDE</text:p>
          </table:table-cell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7" office:value-type="string" calcext:value-type="string">
            <text:p>JULYA ALVES CAMPOS <text:s/>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7" office:value-type="string" calcext:value-type="string">
            <text:p>KARLEANE BORGES PEREIRA</text:p>
          </table:table-cell>
        </table:table-row>
        <table:table-row table:style-name="ro2">
          <table:table-cell table:style-name="ce2" office:value-type="date" office:date-value="2024-12-01" calcext:value-type="date">
            <text:p>01/12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7" office:value-type="string" calcext:value-type="string">
            <text:p>KELLE DIANE PINHEIRO DA SILVA PASSOS</text:p>
          </table:table-cell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7" office:value-type="string" calcext:value-type="string">
            <text:p>KHIN ANGEL SANTOS DA ROCHA </text:p>
          </table:table-cell>
        </table:table-row>
        <table:table-row table:style-name="ro2">
          <table:table-cell table:style-name="ce2" office:value-type="date" office:date-value="2025-04-14" calcext:value-type="date">
            <text:p>14/04/2025</text:p>
          </table:table-cell>
          <table:table-cell table:style-name="ce2" office:value-type="date" office:date-value="2026-04-13" calcext:value-type="date">
            <text:p>13/04/2026</text:p>
          </table:table-cell>
          <table:table-cell table:style-name="ce7" office:value-type="string" calcext:value-type="string">
            <text:p>LARA ANTONIA PINHEIRO LIMA</text:p>
          </table:table-cell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7" office:value-type="string" calcext:value-type="string">
            <text:p>LARISSA RODRIGUES BIER DA SILVA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LAURO CLAUDIONOR SARAIVA DA SILVA JUNIOR</text:p>
          </table:table-cell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8" office:value-type="string" calcext:value-type="string">
            <text:p>LAYSSA KAROLINE MARTINS TAVARES</text:p>
          </table:table-cell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7" office:value-type="string" calcext:value-type="string">
            <text:p>LEO BATISTA ALVES OLIVEIRA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7" office:value-type="string" calcext:value-type="string">
            <text:p>LEONARDO DINIZ <text:s/>DE MOURA</text:p>
          </table:table-cell>
        </table:table-row>
        <table:table-row table:style-name="ro2">
          <table:table-cell table:style-name="ce2" office:value-type="date" office:date-value="2024-08-30" calcext:value-type="date">
            <text:p>30/08/2024</text:p>
          </table:table-cell>
          <table:table-cell table:style-name="ce2" office:value-type="date" office:date-value="2025-08-29" calcext:value-type="date">
            <text:p>29/08/2025</text:p>
          </table:table-cell>
          <table:table-cell table:style-name="ce8" office:value-type="string" calcext:value-type="string">
            <text:p>LEONARDO FOLHADELA CORDEIRO</text:p>
          </table:table-cell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8" office:value-type="string" calcext:value-type="string">
            <text:p>LEÔNCIO FLÁVIO JUNIOR</text:p>
          </table:table-cell>
        </table:table-row>
        <table:table-row table:style-name="ro2">
          <table:table-cell table:style-name="ce2" office:value-type="date" office:date-value="2025-02-13" calcext:value-type="date">
            <text:p>13/02/2025</text:p>
          </table:table-cell>
          <table:table-cell table:style-name="ce2" office:value-type="date" office:date-value="2026-02-12" calcext:value-type="date">
            <text:p>12/02/2026</text:p>
          </table:table-cell>
          <table:table-cell table:style-name="ce8" office:value-type="string" calcext:value-type="string">
            <text:p>LETÍCIA MACIEL MENDES <text:s/>DE SOUZA</text:p>
          </table:table-cell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8" office:value-type="string" calcext:value-type="string">
            <text:p>LETICIA SEABRA BOMFIM</text:p>
          </table:table-cell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LEVI GUSTAVO COELHO MACIEL 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LORENA DA SILVA PIEDADE</text:p>
          </table:table-cell>
        </table:table-row>
        <table:table-row table:style-name="ro2">
          <table:table-cell table:style-name="ce2" office:value-type="date" office:date-value="2025-02-26" calcext:value-type="date">
            <text:p>26/02/2025</text:p>
          </table:table-cell>
          <table:table-cell table:style-name="ce2" office:value-type="date" office:date-value="2026-02-25" calcext:value-type="date">
            <text:p>25/02/2026</text:p>
          </table:table-cell>
          <table:table-cell table:style-name="ce8" office:value-type="string" calcext:value-type="string">
            <text:p>LOUISE BEATRIZ BARRETO DA SILVA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LUANA ARAUJO DE SOUZA MELLO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LUANA GABRIELE VIANA NOGUEIRA</text:p>
          </table:table-cell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4-02" calcext:value-type="date">
            <text:p>02/04/2025</text:p>
          </table:table-cell>
          <table:table-cell table:style-name="ce7" office:value-type="string" calcext:value-type="string">
            <text:p>LUCIANA DO NASCIMENTO SERRA</text:p>
          </table:table-cell>
        </table:table-row>
        <table:table-row table:style-name="ro2">
          <table:table-cell table:style-name="ce2" office:value-type="date" office:date-value="2024-11-09" calcext:value-type="date">
            <text:p>09/11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8" office:value-type="string" calcext:value-type="string">
            <text:p>LUIZA EDUARDA DE SOUZA DA SILVA</text:p>
          </table:table-cell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LUIZA EDUARDA SILVA</text:p>
          </table:table-cell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LURIAN COELHO PINHEIRO</text:p>
          </table:table-cell>
        </table:table-row>
        <table:table-row table:style-name="ro2">
          <table:table-cell table:style-name="ce2" office:value-type="date" office:date-value="2025-02-06" calcext:value-type="date">
            <text:p>06/02/2025</text:p>
          </table:table-cell>
          <table:table-cell table:style-name="ce2" office:value-type="date" office:date-value="2026-02-05" calcext:value-type="date">
            <text:p>05/02/2026</text:p>
          </table:table-cell>
          <table:table-cell table:style-name="ce8" office:value-type="string" calcext:value-type="string">
            <text:p>MAIZY DA SILVA FARIAS</text:p>
          </table:table-cell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MANOEL DE JESUS DE ARAÚJO BEZERRA</text:p>
          </table:table-cell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MANUELLA REIS DUARTE </text:p>
          </table:table-cell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MARCELO HENRIQUE RIOS BEZERRA DA SILVA</text:p>
          </table:table-cell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7" office:value-type="string" calcext:value-type="string">
            <text:p>MARCIKELY GOMES DE SOUZA</text:p>
          </table:table-cell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MÁRCIO RIBEIRO DE SOUZA JÚNIOR</text:p>
          </table:table-cell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MARCOS DOS SANTOS DE OLIVEIRA</text:p>
          </table:table-cell>
        </table:table-row>
        <table:table-row table:style-name="ro2">
          <table:table-cell table:style-name="ce2" office:value-type="date" office:date-value="2025-01-12" calcext:value-type="date">
            <text:p>12/01/2025</text:p>
          </table:table-cell>
          <table:table-cell table:style-name="ce2" office:value-type="date" office:date-value="2026-01-11" calcext:value-type="date">
            <text:p>11/01/2026</text:p>
          </table:table-cell>
          <table:table-cell table:style-name="ce8" office:value-type="string" calcext:value-type="string">
            <text:p>MARIA CLARA GUDES VIEIRA</text:p>
          </table:table-cell>
        </table:table-row>
        <table:table-row table:style-name="ro2">
          <table:table-cell table:style-name="ce2" office:value-type="date" office:date-value="2025-02-15" calcext:value-type="date">
            <text:p>15/02/2025</text:p>
          </table:table-cell>
          <table:table-cell table:style-name="ce2" office:value-type="date" office:date-value="2026-02-14" calcext:value-type="date">
            <text:p>14/02/2026</text:p>
          </table:table-cell>
          <table:table-cell table:style-name="ce8" office:value-type="string" calcext:value-type="string">
            <text:p>MARIA CLARA SAHDO CETRARO</text:p>
          </table:table-cell>
        </table:table-row>
        <table:table-row table:style-name="ro2">
          <table:table-cell table:style-name="ce2" office:value-type="date" office:date-value="2024-10-21" calcext:value-type="date">
            <text:p>21/10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8" office:value-type="string" calcext:value-type="string">
            <text:p>MARIA DA CONCEIÇÃO VIANA NEVES</text:p>
          </table:table-cell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MARIA EDUARDA NASCIMENTO DOS ANJOS</text:p>
          </table:table-cell>
        </table:table-row>
        <table:table-row table:style-name="ro2">
          <table:table-cell table:style-name="ce2" office:value-type="date" office:date-value="2024-10-14" calcext:value-type="date">
            <text:p>14/10/2024</text:p>
          </table:table-cell>
          <table:table-cell table:style-name="ce2" office:value-type="date" office:date-value="2025-10-13" calcext:value-type="date">
            <text:p>13/10/2025</text:p>
          </table:table-cell>
          <table:table-cell table:style-name="ce8" office:value-type="string" calcext:value-type="string">
            <text:p>MARIA EDUARDA SANTOS NEVES</text:p>
          </table:table-cell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MARIA EDUARDA SOUSA RODRIGUES</text:p>
          </table:table-cell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RIA FERNANDA MOUTINHO DA COSTA</text:p>
          </table:table-cell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MARIA VITÓRIA DIAS REGO</text:p>
          </table:table-cell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YARA ARAÚJO DA CRUZ  </text:p>
          </table:table-cell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MAYARA SOUZA ROCHA</text:p>
          </table:table-cell>
        </table:table-row>
        <table:table-row table:style-name="ro2">
          <table:table-cell table:style-name="ce2" office:value-type="date" office:date-value="2025-03-17" calcext:value-type="date">
            <text:p>17/03/2025</text:p>
          </table:table-cell>
          <table:table-cell table:style-name="ce2" office:value-type="date" office:date-value="2026-03-16" calcext:value-type="date">
            <text:p>16/03/2026</text:p>
          </table:table-cell>
          <table:table-cell table:style-name="ce8" office:value-type="string" calcext:value-type="string">
            <text:p>MERCEDES CAVALCANTE DE AQUINO</text:p>
          </table:table-cell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7" office:value-type="string" calcext:value-type="string">
            <text:p>MIRIEL DOS SANTOS GOMES</text:p>
          </table:table-cell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4-11" calcext:value-type="date">
            <text:p>11/04/2025</text:p>
          </table:table-cell>
          <table:table-cell table:style-name="ce7" office:value-type="string" calcext:value-type="string">
            <text:p>NAIRIANE LIMA OLIVEIRA</text:p>
          </table:table-cell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7" office:value-type="string" calcext:value-type="string">
            <text:p>NALIELLE ROCHA DOS SANTOS</text:p>
          </table:table-cell>
        </table:table-row>
        <table:table-row table:style-name="ro2">
          <table:table-cell table:style-name="ce2" office:value-type="date" office:date-value="2025-02-04" calcext:value-type="date">
            <text:p>04/02/2025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7" office:value-type="string" calcext:value-type="string">
            <text:p>NIVEA DE SOUZA MENDONÇA</text:p>
          </table:table-cell>
        </table:table-row>
        <table:table-row table:style-name="ro2">
          <table:table-cell table:style-name="ce2" office:value-type="date" office:date-value="2024-10-04" calcext:value-type="date">
            <text:p>04/10/2024</text:p>
          </table:table-cell>
          <table:table-cell table:style-name="ce2" office:value-type="date" office:date-value="2025-10-03" calcext:value-type="date">
            <text:p>03/10/2025</text:p>
          </table:table-cell>
          <table:table-cell table:style-name="ce7" office:value-type="string" calcext:value-type="string">
            <text:p>NOELHA REBECA BENTES ALVES</text:p>
          </table:table-cell>
        </table:table-row>
        <table:table-row table:style-name="ro2">
          <table:table-cell table:style-name="ce2" office:value-type="date" office:date-value="2024-10-08" calcext:value-type="date">
            <text:p>08/10/2024</text:p>
          </table:table-cell>
          <table:table-cell table:style-name="ce2" office:value-type="date" office:date-value="2025-10-07" calcext:value-type="date">
            <text:p>07/10/2025</text:p>
          </table:table-cell>
          <table:table-cell table:style-name="ce8" office:value-type="string" calcext:value-type="string">
            <text:p>PAMELA IANA SOUZA DOS SANTOS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PAMELA PANTOJA CASTRO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PAULO AUGUSTO DIAS DA COSTA NETO</text:p>
          </table:table-cell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08-18" calcext:value-type="date">
            <text:p>18/08/2025</text:p>
          </table:table-cell>
          <table:table-cell table:style-name="ce8" office:value-type="string" calcext:value-type="string">
            <text:p>PAULO HENRIQUE NASCIMENTO PESSOA </text:p>
          </table:table-cell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8" office:value-type="string" calcext:value-type="string">
            <text:p>PAULO VICTOR MARINHO PRADO</text:p>
          </table:table-cell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PEDRO HENRIQUE DA SILVA </text:p>
          </table:table-cell>
        </table:table-row>
        <table:table-row table:style-name="ro2">
          <table:table-cell table:style-name="ce2" office:value-type="date" office:date-value="2024-07-27" calcext:value-type="date">
            <text:p>27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7" office:value-type="string" calcext:value-type="string">
            <text:p>RAFAELA FARIA FRANÇA</text:p>
          </table:table-cell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8" office:value-type="string" calcext:value-type="string">
            <text:p>RAPHAEL ERCOLINO COSTA DA SILVA </text:p>
          </table:table-cell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0" calcext:value-type="date">
            <text:p>10/09/2025</text:p>
          </table:table-cell>
          <table:table-cell table:style-name="ce8" office:value-type="string" calcext:value-type="string">
            <text:p>RAYELLY BATISTA DA COSTA</text:p>
          </table:table-cell>
        </table:table-row>
        <table:table-row table:style-name="ro2">
          <table:table-cell table:style-name="ce2" office:value-type="date" office:date-value="2024-09-24" calcext:value-type="date">
            <text:p>24/09/2024</text:p>
          </table:table-cell>
          <table:table-cell table:style-name="ce2" office:value-type="date" office:date-value="2025-09-23" calcext:value-type="date">
            <text:p>23/09/2025</text:p>
          </table:table-cell>
          <table:table-cell table:style-name="ce8" office:value-type="string" calcext:value-type="string">
            <text:p>RAYSSA GEOVANNA SILVA DOS SANTOS</text:p>
          </table:table-cell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8" office:value-type="string" calcext:value-type="string">
            <text:p>REBEKA PAULA MAIA MENDES</text:p>
          </table:table-cell>
        </table:table-row>
        <table:table-row table:style-name="ro2">
          <table:table-cell table:style-name="ce2" office:value-type="date" office:date-value="2025-01-18" calcext:value-type="date">
            <text:p>18/01/2025</text:p>
          </table:table-cell>
          <table:table-cell table:style-name="ce2" office:value-type="date" office:date-value="2026-01-17" calcext:value-type="date">
            <text:p>17/01/2026</text:p>
          </table:table-cell>
          <table:table-cell table:style-name="ce7" office:value-type="string" calcext:value-type="string">
            <text:p>RYAN CARLOS MENDES DE CARVALHO</text:p>
          </table:table-cell>
        </table:table-row>
        <table:table-row table:style-name="ro2">
          <table:table-cell table:style-name="ce2" office:value-type="date" office:date-value="2025-04-15" calcext:value-type="date">
            <text:p>15/04/2025</text:p>
          </table:table-cell>
          <table:table-cell table:style-name="ce2" office:value-type="date" office:date-value="2026-04-14" calcext:value-type="date">
            <text:p>14/04/2026</text:p>
          </table:table-cell>
          <table:table-cell table:style-name="ce7" office:value-type="string" calcext:value-type="string">
            <text:p>SAMARA BRENAIRE PINHEIRO DA ROCHA </text:p>
          </table:table-cell>
        </table:table-row>
        <table:table-row table:style-name="ro2">
          <table:table-cell table:style-name="ce2" office:value-type="date" office:date-value="2025-04-03" calcext:value-type="date">
            <text:p>03/04/2025</text:p>
          </table:table-cell>
          <table:table-cell table:style-name="ce2" office:value-type="date" office:date-value="2026-03-31" calcext:value-type="date">
            <text:p>31/03/2026</text:p>
          </table:table-cell>
          <table:table-cell table:style-name="ce7" office:value-type="string" calcext:value-type="string">
            <text:p>SAMARA FARIAS DA SILVA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SAMUEL CAMPELO DA SILVA</text:p>
          </table:table-cell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SAMUEL CORREA LOUZADA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SAMUEL DA COSTA SILVA</text:p>
          </table:table-cell>
        </table:table-row>
        <table:table-row table:style-name="ro2">
          <table:table-cell table:style-name="ce2" office:value-type="date" office:date-value="2025-02-16" calcext:value-type="date">
            <text:p>16/02/2025</text:p>
          </table:table-cell>
          <table:table-cell table:style-name="ce2" office:value-type="date" office:date-value="2026-02-15" calcext:value-type="date">
            <text:p>15/02/2026</text:p>
          </table:table-cell>
          <table:table-cell table:style-name="ce8" office:value-type="string" calcext:value-type="string">
            <text:p>SARA KAMILLY DE OLIVEIRA PEREIRA</text:p>
          </table:table-cell>
        </table:table-row>
        <table:table-row table:style-name="ro2">
          <table:table-cell table:style-name="ce2" office:value-type="date" office:date-value="2024-05-24" calcext:value-type="date">
            <text:p>24/05/2024</text:p>
          </table:table-cell>
          <table:table-cell table:style-name="ce2" office:value-type="date" office:date-value="2025-05-23" calcext:value-type="date">
            <text:p>23/05/2025</text:p>
          </table:table-cell>
          <table:table-cell table:style-name="ce7" office:value-type="string" calcext:value-type="string">
            <text:p>SARAH DE ALMEIDA DIAS</text:p>
          </table:table-cell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7" office:value-type="string" calcext:value-type="string">
            <text:p>SARAH ESPÍRITO SANTO DE ALBUQUERQUE</text:p>
          </table:table-cell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SIRLANEA ARAUJO DE SOUZA</text:p>
          </table:table-cell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8" office:value-type="string" calcext:value-type="string">
            <text:p>SONIA DE OLIVEIRA TAVARES</text:p>
          </table:table-cell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STEFFANY CAMPELO MARQUES</text:p>
          </table:table-cell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SUZANE VASTY SILVA ASSIS<text:span text:style-name="T1"> </text:span></text:p>
          </table:table-cell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THAILANE PALOMA DA SILVA NEVES</text:p>
          </table:table-cell>
        </table:table-row>
        <table:table-row table:style-name="ro2">
          <table:table-cell table:style-name="ce2" office:value-type="date" office:date-value="2025-02-11" calcext:value-type="date">
            <text:p>11/02/2025</text:p>
          </table:table-cell>
          <table:table-cell table:style-name="ce2" office:value-type="date" office:date-value="2026-02-10" calcext:value-type="date">
            <text:p>10/02/2026</text:p>
          </table:table-cell>
          <table:table-cell table:style-name="ce8" office:value-type="string" calcext:value-type="string">
            <text:p>THAMILYS ADRIELY DOS REIS VASCONCELOS</text:p>
          </table:table-cell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7" office:value-type="string" calcext:value-type="string">
            <text:p>THAYNA DE ALBUQUERQUE CAVALCANTE</text:p>
          </table:table-cell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7" office:value-type="string" calcext:value-type="string">
            <text:p>TOMÉ GARCIA AUANÁRIO</text:p>
          </table:table-cell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8" office:value-type="string" calcext:value-type="string">
            <text:p>VALENTINA CRISTINE SAMPAIO CARVALHO</text:p>
          </table:table-cell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1-03" calcext:value-type="date">
            <text:p>03/11/2025</text:p>
          </table:table-cell>
          <table:table-cell table:style-name="ce8" office:value-type="string" calcext:value-type="string">
            <text:p>VERÔNICA FALCAO NUNES</text:p>
          </table:table-cell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7" office:value-type="string" calcext:value-type="string">
            <text:p>VICTOR EMANUEL DE SOUZA BARBOSA </text:p>
          </table:table-cell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8" office:value-type="string" calcext:value-type="string">
            <text:p>VINICIUS GABRIEL MARTINS DOS SANTOS</text:p>
          </table:table-cell>
        </table:table-row>
        <table:table-row table:style-name="ro2">
          <table:table-cell table:style-name="ce2" office:value-type="date" office:date-value="2024-09-10" calcext:value-type="date">
            <text:p>10/09/2024</text:p>
          </table:table-cell>
          <table:table-cell table:style-name="ce2" office:value-type="date" office:date-value="2025-09-04" calcext:value-type="date">
            <text:p>04/09/2025</text:p>
          </table:table-cell>
          <table:table-cell table:style-name="ce8" office:value-type="string" calcext:value-type="string">
            <text:p>VITÓRIA SOUZA DA SILVA</text:p>
          </table:table-cell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7" office:value-type="string" calcext:value-type="string">
            <text:p>VIVIAN SILVA NOGUEIRA</text:p>
          </table:table-cell>
        </table:table-row>
        <table:table-row table:style-name="ro2">
          <table:table-cell table:style-name="ce2" office:value-type="date" office:date-value="2025-01-17" calcext:value-type="date">
            <text:p>17/01/2025</text:p>
          </table:table-cell>
          <table:table-cell table:style-name="ce2" office:value-type="date" office:date-value="2025-04-11" calcext:value-type="date">
            <text:p>11/04/2025</text:p>
          </table:table-cell>
          <table:table-cell table:style-name="ce7" office:value-type="string" calcext:value-type="string">
            <text:p>WESLLEN VASCONCELOS COSTA</text:p>
          </table:table-cell>
        </table:table-row>
        <table:table-row table:style-name="ro2">
          <table:table-cell table:style-name="ce2" office:value-type="date" office:date-value="2024-07-03" calcext:value-type="date">
            <text:p>03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7" office:value-type="string" calcext:value-type="string">
            <text:p>YÁRITA MARIALVA PRESTES BENTES </text:p>
          </table:table-cell>
        </table:table-row>
        <table:table-row table:style-name="ro2">
          <table:table-cell table:style-name="ce2" office:value-type="date" office:date-value="2025-04-07" calcext:value-type="date">
            <text:p>07/04/2025</text:p>
          </table:table-cell>
          <table:table-cell table:style-name="ce2" office:value-type="date" office:date-value="2026-04-06" calcext:value-type="date">
            <text:p>06/04/2026</text:p>
          </table:table-cell>
          <table:table-cell table:style-name="ce7" office:value-type="string" calcext:value-type="string">
            <text:p>YASMIM VITÓRIA LEANDRO DE SOUZA</text:p>
          </table:table-cell>
        </table:table-row>
        <table:table-row table:style-name="ro2">
          <table:table-cell table:style-name="ce2" office:value-type="date" office:date-value="2025-02-18" calcext:value-type="date">
            <text:p>18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7" office:value-type="string" calcext:value-type="string">
            <text:p>YASMIN CORDEIRO JUREMA</text:p>
          </table:table-cell>
        </table:table-row>
        <table:table-row table:style-name="ro4">
          <table:table-cell table:number-columns-repeated="3"/>
        </table:table-row>
        <table:table-row table:style-name="ro2">
          <table:table-cell table:style-name="ce4" office:value-type="string" calcext:value-type="string" table:number-columns-spanned="3" table:number-rows-spanned="1">
            <text:p>Atualizado em 02/05/2025</text:p>
          </table:table-cell>
          <table:covered-table-cell table:number-columns-repeated="2"/>
        </table:table-row>
        <table:table-row table:style-name="ro4" table:number-rows-repeated="1048051">
          <table:table-cell table:number-columns-repeated="3"/>
        </table:table-row>
        <table:table-row table:style-name="ro4">
          <table:table-cell table:number-columns-repeated="3"/>
        </table:table-row>
      </table:table>
      <table:named-expressions/>
      <table:database-ranges>
        <table:database-range table:name="__Anonymous_Sheet_DB__0" table:target-range-address="'04.25'.A1:'04.25'.D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4.25" style:display-name="PageStyle_04.25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3</meta:editing-cycles>
    <meta:creation-date>2023-04-18T15:19:10</meta:creation-date>
    <dc:date>2026-08-07T11:27:33.387000000</dc:date>
    <meta:generator>LibreOffice/7.4.4.2$Windows_X86_64 LibreOffice_project/85569322deea74ec9134968a29af2df5663baa21</meta:generator>
    <meta:editing-duration>PT1M3S</meta:editing-duration>
    <meta:document-statistic meta:table-count="1" meta:cell-count="1567" meta:object-count="0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