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D00000059C3F613615B393776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</office:font-face-decls>
  <office:automatic-styles>
    <style:style style:name="co1" style:family="table-column">
      <style:table-column-properties fo:break-before="auto" style:column-width="0.84cm"/>
    </style:style>
    <style:style style:name="co2" style:family="table-column">
      <style:table-column-properties fo:break-before="auto" style:column-width="2.828cm"/>
    </style:style>
    <style:style style:name="co3" style:family="table-column">
      <style:table-column-properties fo:break-before="auto" style:column-width="9.546cm"/>
    </style:style>
    <style:style style:name="co4" style:family="table-column">
      <style:table-column-properties fo:break-before="auto" style:column-width="1.54cm"/>
    </style:style>
    <style:style style:name="co5" style:family="table-column">
      <style:table-column-properties fo:break-before="auto" style:column-width="1.679cm"/>
    </style:style>
    <style:style style:name="co6" style:family="table-column">
      <style:table-column-properties fo:break-before="auto" style:column-width="1.429cm"/>
    </style:style>
    <style:style style:name="co7" style:family="table-column">
      <style:table-column-properties fo:break-before="auto" style:column-width="2.464cm"/>
    </style:style>
    <style:style style:name="co8" style:family="table-column">
      <style:table-column-properties fo:break-before="auto" style:column-width="1.483cm"/>
    </style:style>
    <style:style style:name="co9" style:family="table-column">
      <style:table-column-properties fo:break-before="auto" style:column-width="3.556cm"/>
    </style:style>
    <style:style style:name="co10" style:family="table-column">
      <style:table-column-properties fo:break-before="auto" style:column-width="2.238cm"/>
    </style:style>
    <style:style style:name="co11" style:family="table-column">
      <style:table-column-properties fo:break-before="auto" style:column-width="2.408cm"/>
    </style:style>
    <style:style style:name="co12" style:family="table-column">
      <style:table-column-properties fo:break-before="auto" style:column-width="2.351cm"/>
    </style:style>
    <style:style style:name="co13" style:family="table-column">
      <style:table-column-properties fo:break-before="auto" style:column-width="15.653cm"/>
    </style:style>
    <style:style style:name="co14" style:family="table-column">
      <style:table-column-properties fo:break-before="auto" style:column-width="12.375cm"/>
    </style:style>
    <style:style style:name="co15" style:family="table-column">
      <style:table-column-properties fo:break-before="auto" style:column-width="1.707cm"/>
    </style:style>
    <style:style style:name="co16" style:family="table-column">
      <style:table-column-properties fo:break-before="auto" style:column-width="2.549cm"/>
    </style:style>
    <style:style style:name="co17" style:family="table-column">
      <style:table-column-properties fo:break-before="auto" style:column-width="3.08cm"/>
    </style:style>
    <style:style style:name="co18" style:family="table-column">
      <style:table-column-properties fo:break-before="auto" style:column-width="10.583cm"/>
    </style:style>
    <style:style style:name="co19" style:family="table-column">
      <style:table-column-properties fo:break-before="auto" style:column-width="1.656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2.064cm" fo:break-before="auto" style:use-optimal-row-height="false"/>
    </style:style>
    <style:style style:name="ro7" style:family="table-row">
      <style:table-row-properties style:row-height="0.661cm" fo:break-before="auto" style:use-optimal-row-height="false"/>
    </style:style>
    <style:style style:name="ro8" style:family="table-row">
      <style:table-row-properties style:row-height="0.609cm" fo:break-before="auto" style:use-optimal-row-height="false"/>
    </style:style>
    <style:style style:name="ro9" style:family="table-row">
      <style:table-row-properties style:row-height="0.794cm" fo:break-before="auto" style:use-optimal-row-height="false"/>
    </style:style>
    <style:style style:name="ro10" style:family="table-row">
      <style:table-row-properties style:row-height="0.688cm" fo:break-before="auto" style:use-optimal-row-height="false"/>
    </style:style>
    <style:style style:name="ro11" style:family="table-row">
      <style:table-row-properties style:row-height="0.476cm" fo:break-before="auto" style:use-optimal-row-height="false"/>
    </style:style>
    <style:style style:name="ro12" style:family="table-row">
      <style:table-row-properties style:row-height="0.556cm" fo:break-before="auto" style:use-optimal-row-height="false"/>
    </style:style>
    <style:style style:name="ro13" style:family="table-row">
      <style:table-row-properties style:row-height="0.487cm" fo:break-before="auto" style:use-optimal-row-height="true"/>
    </style:style>
    <style:style style:name="ta1" style:family="table" style:master-page-name="PageStyle_5f_DEZ23">
      <style:table-properties table:display="false" style:writing-mode="lr-tb"/>
    </style:style>
    <style:style style:name="ta2" style:family="table" style:master-page-name="PageStyle_5f_12.23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fo:background-color="#ddd9c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262626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 style:data-style-name="N133">
      <style:table-cell-properties fo:background-color="#ddd9c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2" style:family="table-cell" style:parent-style-name="Default">
      <style:table-cell-properties fo:background-color="#dbeef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" style:family="table-cell" style:parent-style-name="Default">
      <style:table-cell-properties fo:background-color="#d8d8d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fo:background-color="#d8d8d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33">
      <style:table-cell-properties fo:border-bottom="0.74pt solid #000000" fo:background-color="#ddd9c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7" style:family="table-cell" style:parent-style-name="Default">
      <style:table-cell-properties fo:border-bottom="0.74pt solid #000000" fo:background-color="#dbeef4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9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8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9" style:family="table-cell" style:parent-style-name="Default" style:data-style-name="N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0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Default" style:data-style-name="N130">
      <style:table-cell-properties fo:border-bottom="none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 style:data-style-name="N130">
      <style:table-cell-properties fo:border-bottom="0.74pt solid #000000" fo:background-color="#ffff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7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8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9" style:family="table-cell" style:parent-style-name="Default" style:data-style-name="N132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60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2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 style:data-style-name="N131">
      <style:table-cell-properties fo:background-color="#d8d8d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4" style:family="table-cell" style:parent-style-name="Default" style:data-style-name="N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6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7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8" style:family="table-cell" style:parent-style-name="Default" style:data-style-name="N13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9" style:family="table-cell" style:parent-style-name="Default" style:data-style-name="N132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1" style:family="table-cell" style:parent-style-name="Default" style:data-style-name="N13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2" style:family="table-cell" style:parent-style-name="Default" style:data-style-name="N132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3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5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6" style:family="table-cell" style:parent-style-name="Default" style:data-style-name="N13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Default" style:data-style-name="N13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9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1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82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3" style:family="table-cell" style:parent-style-name="Default">
      <style:table-cell-properties fo:background-color="#daee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6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87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88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1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2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3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4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5" style:family="table-cell" style:parent-style-name="Default">
      <style:table-cell-properties fo:border-bottom="0.74pt solid #000000" fo:background-color="#daeef3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244061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96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4f6128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0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1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9" style:family="table-cell" style:parent-style-name="Default" style:data-style-name="N11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0" style:family="table-cell" style:parent-style-name="Default" style:data-style-name="N1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4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5" style:family="table-cell" style:parent-style-name="Default" style:data-style-name="N133">
      <style:table-cell-properties fo:border-bottom="0.74pt solid #000000" fo:background-color="#ddd9c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4a452a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16" style:family="table-cell" style:parent-style-name="Default">
      <style:table-cell-properties fo:border-bottom="0.74pt solid #000000" fo:background-color="#dbeef4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4" style:family="table-cell" style:parent-style-name="Default">
      <style:table-cell-properties style:rotation-align="none"/>
      <style:text-properties fo:color="#0000ff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5" style:family="table-cell" style:parent-style-name="Default">
      <style:table-cell-properties style:rotation-align="non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6" style:family="table-cell" style:parent-style-name="Default">
      <style:table-cell-properties fo:background-color="#31859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7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28" style:family="table-cell" style:parent-style-name="Default" style:data-style-name="N11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29" style:family="table-cell" style:parent-style-name="Default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1" style:family="table-cell" style:parent-style-name="Default">
      <style:table-cell-properties style:diagonal-bl-tr="none" style:diagonal-tl-br="none" fo:border="0.74pt solid #000000" style:rotation-align="none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333333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333333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  <style:style style:name="T3" style:family="text">
      <style:text-properties fo:color="#333333" style:font-name="Verdana" fo:font-size="8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/>
    </style:style>
    <style:style style:name="T4" style:family="text">
      <style:text-properties fo:color="#333333" style:font-name="Verdana" fo:font-size="8pt" style:text-line-through-type="none" fo:font-style="normal" style:text-outline="false" fo:text-shadow="none" style:text-position="0% 100%" style:font-size-asian="8pt" style:font-size-complex="8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5" style:family="text">
      <style:text-properties fo:color="#000080" style:font-name="Calibri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bold" style:font-weight-complex="bold" style:font-style-asian="normal" style:font-style-complex="normal"/>
    </style:style>
    <style:style style:name="T6" style:family="text">
      <style:text-properties fo:color="#000080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DEZ23" table:style-name="ta1">
        <table:table-column table:style-name="co1" table:default-cell-style-name="ce5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4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ce36"/>
        <table:table-column table:style-name="co13" table:default-cell-style-name="Default"/>
        <table:table-column table:style-name="co14" table:default-cell-style-name="Default"/>
        <table:table-column table:style-name="co15" table:number-columns-repeated="12" table:default-cell-style-name="Default"/>
        <table:table-column table:style-name="co2" table:number-columns-repeated="997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ERMO DE EFETIVIDADE</text:p>
            <draw:frame draw:z-index="0" draw:name="image4.jpg" draw:style-name="gr1" draw:text-style-name="P1" svg:width="5.397cm" svg:height="1.587cm" svg:x="0.397cm" svg:y="0.053cm">
              <draw:image xlink:href="Pictures/10000000000000ED00000059C3F613615B393776.jpg" xlink:type="simple" xlink:show="embed" xlink:actuate="onLoad" draw:mime-type="image/jpeg">
                <text:p/>
              </draw:image>
              <svg:desc>logo_ITD_peq.jpg</svg:desc>
            </draw:frame>
          </table:table-cell>
          <table:covered-table-cell table:number-columns-repeated="13" table:style-name="ce14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14" table:number-rows-spanned="1">
            <text:p>TERMO DE EFETIVIDADE DOS ESTAGIÁRIOS E VALOR REPASSADO PARA CONCESSÃO DE BOLSA-AUXÍLIO</text:p>
          </table:table-cell>
          <table:covered-table-cell table:number-columns-repeated="12" table:style-name="ce15"/>
          <table:covered-table-cell table:style-name="ce43"/>
          <table:table-cell table:style-name="ce119" table:number-columns-repeated="6"/>
          <table:table-cell table:number-columns-repeated="1004"/>
        </table:table-row>
        <table:table-row table:style-name="ro3">
          <table:table-cell table:style-name="ce3" office:value-type="string" calcext:value-type="string" table:number-columns-spanned="5" table:number-rows-spanned="1">
            <text:p>Nome da Unidade Concedente (Órgão):</text:p>
          </table:table-cell>
          <table:covered-table-cell table:number-columns-repeated="3" table:style-name="ce15"/>
          <table:covered-table-cell table:style-name="ce43"/>
          <table:table-cell table:style-name="ce49" office:value-type="string" calcext:value-type="string">
            <text:p>DEFENSORIA PÚBLICA DO ESTADO DO AMAZONAS</text:p>
          </table:table-cell>
          <table:table-cell table:style-name="ce61" table:number-columns-repeated="2"/>
          <table:table-cell table:style-name="ce70"/>
          <table:table-cell table:style-name="ce73" office:value-type="string" calcext:value-type="string" table:number-columns-spanned="5" table:number-rows-spanned="2">
            <text:p><text:span text:style-name="T3">ATENÇÃO:</text:span><text:span text:style-name="T4"> Digitar apenas os dias de Acrésciomo ou Descontos (céulas amarelas). Os descontos devem ser digitados precedidos do sinal de subração (-).</text:span></text:p>
          </table:table-cell>
          <table:covered-table-cell table:number-columns-repeated="3" table:style-name="ce84"/>
          <table:covered-table-cell table:style-name="ce97"/>
          <table:table-cell table:style-name="ce119" table:number-columns-repeated="6"/>
          <table:table-cell table:number-columns-repeated="1004"/>
        </table:table-row>
        <table:table-row table:style-name="ro4">
          <table:table-cell table:style-name="ce3" office:value-type="string" calcext:value-type="string" table:number-columns-spanned="5" table:number-rows-spanned="1">
            <text:p>Mês de Referência:</text:p>
          </table:table-cell>
          <table:covered-table-cell table:number-columns-repeated="3" table:style-name="ce15"/>
          <table:covered-table-cell table:style-name="ce43"/>
          <table:table-cell table:style-name="ce50" office:value-type="string" calcext:value-type="string" table:number-columns-spanned="3" table:number-rows-spanned="1">
            <text:p>DEZEMBRO</text:p>
          </table:table-cell>
          <table:covered-table-cell table:style-name="ce15"/>
          <table:covered-table-cell table:style-name="ce43"/>
          <table:table-cell table:style-name="ce50" office:value-type="float" office:value="2023" calcext:value-type="float">
            <text:p>2023</text:p>
          </table:table-cell>
          <table:covered-table-cell table:style-name="ce74"/>
          <table:covered-table-cell table:number-columns-repeated="3" table:style-name="ce85"/>
          <table:covered-table-cell table:style-name="ce98"/>
          <table:table-cell table:style-name="ce119" table:number-columns-repeated="6"/>
          <table:table-cell table:number-columns-repeated="1004"/>
        </table:table-row>
        <table:table-row table:style-name="ro5">
          <table:table-cell table:style-name="ce4" table:number-columns-spanned="13" table:number-rows-spanned="1"/>
          <table:covered-table-cell table:number-columns-repeated="11" table:style-name="ce14"/>
          <table:covered-table-cell table:style-name="ce90"/>
          <table:table-cell table:style-name="ce99"/>
          <table:table-cell table:style-name="ce119" table:number-columns-repeated="6"/>
          <table:table-cell table:number-columns-repeated="1004"/>
        </table:table-row>
        <table:table-row table:style-name="ro6">
          <table:table-cell office:value-type="string" calcext:value-type="string">
            <text:p>-</text:p>
          </table:table-cell>
          <table:table-cell table:style-name="ce16" office:value-type="string" calcext:value-type="string">
            <text:p>CPF </text:p>
          </table:table-cell>
          <table:table-cell table:style-name="ce29" office:value-type="string" calcext:value-type="string">
            <text:p>ESTAGIÁRIO</text:p>
          </table:table-cell>
          <table:table-cell table:style-name="ce37" office:value-type="string" calcext:value-type="string">
            <text:p>BOLSA AUXILIO</text:p>
          </table:table-cell>
          <table:table-cell table:style-name="ce37" office:value-type="string" calcext:value-type="string">
            <text:p>DESC/ACRES. (dias corridos)</text:p>
          </table:table-cell>
          <table:table-cell table:style-name="ce37" office:value-type="string" calcext:value-type="string">
            <text:p>DIAS TRAB.</text:p>
          </table:table-cell>
          <table:table-cell table:style-name="ce37" office:value-type="string" calcext:value-type="string">
            <text:p>BOLSA LIQ.</text:p>
          </table:table-cell>
          <table:table-cell table:style-name="ce29" office:value-type="string" calcext:value-type="string">
            <text:p>AUX. TRANSP.</text:p>
          </table:table-cell>
          <table:table-cell table:style-name="ce29" office:value-type="string" calcext:value-type="string">
            <text:p>DESC/ACRES (dias úteis)</text:p>
          </table:table-cell>
          <table:table-cell table:style-name="ce29" office:value-type="string" calcext:value-type="string">
            <text:p>DIAS ÚT. TRAB.</text:p>
          </table:table-cell>
          <table:table-cell table:style-name="ce29" office:value-type="string" calcext:value-type="string">
            <text:p>AUX. TR.. LIQ.</text:p>
          </table:table-cell>
          <table:table-cell table:style-name="ce88" office:value-type="string" calcext:value-type="string">
            <text:p>TOTAL LIQUIDO (R$)</text:p>
          </table:table-cell>
          <table:table-cell table:style-name="ce91" office:value-type="string" calcext:value-type="string">
            <text:p>TAXA ADM (R$)</text:p>
          </table:table-cell>
          <table:table-cell table:style-name="ce37" office:value-type="string" calcext:value-type="string">
            <text:p>ANOTAÇÕES</text:p>
          </table:table-cell>
          <table:table-cell table:style-name="ce119" table:number-columns-repeated="6"/>
          <table:table-cell table:number-columns-repeated="1004"/>
        </table:table-row>
        <table:table-row table:style-name="ro7" table:visibility="filter">
          <table:table-cell office:value-type="float" office:value="1" calcext:value-type="float">
            <text:p>1</text:p>
          </table:table-cell>
          <table:table-cell table:style-name="ce5" office:value-type="string" calcext:value-type="string">
            <text:p>048.081.122-99</text:p>
          </table:table-cell>
          <table:table-cell table:style-name="ce30" office:value-type="string" calcext:value-type="string">
            <text:p>KAROLINE TEIXEIRA GOMES</text:p>
          </table:table-cell>
          <table:table-cell table:style-name="ce38" office:value-type="float" office:value="532.78" calcext:value-type="float">
            <text:p>532,78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]);&quot;&quot;;30+[.E7])" office:value-type="float" office:value="30" calcext:value-type="float">
            <text:p>30</text:p>
          </table:table-cell>
          <table:table-cell table:style-name="ce62" table:formula="of:=ROUND(IF([.D7]&gt;0;IF([.E7]&gt;0;[.D7]/30*[.F7];[.D7]+[.D7]/30*[.E7]);&quot;&quot;);2)" office:value-type="float" office:value="532.78" calcext:value-type="float">
            <text:p>532,78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]);&quot;&quot;;22+[.I7])" office:value-type="float" office:value="22" calcext:value-type="float">
            <text:p>22 </text:p>
          </table:table-cell>
          <table:table-cell table:style-name="ce62" table:formula="of:=ROUND(IF([.D7]&gt;0;IF([.E7]&gt;0;[.H7]/22*[.J7];[.H7]+[.H7]/22*[.I7]);&quot;&quot;);2)" office:value-type="float" office:value="198" calcext:value-type="float">
            <text:p>198,00</text:p>
          </table:table-cell>
          <table:table-cell table:style-name="ce62" table:formula="of:=[.G7]+[.K7]" office:value-type="float" office:value="730.78" calcext:value-type="float">
            <text:p>730,78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120" table:number-columns-repeated="6"/>
          <table:table-cell table:style-name="ce36" table:number-columns-repeated="1004"/>
        </table:table-row>
        <table:table-row table:style-name="ro7" table:visibility="filter">
          <table:table-cell office:value-type="float" office:value="2" calcext:value-type="float">
            <text:p>2</text:p>
          </table:table-cell>
          <table:table-cell table:style-name="ce2" office:value-type="string" calcext:value-type="string">
            <text:p>071.229.452-00</text:p>
          </table:table-cell>
          <table:table-cell table:style-name="ce30" office:value-type="string" calcext:value-type="string">
            <text:p>SAMELLY SOARES DE MORAES</text:p>
          </table:table-cell>
          <table:table-cell table:style-name="ce38" office:value-type="float" office:value="532.78" calcext:value-type="float">
            <text:p>532,78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]);&quot;&quot;;30+[.E8])" office:value-type="float" office:value="30" calcext:value-type="float">
            <text:p>30</text:p>
          </table:table-cell>
          <table:table-cell table:style-name="ce62" table:formula="of:=ROUND(IF([.D8]&gt;0;IF([.E8]&gt;0;[.D8]/30*[.F8];[.D8]+[.D8]/30*[.E8]);&quot;&quot;);2)" office:value-type="float" office:value="532.78" calcext:value-type="float">
            <text:p>532,78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]);&quot;&quot;;22+[.I8])" office:value-type="float" office:value="22" calcext:value-type="float">
            <text:p>22 </text:p>
          </table:table-cell>
          <table:table-cell table:style-name="ce62" table:formula="of:=ROUND(IF([.D8]&gt;0;IF([.E8]&gt;0;[.H8]/22*[.J8];[.H8]+[.H8]/22*[.I8]);&quot;&quot;);2)" office:value-type="float" office:value="198" calcext:value-type="float">
            <text:p>198,00</text:p>
          </table:table-cell>
          <table:table-cell table:style-name="ce62" table:formula="of:=[.G8]+[.K8]" office:value-type="float" office:value="730.78" calcext:value-type="float">
            <text:p>730,78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1" table:number-columns-repeated="6"/>
          <table:table-cell table:style-name="ce124" table:number-columns-repeated="1004"/>
        </table:table-row>
        <table:table-row table:style-name="ro7" table:visibility="filter">
          <table:table-cell office:value-type="float" office:value="3" calcext:value-type="float">
            <text:p>3</text:p>
          </table:table-cell>
          <table:table-cell table:style-name="ce5" office:value-type="string" calcext:value-type="string">
            <text:p>010.895.052-21</text:p>
          </table:table-cell>
          <table:table-cell table:style-name="ce30" office:value-type="string" calcext:value-type="string">
            <text:p>WEMERSON SOUZA DA ROCHA</text:p>
          </table:table-cell>
          <table:table-cell table:style-name="ce38" office:value-type="float" office:value="532.78" calcext:value-type="float">
            <text:p>532,78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]);&quot;&quot;;30+[.E9])" office:value-type="float" office:value="30" calcext:value-type="float">
            <text:p>30</text:p>
          </table:table-cell>
          <table:table-cell table:style-name="ce62" table:formula="of:=ROUND(IF([.D9]&gt;0;IF([.E9]&gt;0;[.D9]/30*[.F9];[.D9]+[.D9]/30*[.E9]);&quot;&quot;);2)" office:value-type="float" office:value="532.78" calcext:value-type="float">
            <text:p>532,78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]);&quot;&quot;;22+[.I9])" office:value-type="float" office:value="22" calcext:value-type="float">
            <text:p>22 </text:p>
          </table:table-cell>
          <table:table-cell table:style-name="ce62" table:formula="of:=ROUND(IF([.D9]&gt;0;IF([.E9]&gt;0;[.H9]/22*[.J9];[.H9]+[.H9]/22*[.I9]);&quot;&quot;);2)" office:value-type="float" office:value="198" calcext:value-type="float">
            <text:p>198,00</text:p>
          </table:table-cell>
          <table:table-cell table:style-name="ce62" table:formula="of:=[.G9]+[.K9]" office:value-type="float" office:value="730.78" calcext:value-type="float">
            <text:p>730,78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0" table:number-columns-repeated="6"/>
          <table:table-cell table:style-name="ce36" table:number-columns-repeated="1004"/>
        </table:table-row>
        <table:table-row table:style-name="ro7" table:visibility="filter">
          <table:table-cell/>
          <table:table-cell table:style-name="ce17"/>
          <table:table-cell table:style-name="ce17" office:value-type="string" calcext:value-type="string">
            <text:p>TOTAIS ENS. MÉDIO 4H</text:p>
          </table:table-cell>
          <table:table-cell table:style-name="ce17" table:number-columns-repeated="3"/>
          <table:table-cell table:style-name="ce63" table:formula="of:=SUM([.G7:.G9])" office:value-type="float" office:value="1598.34" calcext:value-type="float">
            <text:p><text:s/>1.598,34 </text:p>
          </table:table-cell>
          <table:table-cell table:style-name="ce17" table:number-columns-repeated="3"/>
          <table:table-cell table:style-name="ce63" table:formula="of:=SUM([.K7:.K9])" office:value-type="float" office:value="594" calcext:value-type="float">
            <text:p><text:s/>594,00 </text:p>
          </table:table-cell>
          <table:table-cell table:style-name="ce63" table:formula="of:=SUM([.L7:.L9])" office:value-type="float" office:value="2192.34" calcext:value-type="float">
            <text:p><text:s/>2.192,34 </text:p>
          </table:table-cell>
          <table:table-cell table:style-name="ce63" table:formula="of:=SUM([.M7:.M9])" office:value-type="float" office:value="67.38" calcext:value-type="float">
            <text:p><text:s/>67,38 </text:p>
          </table:table-cell>
          <table:table-cell table:style-name="ce17"/>
          <table:table-cell table:style-name="ce122" table:number-columns-repeated="6"/>
          <table:table-cell table:number-columns-repeated="1004"/>
        </table:table-row>
        <table:table-row table:style-name="ro2" table:visibility="filter">
          <table:table-cell office:value-type="float" office:value="4" calcext:value-type="float">
            <text:p>4</text:p>
          </table:table-cell>
          <table:table-cell table:style-name="ce5" office:value-type="string" calcext:value-type="string">
            <text:p>013.628.032-35</text:p>
          </table:table-cell>
          <table:table-cell table:style-name="ce30" office:value-type="string" calcext:value-type="string">
            <text:p>ADRIANA OLIVEIRA ALENCAR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]);&quot;&quot;;30+[.E11])" office:value-type="float" office:value="30" calcext:value-type="float">
            <text:p>30</text:p>
          </table:table-cell>
          <table:table-cell table:style-name="ce62" table:formula="of:=ROUND(IF([.D11]&gt;0;IF([.E11]&gt;0;[.D11]/30*[.F11];[.D11]+[.D11]/30*[.E1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]);&quot;&quot;;22+[.I11])" office:value-type="float" office:value="22" calcext:value-type="float">
            <text:p>22 </text:p>
          </table:table-cell>
          <table:table-cell table:style-name="ce62" table:formula="of:=ROUND(IF([.D11]&gt;0;IF([.E11]&gt;0;[.H11]/22*[.J11];[.H11]+[.H11]/22*[.I11]);&quot;&quot;);2)" office:value-type="float" office:value="198" calcext:value-type="float">
            <text:p>198,00</text:p>
          </table:table-cell>
          <table:table-cell table:style-name="ce62" table:formula="of:=[.G11]+[.K1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0" table:number-columns-repeated="6"/>
          <table:table-cell table:number-columns-repeated="1004"/>
        </table:table-row>
        <table:table-row table:style-name="ro7" table:visibility="filter">
          <table:table-cell office:value-type="float" office:value="5" calcext:value-type="float">
            <text:p>5</text:p>
          </table:table-cell>
          <table:table-cell table:style-name="ce5" office:value-type="string" calcext:value-type="string">
            <text:p>941.281.032-68</text:p>
          </table:table-cell>
          <table:table-cell table:style-name="ce30" office:value-type="string" calcext:value-type="string">
            <text:p>ÁGATHA CHRISTINNE BRITO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]);&quot;&quot;;30+[.E12])" office:value-type="float" office:value="30" calcext:value-type="float">
            <text:p>30</text:p>
          </table:table-cell>
          <table:table-cell table:style-name="ce62" table:formula="of:=ROUND(IF([.D12]&gt;0;IF([.E12]&gt;0;[.D12]/30*[.F12];[.D12]+[.D12]/30*[.E1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]);&quot;&quot;;22+[.I12])" office:value-type="float" office:value="22" calcext:value-type="float">
            <text:p>22 </text:p>
          </table:table-cell>
          <table:table-cell table:style-name="ce62" table:formula="of:=ROUND(IF([.D12]&gt;0;IF([.E12]&gt;0;[.H12]/22*[.J12];[.H12]+[.H12]/22*[.I12]);&quot;&quot;);2)" office:value-type="float" office:value="198" calcext:value-type="float">
            <text:p>198,00</text:p>
          </table:table-cell>
          <table:table-cell table:style-name="ce62" table:formula="of:=[.G12]+[.K1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0" table:number-columns-repeated="6"/>
          <table:table-cell table:number-columns-repeated="1004"/>
        </table:table-row>
        <table:table-row table:style-name="ro7" table:visibility="filter">
          <table:table-cell office:value-type="float" office:value="6" calcext:value-type="float">
            <text:p>6</text:p>
          </table:table-cell>
          <table:table-cell table:style-name="ce5" office:value-type="string" calcext:value-type="string">
            <text:p>039.941.792-38</text:p>
          </table:table-cell>
          <table:table-cell table:style-name="ce31" office:value-type="string" calcext:value-type="string">
            <text:p>ALANA ARIELLE SANTANA MESQUI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]);&quot;&quot;;30+[.E13])" office:value-type="float" office:value="30" calcext:value-type="float">
            <text:p>30</text:p>
          </table:table-cell>
          <table:table-cell table:style-name="ce62" table:formula="of:=ROUND(IF([.D13]&gt;0;IF([.E13]&gt;0;[.D13]/30*[.F13];[.D13]+[.D13]/30*[.E1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]);&quot;&quot;;22+[.I13])" office:value-type="float" office:value="22" calcext:value-type="float">
            <text:p>22 </text:p>
          </table:table-cell>
          <table:table-cell table:style-name="ce62" table:formula="of:=ROUND(IF([.D13]&gt;0;IF([.E13]&gt;0;[.H13]/22*[.J13];[.H13]+[.H13]/22*[.I13]);&quot;&quot;);2)" office:value-type="float" office:value="198" calcext:value-type="float">
            <text:p>198,00</text:p>
          </table:table-cell>
          <table:table-cell table:style-name="ce62" table:formula="of:=[.G13]+[.K1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0" table:number-columns-repeated="6"/>
          <table:table-cell table:number-columns-repeated="1004"/>
        </table:table-row>
        <table:table-row table:style-name="ro7" table:visibility="filter">
          <table:table-cell office:value-type="float" office:value="7" calcext:value-type="float">
            <text:p>7</text:p>
          </table:table-cell>
          <table:table-cell table:style-name="ce5" office:value-type="string" calcext:value-type="string">
            <text:p>034.877.432-05</text:p>
          </table:table-cell>
          <table:table-cell table:style-name="ce30" office:value-type="string" calcext:value-type="string">
            <text:p>ALBERTO DE OLIVEIRA PIMENTEL NE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]);&quot;&quot;;30+[.E14])" office:value-type="float" office:value="30" calcext:value-type="float">
            <text:p>30</text:p>
          </table:table-cell>
          <table:table-cell table:style-name="ce62" table:formula="of:=ROUND(IF([.D14]&gt;0;IF([.E14]&gt;0;[.D14]/30*[.F14];[.D14]+[.D14]/30*[.E1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]);&quot;&quot;;22+[.I14])" office:value-type="float" office:value="22" calcext:value-type="float">
            <text:p>22 </text:p>
          </table:table-cell>
          <table:table-cell table:style-name="ce62" table:formula="of:=ROUND(IF([.D14]&gt;0;IF([.E14]&gt;0;[.H14]/22*[.J14];[.H14]+[.H14]/22*[.I14]);&quot;&quot;);2)" office:value-type="float" office:value="198" calcext:value-type="float">
            <text:p>198,00</text:p>
          </table:table-cell>
          <table:table-cell table:style-name="ce62" table:formula="of:=[.G14]+[.K1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120" table:number-columns-repeated="6"/>
          <table:table-cell table:style-name="ce36" table:number-columns-repeated="1004"/>
        </table:table-row>
        <table:table-row table:style-name="ro7" table:visibility="filter">
          <table:table-cell office:value-type="float" office:value="8" calcext:value-type="float">
            <text:p>8</text:p>
          </table:table-cell>
          <table:table-cell table:style-name="ce5" office:value-type="string" calcext:value-type="string">
            <text:p>587.998.772-87</text:p>
          </table:table-cell>
          <table:table-cell table:style-name="ce30" office:value-type="string" calcext:value-type="string">
            <text:p>ALEXANDRE ANDRADE CAVALCANTE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]);&quot;&quot;;30+[.E15])" office:value-type="float" office:value="30" calcext:value-type="float">
            <text:p>30</text:p>
          </table:table-cell>
          <table:table-cell table:style-name="ce62" table:formula="of:=ROUND(IF([.D15]&gt;0;IF([.E15]&gt;0;[.D15]/30*[.F15];[.D15]+[.D15]/30*[.E1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]);&quot;&quot;;22+[.I15])" office:value-type="float" office:value="22" calcext:value-type="float">
            <text:p>22 </text:p>
          </table:table-cell>
          <table:table-cell table:style-name="ce62" table:formula="of:=ROUND(IF([.D15]&gt;0;IF([.E15]&gt;0;[.H15]/22*[.J15];[.H15]+[.H15]/22*[.I15]);&quot;&quot;);2)" office:value-type="float" office:value="198" calcext:value-type="float">
            <text:p>198,00</text:p>
          </table:table-cell>
          <table:table-cell table:style-name="ce62" table:formula="of:=[.G15]+[.K1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3" table:number-columns-repeated="6"/>
          <table:table-cell table:style-name="ce125" table:number-columns-repeated="1004"/>
        </table:table-row>
        <table:table-row table:style-name="ro7" table:visibility="filter">
          <table:table-cell office:value-type="float" office:value="9" calcext:value-type="float">
            <text:p>9</text:p>
          </table:table-cell>
          <table:table-cell table:style-name="ce5" office:value-type="string" calcext:value-type="string">
            <text:p>843.272.352-53</text:p>
          </table:table-cell>
          <table:table-cell table:style-name="ce30" office:value-type="string" calcext:value-type="string">
            <text:p>ALEXANDRE DA SILVA ROCH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]);&quot;&quot;;30+[.E16])" office:value-type="float" office:value="30" calcext:value-type="float">
            <text:p>30</text:p>
          </table:table-cell>
          <table:table-cell table:style-name="ce62" table:formula="of:=ROUND(IF([.D16]&gt;0;IF([.E16]&gt;0;[.D16]/30*[.F16];[.D16]+[.D16]/30*[.E1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]);&quot;&quot;;22+[.I16])" office:value-type="float" office:value="22" calcext:value-type="float">
            <text:p>22 </text:p>
          </table:table-cell>
          <table:table-cell table:style-name="ce62" table:formula="of:=ROUND(IF([.D16]&gt;0;IF([.E16]&gt;0;[.H16]/22*[.J16];[.H16]+[.H16]/22*[.I16]);&quot;&quot;);2)" office:value-type="float" office:value="198" calcext:value-type="float">
            <text:p>198,00</text:p>
          </table:table-cell>
          <table:table-cell table:style-name="ce62" table:formula="of:=[.G16]+[.K1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0" table:number-columns-repeated="6"/>
          <table:table-cell table:number-columns-repeated="1004"/>
        </table:table-row>
        <table:table-row table:style-name="ro7" table:visibility="filter">
          <table:table-cell office:value-type="float" office:value="10" calcext:value-type="float">
            <text:p>10</text:p>
          </table:table-cell>
          <table:table-cell table:style-name="ce5" office:value-type="string" calcext:value-type="string">
            <text:p>037.071.812-78</text:p>
          </table:table-cell>
          <table:table-cell table:style-name="ce30" office:value-type="string" calcext:value-type="string">
            <text:p>ALLINE SUEMI CAMINHA OK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]);&quot;&quot;;30+[.E17])" office:value-type="float" office:value="30" calcext:value-type="float">
            <text:p>30</text:p>
          </table:table-cell>
          <table:table-cell table:style-name="ce62" table:formula="of:=ROUND(IF([.D17]&gt;0;IF([.E17]&gt;0;[.D17]/30*[.F17];[.D17]+[.D17]/30*[.E1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]);&quot;&quot;;22+[.I17])" office:value-type="float" office:value="22" calcext:value-type="float">
            <text:p>22 </text:p>
          </table:table-cell>
          <table:table-cell table:style-name="ce62" table:formula="of:=ROUND(IF([.D17]&gt;0;IF([.E17]&gt;0;[.H17]/22*[.J17];[.H17]+[.H17]/22*[.I17]);&quot;&quot;);2)" office:value-type="float" office:value="198" calcext:value-type="float">
            <text:p>198,00</text:p>
          </table:table-cell>
          <table:table-cell table:style-name="ce62" table:formula="of:=[.G17]+[.K1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" calcext:value-type="float">
            <text:p>11</text:p>
          </table:table-cell>
          <table:table-cell table:style-name="ce5" office:value-type="string" calcext:value-type="string">
            <text:p>043.729.392-05</text:p>
          </table:table-cell>
          <table:table-cell table:style-name="ce30" office:value-type="string" calcext:value-type="string">
            <text:p>AMANDA AMARAL DE OLIV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]);&quot;&quot;;30+[.E18])" office:value-type="float" office:value="30" calcext:value-type="float">
            <text:p>30</text:p>
          </table:table-cell>
          <table:table-cell table:style-name="ce62" table:formula="of:=ROUND(IF([.D18]&gt;0;IF([.E18]&gt;0;[.D18]/30*[.F18];[.D18]+[.D18]/30*[.E1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]);&quot;&quot;;22+[.I18])" office:value-type="float" office:value="22" calcext:value-type="float">
            <text:p>22 </text:p>
          </table:table-cell>
          <table:table-cell table:style-name="ce62" table:formula="of:=ROUND(IF([.D18]&gt;0;IF([.E18]&gt;0;[.H18]/22*[.J18];[.H18]+[.H18]/22*[.I18]);&quot;&quot;);2)" office:value-type="float" office:value="198" calcext:value-type="float">
            <text:p>198,00</text:p>
          </table:table-cell>
          <table:table-cell table:style-name="ce62" table:formula="of:=[.G18]+[.K1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36" table:number-columns-repeated="1010"/>
        </table:table-row>
        <table:table-row table:style-name="ro7" table:visibility="filter">
          <table:table-cell office:value-type="float" office:value="12" calcext:value-type="float">
            <text:p>12</text:p>
          </table:table-cell>
          <table:table-cell table:style-name="ce5" office:value-type="string" calcext:value-type="string">
            <text:p>054.604.882-06</text:p>
          </table:table-cell>
          <table:table-cell table:style-name="ce30" office:value-type="string" calcext:value-type="string">
            <text:p>ANA BEATRIZ FERNANDES DOS SANTOS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]);&quot;&quot;;30+[.E19])" office:value-type="float" office:value="30" calcext:value-type="float">
            <text:p>30</text:p>
          </table:table-cell>
          <table:table-cell table:style-name="ce62" table:formula="of:=ROUND(IF([.D19]&gt;0;IF([.E19]&gt;0;[.D19]/30*[.F19];[.D19]+[.D19]/30*[.E1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]);&quot;&quot;;22+[.I19])" office:value-type="float" office:value="22" calcext:value-type="float">
            <text:p>22 </text:p>
          </table:table-cell>
          <table:table-cell table:style-name="ce62" table:formula="of:=ROUND(IF([.D19]&gt;0;IF([.E19]&gt;0;[.H19]/22*[.J19];[.H19]+[.H19]/22*[.I19]);&quot;&quot;);2)" office:value-type="float" office:value="198" calcext:value-type="float">
            <text:p>198,00</text:p>
          </table:table-cell>
          <table:table-cell table:style-name="ce62" table:formula="of:=[.G19]+[.K1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13" calcext:value-type="float">
            <text:p>13</text:p>
          </table:table-cell>
          <table:table-cell table:style-name="ce5" office:value-type="string" calcext:value-type="string">
            <text:p>020.215.422-03</text:p>
          </table:table-cell>
          <table:table-cell table:style-name="ce30" office:value-type="string" calcext:value-type="string">
            <text:p>ANA BEATRIZ VELLOSO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]);&quot;&quot;;30+[.E20])" office:value-type="float" office:value="30" calcext:value-type="float">
            <text:p>30</text:p>
          </table:table-cell>
          <table:table-cell table:style-name="ce62" table:formula="of:=ROUND(IF([.D20]&gt;0;IF([.E20]&gt;0;[.D20]/30*[.F20];[.D20]+[.D20]/30*[.E2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]);&quot;&quot;;22+[.I20])" office:value-type="float" office:value="22" calcext:value-type="float">
            <text:p>22 </text:p>
          </table:table-cell>
          <table:table-cell table:style-name="ce62" table:formula="of:=ROUND(IF([.D20]&gt;0;IF([.E20]&gt;0;[.H20]/22*[.J20];[.H20]+[.H20]/22*[.I20]);&quot;&quot;);2)" office:value-type="float" office:value="198" calcext:value-type="float">
            <text:p>198,00</text:p>
          </table:table-cell>
          <table:table-cell table:style-name="ce62" table:formula="of:=[.G20]+[.K2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4" table:number-columns-repeated="1010"/>
        </table:table-row>
        <table:table-row table:style-name="ro7" table:visibility="filter">
          <table:table-cell office:value-type="float" office:value="14" calcext:value-type="float">
            <text:p>14</text:p>
          </table:table-cell>
          <table:table-cell table:style-name="ce5" office:value-type="string" calcext:value-type="string">
            <text:p>064.548.892-54</text:p>
          </table:table-cell>
          <table:table-cell table:style-name="ce30" office:value-type="string" calcext:value-type="string">
            <text:p>ANA CAROLINA ALBUQUERQUE DE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]);&quot;&quot;;30+[.E21])" office:value-type="float" office:value="30" calcext:value-type="float">
            <text:p>30</text:p>
          </table:table-cell>
          <table:table-cell table:style-name="ce62" table:formula="of:=ROUND(IF([.D21]&gt;0;IF([.E21]&gt;0;[.D21]/30*[.F21];[.D21]+[.D21]/30*[.E2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]);&quot;&quot;;22+[.I21])" office:value-type="float" office:value="22" calcext:value-type="float">
            <text:p>22 </text:p>
          </table:table-cell>
          <table:table-cell table:style-name="ce62" table:formula="of:=ROUND(IF([.D21]&gt;0;IF([.E21]&gt;0;[.H21]/22*[.J21];[.H21]+[.H21]/22*[.I21]);&quot;&quot;);2)" office:value-type="float" office:value="198" calcext:value-type="float">
            <text:p>198,00</text:p>
          </table:table-cell>
          <table:table-cell table:style-name="ce62" table:formula="of:=[.G21]+[.K2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15" calcext:value-type="float">
            <text:p>15</text:p>
          </table:table-cell>
          <table:table-cell table:style-name="ce5" office:value-type="string" calcext:value-type="string">
            <text:p>038.152.562-75</text:p>
          </table:table-cell>
          <table:table-cell table:style-name="ce30" office:value-type="string" calcext:value-type="string">
            <text:p>ANA CAROLINE PENHA DE CAST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]);&quot;&quot;;30+[.E22])" office:value-type="float" office:value="30" calcext:value-type="float">
            <text:p>30</text:p>
          </table:table-cell>
          <table:table-cell table:style-name="ce62" table:formula="of:=ROUND(IF([.D22]&gt;0;IF([.E22]&gt;0;[.D22]/30*[.F22];[.D22]+[.D22]/30*[.E2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]);&quot;&quot;;22+[.I22])" office:value-type="float" office:value="22" calcext:value-type="float">
            <text:p>22 </text:p>
          </table:table-cell>
          <table:table-cell table:style-name="ce62" table:formula="of:=ROUND(IF([.D22]&gt;0;IF([.E22]&gt;0;[.H22]/22*[.J22];[.H22]+[.H22]/22*[.I22]);&quot;&quot;);2)" office:value-type="float" office:value="198" calcext:value-type="float">
            <text:p>198,00</text:p>
          </table:table-cell>
          <table:table-cell table:style-name="ce62" table:formula="of:=[.G22]+[.K2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4" table:number-columns-repeated="1010"/>
        </table:table-row>
        <table:table-row table:style-name="ro7" table:visibility="filter">
          <table:table-cell office:value-type="float" office:value="16" calcext:value-type="float">
            <text:p>16</text:p>
          </table:table-cell>
          <table:table-cell table:style-name="ce5" office:value-type="string" calcext:value-type="string">
            <text:p>032.953.122-06</text:p>
          </table:table-cell>
          <table:table-cell table:style-name="ce30" office:value-type="string" calcext:value-type="string">
            <text:p>ANA JULIA CHAVES BRASIL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]);&quot;&quot;;30+[.E23])" office:value-type="float" office:value="30" calcext:value-type="float">
            <text:p>30</text:p>
          </table:table-cell>
          <table:table-cell table:style-name="ce62" table:formula="of:=ROUND(IF([.D23]&gt;0;IF([.E23]&gt;0;[.D23]/30*[.F23];[.D23]+[.D23]/30*[.E2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]);&quot;&quot;;22+[.I23])" office:value-type="float" office:value="22" calcext:value-type="float">
            <text:p>22 </text:p>
          </table:table-cell>
          <table:table-cell table:style-name="ce62" table:formula="of:=ROUND(IF([.D23]&gt;0;IF([.E23]&gt;0;[.H23]/22*[.J23];[.H23]+[.H23]/22*[.I23]);&quot;&quot;);2)" office:value-type="float" office:value="198" calcext:value-type="float">
            <text:p>198,00</text:p>
          </table:table-cell>
          <table:table-cell table:style-name="ce62" table:formula="of:=[.G23]+[.K2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4" table:number-columns-repeated="1010"/>
        </table:table-row>
        <table:table-row table:style-name="ro7" table:visibility="filter">
          <table:table-cell office:value-type="float" office:value="17" calcext:value-type="float">
            <text:p>17</text:p>
          </table:table-cell>
          <table:table-cell table:style-name="ce5" office:value-type="string" calcext:value-type="string">
            <text:p>029.757.542-21</text:p>
          </table:table-cell>
          <table:table-cell table:style-name="ce30" office:value-type="string" calcext:value-type="string">
            <text:p>ANA KAROLINE DA COSTA VIDAL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]);&quot;&quot;;30+[.E24])" office:value-type="float" office:value="30" calcext:value-type="float">
            <text:p>30</text:p>
          </table:table-cell>
          <table:table-cell table:style-name="ce62" table:formula="of:=ROUND(IF([.D24]&gt;0;IF([.E24]&gt;0;[.D24]/30*[.F24];[.D24]+[.D24]/30*[.E2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]);&quot;&quot;;22+[.I24])" office:value-type="float" office:value="22" calcext:value-type="float">
            <text:p>22 </text:p>
          </table:table-cell>
          <table:table-cell table:style-name="ce62" table:formula="of:=ROUND(IF([.D24]&gt;0;IF([.E24]&gt;0;[.H24]/22*[.J24];[.H24]+[.H24]/22*[.I24]);&quot;&quot;);2)" office:value-type="float" office:value="198" calcext:value-type="float">
            <text:p>198,00</text:p>
          </table:table-cell>
          <table:table-cell table:style-name="ce62" table:formula="of:=[.G24]+[.K2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36" table:number-columns-repeated="1010"/>
        </table:table-row>
        <table:table-row table:style-name="ro7" table:visibility="filter">
          <table:table-cell office:value-type="float" office:value="18" calcext:value-type="float">
            <text:p>18</text:p>
          </table:table-cell>
          <table:table-cell table:style-name="ce5" office:value-type="string" calcext:value-type="string">
            <text:p>033.306.602-28</text:p>
          </table:table-cell>
          <table:table-cell table:style-name="ce30" office:value-type="string" calcext:value-type="string">
            <text:p>ANA KAROLINE FREITAS FERNAND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]);&quot;&quot;;30+[.E25])" office:value-type="float" office:value="30" calcext:value-type="float">
            <text:p>30</text:p>
          </table:table-cell>
          <table:table-cell table:style-name="ce62" table:formula="of:=ROUND(IF([.D25]&gt;0;IF([.E25]&gt;0;[.D25]/30*[.F25];[.D25]+[.D25]/30*[.E2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]);&quot;&quot;;22+[.I25])" office:value-type="float" office:value="22" calcext:value-type="float">
            <text:p>22 </text:p>
          </table:table-cell>
          <table:table-cell table:style-name="ce62" table:formula="of:=ROUND(IF([.D25]&gt;0;IF([.E25]&gt;0;[.H25]/22*[.J25];[.H25]+[.H25]/22*[.I25]);&quot;&quot;);2)" office:value-type="float" office:value="198" calcext:value-type="float">
            <text:p>198,00</text:p>
          </table:table-cell>
          <table:table-cell table:style-name="ce62" table:formula="of:=[.G25]+[.K2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number-columns-repeated="1010"/>
        </table:table-row>
        <table:table-row table:style-name="ro7" table:visibility="filter">
          <table:table-cell office:value-type="float" office:value="19" calcext:value-type="float">
            <text:p>19</text:p>
          </table:table-cell>
          <table:table-cell table:style-name="ce5" office:value-type="string" calcext:value-type="string">
            <text:p>031.906.602-98</text:p>
          </table:table-cell>
          <table:table-cell table:style-name="ce30" office:value-type="string" calcext:value-type="string">
            <text:p>ANA MELL DE OLIVEIRA BEZER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]);&quot;&quot;;30+[.E26])" office:value-type="float" office:value="30" calcext:value-type="float">
            <text:p>30</text:p>
          </table:table-cell>
          <table:table-cell table:style-name="ce62" table:formula="of:=ROUND(IF([.D26]&gt;0;IF([.E26]&gt;0;[.D26]/30*[.F26];[.D26]+[.D26]/30*[.E2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]);&quot;&quot;;22+[.I26])" office:value-type="float" office:value="22" calcext:value-type="float">
            <text:p>22 </text:p>
          </table:table-cell>
          <table:table-cell table:style-name="ce62" table:formula="of:=ROUND(IF([.D26]&gt;0;IF([.E26]&gt;0;[.H26]/22*[.J26];[.H26]+[.H26]/22*[.I26]);&quot;&quot;);2)" office:value-type="float" office:value="198" calcext:value-type="float">
            <text:p>198,00</text:p>
          </table:table-cell>
          <table:table-cell table:style-name="ce62" table:formula="of:=[.G26]+[.K2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0" calcext:value-type="float">
            <text:p>20</text:p>
          </table:table-cell>
          <table:table-cell table:style-name="ce2" office:value-type="string" calcext:value-type="string">
            <text:p>031.954.962-32</text:p>
          </table:table-cell>
          <table:table-cell table:style-name="ce30" office:value-type="string" calcext:value-type="string">
            <text:p>ANA NOEMI FERNANDES MENEZES MARTIN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]);&quot;&quot;;30+[.E27])" office:value-type="float" office:value="30" calcext:value-type="float">
            <text:p>30</text:p>
          </table:table-cell>
          <table:table-cell table:style-name="ce62" table:formula="of:=ROUND(IF([.D27]&gt;0;IF([.E27]&gt;0;[.D27]/30*[.F27];[.D27]+[.D27]/30*[.E2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]);&quot;&quot;;22+[.I27])" office:value-type="float" office:value="22" calcext:value-type="float">
            <text:p>22 </text:p>
          </table:table-cell>
          <table:table-cell table:style-name="ce62" table:formula="of:=ROUND(IF([.D27]&gt;0;IF([.E27]&gt;0;[.H27]/22*[.J27];[.H27]+[.H27]/22*[.I27]);&quot;&quot;);2)" office:value-type="float" office:value="198" calcext:value-type="float">
            <text:p>198,00</text:p>
          </table:table-cell>
          <table:table-cell table:style-name="ce62" table:formula="of:=[.G27]+[.K2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4"/>
          <table:table-cell table:number-columns-repeated="1010"/>
        </table:table-row>
        <table:table-row table:style-name="ro7" table:visibility="filter">
          <table:table-cell office:value-type="float" office:value="21" calcext:value-type="float">
            <text:p>21</text:p>
          </table:table-cell>
          <table:table-cell table:style-name="ce5" office:value-type="string" calcext:value-type="string">
            <text:p>037.420.962-65</text:p>
          </table:table-cell>
          <table:table-cell table:style-name="ce30" office:value-type="string" calcext:value-type="string">
            <text:p>ANA PAULA RODRIGUES FIGUERED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]);&quot;&quot;;30+[.E28])" office:value-type="float" office:value="30" calcext:value-type="float">
            <text:p>30</text:p>
          </table:table-cell>
          <table:table-cell table:style-name="ce62" table:formula="of:=ROUND(IF([.D28]&gt;0;IF([.E28]&gt;0;[.D28]/30*[.F28];[.D28]+[.D28]/30*[.E2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]);&quot;&quot;;22+[.I28])" office:value-type="float" office:value="22" calcext:value-type="float">
            <text:p>22 </text:p>
          </table:table-cell>
          <table:table-cell table:style-name="ce62" table:formula="of:=ROUND(IF([.D28]&gt;0;IF([.E28]&gt;0;[.H28]/22*[.J28];[.H28]+[.H28]/22*[.I28]);&quot;&quot;);2)" office:value-type="float" office:value="198" calcext:value-type="float">
            <text:p>198,00</text:p>
          </table:table-cell>
          <table:table-cell table:style-name="ce62" table:formula="of:=[.G28]+[.K2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number-columns-repeated="1010"/>
        </table:table-row>
        <table:table-row table:style-name="ro7" table:visibility="filter">
          <table:table-cell office:value-type="float" office:value="22" calcext:value-type="float">
            <text:p>22</text:p>
          </table:table-cell>
          <table:table-cell table:style-name="ce5" office:value-type="string" calcext:value-type="string">
            <text:p>027.977.992-59</text:p>
          </table:table-cell>
          <table:table-cell table:style-name="ce30" office:value-type="string" calcext:value-type="string">
            <text:p>ANDERSON RIBEIRO VI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]);&quot;&quot;;30+[.E29])" office:value-type="float" office:value="30" calcext:value-type="float">
            <text:p>30</text:p>
          </table:table-cell>
          <table:table-cell table:style-name="ce62" table:formula="of:=ROUND(IF([.D29]&gt;0;IF([.E29]&gt;0;[.D29]/30*[.F29];[.D29]+[.D29]/30*[.E2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]);&quot;&quot;;22+[.I29])" office:value-type="float" office:value="22" calcext:value-type="float">
            <text:p>22 </text:p>
          </table:table-cell>
          <table:table-cell table:style-name="ce62" table:formula="of:=ROUND(IF([.D29]&gt;0;IF([.E29]&gt;0;[.H29]/22*[.J29];[.H29]+[.H29]/22*[.I29]);&quot;&quot;);2)" office:value-type="float" office:value="198" calcext:value-type="float">
            <text:p>198,00</text:p>
          </table:table-cell>
          <table:table-cell table:style-name="ce62" table:formula="of:=[.G29]+[.K2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3" calcext:value-type="float">
            <text:p>23</text:p>
          </table:table-cell>
          <table:table-cell table:style-name="ce18" office:value-type="string" calcext:value-type="string">
            <text:p>022.904.242-26</text:p>
          </table:table-cell>
          <table:table-cell table:style-name="ce32" office:value-type="string" calcext:value-type="string">
            <text:p>ANDRÉ MEIRELES ARAUJO MONTEIRO 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5" office:value-type="float" office:value="0" calcext:value-type="float">
            <text:p>0 </text:p>
          </table:table-cell>
          <table:table-cell table:style-name="ce52" table:formula="of:=IF(ISBLANK([.E30]);&quot;&quot;;30+[.E30])" office:value-type="float" office:value="30" calcext:value-type="float">
            <text:p>30</text:p>
          </table:table-cell>
          <table:table-cell table:style-name="ce64" table:formula="of:=ROUND(IF([.D30]&gt;0;IF([.E30]&gt;0;[.D30]/30*[.F30];[.D30]+[.D30]/30*[.E3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76" table:formula="of:=IF(ISBLANK([.I30]);&quot;&quot;;22+[.I30])" office:value-type="float" office:value="22" calcext:value-type="float">
            <text:p>22 </text:p>
          </table:table-cell>
          <table:table-cell table:style-name="ce64" table:formula="of:=ROUND(IF([.D30]&gt;0;IF([.E30]&gt;0;[.H30]/22*[.J30];[.H30]+[.H30]/22*[.I30]);&quot;&quot;);2)" office:value-type="float" office:value="198" calcext:value-type="float">
            <text:p>198,00</text:p>
          </table:table-cell>
          <table:table-cell table:style-name="ce64" table:formula="of:=[.G30]+[.K30]" office:value-type="float" office:value="1177" calcext:value-type="float">
            <text:p>1177,00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5"/>
          <table:table-cell table:style-name="ce36" table:number-columns-repeated="1010"/>
        </table:table-row>
        <table:table-row table:style-name="ro4" table:visibility="filter">
          <table:table-cell office:value-type="float" office:value="24" calcext:value-type="float">
            <text:p>24</text:p>
          </table:table-cell>
          <table:table-cell table:style-name="ce5" office:value-type="string" calcext:value-type="string">
            <text:p>030.396.122-80</text:p>
          </table:table-cell>
          <table:table-cell table:style-name="ce30" office:value-type="string" calcext:value-type="string">
            <text:p>ANDRÉ SALOMÃO VILA NOVA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]);&quot;&quot;;30+[.E31])" office:value-type="float" office:value="30" calcext:value-type="float">
            <text:p>30</text:p>
          </table:table-cell>
          <table:table-cell table:style-name="ce62" table:formula="of:=ROUND(IF([.D31]&gt;0;IF([.E31]&gt;0;[.D31]/30*[.F31];[.D31]+[.D31]/30*[.E3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]);&quot;&quot;;22+[.I31])" office:value-type="float" office:value="22" calcext:value-type="float">
            <text:p>22 </text:p>
          </table:table-cell>
          <table:table-cell table:style-name="ce62" table:formula="of:=ROUND(IF([.D31]&gt;0;IF([.E31]&gt;0;[.H31]/22*[.J31];[.H31]+[.H31]/22*[.I31]);&quot;&quot;);2)" office:value-type="float" office:value="198" calcext:value-type="float">
            <text:p>198,00</text:p>
          </table:table-cell>
          <table:table-cell table:style-name="ce62" table:formula="of:=[.G31]+[.K31]" office:value-type="float" office:value="1177" calcext:value-type="float">
            <text:p>1177,00</text:p>
          </table:table-cell>
          <table:table-cell table:style-name="ce92" office:value-type="float" office:value="22.46" calcext:value-type="float">
            <text:p>22,46</text:p>
          </table:table-cell>
          <table:table-cell table:style-name="ce100"/>
          <table:table-cell table:number-columns-repeated="1010"/>
        </table:table-row>
        <table:table-row table:style-name="ro4">
          <table:table-cell office:value-type="float" office:value="25" calcext:value-type="float">
            <text:p>25</text:p>
          </table:table-cell>
          <table:table-cell table:style-name="ce19" office:value-type="string" calcext:value-type="string">
            <text:p>014.941.732-20</text:p>
          </table:table-cell>
          <table:table-cell table:style-name="ce33" office:value-type="string" calcext:value-type="string">
            <text:p>ANDRESSA BIANCA SOUZA DA SILVA</text:p>
          </table:table-cell>
          <table:table-cell table:style-name="ce40" office:value-type="float" office:value="979" calcext:value-type="float">
            <text:p>979,00</text:p>
          </table:table-cell>
          <table:table-cell table:style-name="ce46" office:value-type="float" office:value="7" calcext:value-type="float">
            <text:p>7 </text:p>
          </table:table-cell>
          <table:table-cell table:style-name="ce53" table:formula="of:=IF(ISBLANK([.E32]);&quot;&quot;;30+[.E32])" office:value-type="float" office:value="37" calcext:value-type="float">
            <text:p>37</text:p>
          </table:table-cell>
          <table:table-cell table:style-name="ce65" table:formula="of:=ROUND(IF([.D32]&gt;0;IF([.E32]&gt;0;[.D32]/30*[.F32];[.D32]+[.D32]/30*[.E32]);&quot;&quot;);2)" office:value-type="float" office:value="1207.43" calcext:value-type="float">
            <text:p>1207,43</text:p>
          </table:table-cell>
          <table:table-cell table:style-name="ce65" office:value-type="float" office:value="198" calcext:value-type="float">
            <text:p>198,00</text:p>
          </table:table-cell>
          <table:table-cell table:style-name="ce46" office:value-type="float" office:value="5" calcext:value-type="float">
            <text:p>5 </text:p>
          </table:table-cell>
          <table:table-cell table:style-name="ce77" table:formula="of:=IF(ISBLANK([.I32]);&quot;&quot;;22+[.I32])" office:value-type="float" office:value="27" calcext:value-type="float">
            <text:p>27 </text:p>
          </table:table-cell>
          <table:table-cell table:style-name="ce65" table:formula="of:=ROUND(IF([.D32]&gt;0;IF([.E32]&gt;0;[.H32]/22*[.J32];[.H32]+[.H32]/22*[.I32]);&quot;&quot;);2)" office:value-type="float" office:value="243" calcext:value-type="float">
            <text:p>243,00</text:p>
          </table:table-cell>
          <table:table-cell table:style-name="ce65" table:formula="of:=[.G32]+[.K32]" office:value-type="float" office:value="1450.43" calcext:value-type="float">
            <text:p>1450,43</text:p>
          </table:table-cell>
          <table:table-cell table:style-name="ce93" office:value-type="float" office:value="22.46" calcext:value-type="float">
            <text:p>22,46</text:p>
          </table:table-cell>
          <table:table-cell table:style-name="ce101" office:value-type="string" calcext:value-type="string">
            <text:p>Início em 24/11/2023</text:p>
          </table:table-cell>
          <table:table-cell table:style-name="ce124" table:number-columns-repeated="1010"/>
        </table:table-row>
        <table:table-row table:style-name="ro7" table:visibility="filter">
          <table:table-cell office:value-type="float" office:value="26" calcext:value-type="float">
            <text:p>26</text:p>
          </table:table-cell>
          <table:table-cell table:style-name="ce20" office:value-type="string" calcext:value-type="string">
            <text:p>700.725.622-85</text:p>
          </table:table-cell>
          <table:table-cell table:style-name="ce34" office:value-type="string" calcext:value-type="string">
            <text:p>ANDREZA DE OLIVEIRA MOLETA</text:p>
          </table:table-cell>
          <table:table-cell table:style-name="ce41" office:value-type="float" office:value="979" calcext:value-type="float">
            <text:p>979,00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33]);&quot;&quot;;30+[.E33])" office:value-type="float" office:value="30" calcext:value-type="float">
            <text:p>30</text:p>
          </table:table-cell>
          <table:table-cell table:style-name="ce66" table:formula="of:=ROUND(IF([.D33]&gt;0;IF([.E33]&gt;0;[.D33]/30*[.F33];[.D33]+[.D33]/30*[.E33]);&quot;&quot;);2)" office:value-type="float" office:value="979" calcext:value-type="float">
            <text:p>979,00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78" table:formula="of:=IF(ISBLANK([.I33]);&quot;&quot;;22+[.I33])" office:value-type="float" office:value="22" calcext:value-type="float">
            <text:p>22 </text:p>
          </table:table-cell>
          <table:table-cell table:style-name="ce66" table:formula="of:=ROUND(IF([.D33]&gt;0;IF([.E33]&gt;0;[.H33]/22*[.J33];[.H33]+[.H33]/22*[.I33]);&quot;&quot;);2)" office:value-type="float" office:value="198" calcext:value-type="float">
            <text:p>198,00</text:p>
          </table:table-cell>
          <table:table-cell table:style-name="ce66" table:formula="of:=[.G33]+[.K33]" office:value-type="float" office:value="1177" calcext:value-type="float">
            <text:p>1177,00</text:p>
          </table:table-cell>
          <table:table-cell table:style-name="ce41" office:value-type="float" office:value="22.46" calcext:value-type="float">
            <text:p>22,46</text:p>
          </table:table-cell>
          <table:table-cell table:style-name="ce106"/>
          <table:table-cell table:number-columns-repeated="1010"/>
        </table:table-row>
        <table:table-row table:style-name="ro7" table:visibility="filter">
          <table:table-cell office:value-type="float" office:value="27" calcext:value-type="float">
            <text:p>27</text:p>
          </table:table-cell>
          <table:table-cell table:style-name="ce5" office:value-type="string" calcext:value-type="string">
            <text:p>000.900.972-89</text:p>
          </table:table-cell>
          <table:table-cell table:style-name="ce30" office:value-type="string" calcext:value-type="string">
            <text:p>ANNE KETLEN FROTA DE MORA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]);&quot;&quot;;30+[.E34])" office:value-type="float" office:value="30" calcext:value-type="float">
            <text:p>30</text:p>
          </table:table-cell>
          <table:table-cell table:style-name="ce62" table:formula="of:=ROUND(IF([.D34]&gt;0;IF([.E34]&gt;0;[.D34]/30*[.F34];[.D34]+[.D34]/30*[.E3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]);&quot;&quot;;22+[.I34])" office:value-type="float" office:value="22" calcext:value-type="float">
            <text:p>22 </text:p>
          </table:table-cell>
          <table:table-cell table:style-name="ce62" table:formula="of:=ROUND(IF([.D34]&gt;0;IF([.E34]&gt;0;[.H34]/22*[.J34];[.H34]+[.H34]/22*[.I34]);&quot;&quot;);2)" office:value-type="float" office:value="198" calcext:value-type="float">
            <text:p>198,00</text:p>
          </table:table-cell>
          <table:table-cell table:style-name="ce62" table:formula="of:=[.G34]+[.K3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28" calcext:value-type="float">
            <text:p>28</text:p>
          </table:table-cell>
          <table:table-cell table:style-name="ce5" office:value-type="string" calcext:value-type="string">
            <text:p>046.360.112-28</text:p>
          </table:table-cell>
          <table:table-cell table:style-name="ce30" office:value-type="string" calcext:value-type="string">
            <text:p>ANTONIO JOSIANO PEREIRA LIM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]);&quot;&quot;;30+[.E35])" office:value-type="float" office:value="30" calcext:value-type="float">
            <text:p>30</text:p>
          </table:table-cell>
          <table:table-cell table:style-name="ce62" table:formula="of:=ROUND(IF([.D35]&gt;0;IF([.E35]&gt;0;[.D35]/30*[.F35];[.D35]+[.D35]/30*[.E3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]);&quot;&quot;;22+[.I35])" office:value-type="float" office:value="22" calcext:value-type="float">
            <text:p>22 </text:p>
          </table:table-cell>
          <table:table-cell table:style-name="ce62" table:formula="of:=ROUND(IF([.D35]&gt;0;IF([.E35]&gt;0;[.H35]/22*[.J35];[.H35]+[.H35]/22*[.I35]);&quot;&quot;);2)" office:value-type="float" office:value="198" calcext:value-type="float">
            <text:p>198,00</text:p>
          </table:table-cell>
          <table:table-cell table:style-name="ce62" table:formula="of:=[.G35]+[.K3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29" calcext:value-type="float">
            <text:p>29</text:p>
          </table:table-cell>
          <table:table-cell table:style-name="ce5" office:value-type="string" calcext:value-type="string">
            <text:p>946.294.392-34</text:p>
          </table:table-cell>
          <table:table-cell table:style-name="ce30" office:value-type="string" calcext:value-type="string">
            <text:p>ANTONIO VEIGA DOS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]);&quot;&quot;;30+[.E36])" office:value-type="float" office:value="30" calcext:value-type="float">
            <text:p>30</text:p>
          </table:table-cell>
          <table:table-cell table:style-name="ce62" table:formula="of:=ROUND(IF([.D36]&gt;0;IF([.E36]&gt;0;[.D36]/30*[.F36];[.D36]+[.D36]/30*[.E3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]);&quot;&quot;;22+[.I36])" office:value-type="float" office:value="22" calcext:value-type="float">
            <text:p>22 </text:p>
          </table:table-cell>
          <table:table-cell table:style-name="ce62" table:formula="of:=ROUND(IF([.D36]&gt;0;IF([.E36]&gt;0;[.H36]/22*[.J36];[.H36]+[.H36]/22*[.I36]);&quot;&quot;);2)" office:value-type="float" office:value="198" calcext:value-type="float">
            <text:p>198,00</text:p>
          </table:table-cell>
          <table:table-cell table:style-name="ce62" table:formula="of:=[.G36]+[.K3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30" calcext:value-type="float">
            <text:p>30</text:p>
          </table:table-cell>
          <table:table-cell table:style-name="ce5" office:value-type="string" calcext:value-type="string">
            <text:p>007.411.442-55</text:p>
          </table:table-cell>
          <table:table-cell table:style-name="ce30" office:value-type="string" calcext:value-type="string">
            <text:p>ARTHUR BRITO LACERDA FER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]);&quot;&quot;;30+[.E37])" office:value-type="float" office:value="30" calcext:value-type="float">
            <text:p>30</text:p>
          </table:table-cell>
          <table:table-cell table:style-name="ce62" table:formula="of:=ROUND(IF([.D37]&gt;0;IF([.E37]&gt;0;[.D37]/30*[.F37];[.D37]+[.D37]/30*[.E3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]);&quot;&quot;;22+[.I37])" office:value-type="float" office:value="22" calcext:value-type="float">
            <text:p>22 </text:p>
          </table:table-cell>
          <table:table-cell table:style-name="ce62" table:formula="of:=ROUND(IF([.D37]&gt;0;IF([.E37]&gt;0;[.H37]/22*[.J37];[.H37]+[.H37]/22*[.I37]);&quot;&quot;);2)" office:value-type="float" office:value="198" calcext:value-type="float">
            <text:p>198,00</text:p>
          </table:table-cell>
          <table:table-cell table:style-name="ce62" table:formula="of:=[.G37]+[.K3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31" calcext:value-type="float">
            <text:p>31</text:p>
          </table:table-cell>
          <table:table-cell table:style-name="ce5" office:value-type="string" calcext:value-type="string">
            <text:p>765.951.532-20</text:p>
          </table:table-cell>
          <table:table-cell table:style-name="ce30" office:value-type="string" calcext:value-type="string">
            <text:p>AUREA GRANA SARAI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]);&quot;&quot;;30+[.E38])" office:value-type="float" office:value="30" calcext:value-type="float">
            <text:p>30</text:p>
          </table:table-cell>
          <table:table-cell table:style-name="ce62" table:formula="of:=ROUND(IF([.D38]&gt;0;IF([.E38]&gt;0;[.D38]/30*[.F38];[.D38]+[.D38]/30*[.E3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]);&quot;&quot;;22+[.I38])" office:value-type="float" office:value="22" calcext:value-type="float">
            <text:p>22 </text:p>
          </table:table-cell>
          <table:table-cell table:style-name="ce62" table:formula="of:=ROUND(IF([.D38]&gt;0;IF([.E38]&gt;0;[.H38]/22*[.J38];[.H38]+[.H38]/22*[.I38]);&quot;&quot;);2)" office:value-type="float" office:value="198" calcext:value-type="float">
            <text:p>198,00</text:p>
          </table:table-cell>
          <table:table-cell table:style-name="ce62" table:formula="of:=[.G38]+[.K3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32" calcext:value-type="float">
            <text:p>32</text:p>
          </table:table-cell>
          <table:table-cell table:style-name="ce5" office:value-type="string" calcext:value-type="string">
            <text:p>043.226.622-42</text:p>
          </table:table-cell>
          <table:table-cell table:style-name="ce30" office:value-type="string" calcext:value-type="string">
            <text:p>AUREA STHEFANE NOGUEIRA DOS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]);&quot;&quot;;30+[.E39])" office:value-type="float" office:value="30" calcext:value-type="float">
            <text:p>30</text:p>
          </table:table-cell>
          <table:table-cell table:style-name="ce62" table:formula="of:=ROUND(IF([.D39]&gt;0;IF([.E39]&gt;0;[.D39]/30*[.F39];[.D39]+[.D39]/30*[.E3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]);&quot;&quot;;22+[.I39])" office:value-type="float" office:value="22" calcext:value-type="float">
            <text:p>22 </text:p>
          </table:table-cell>
          <table:table-cell table:style-name="ce62" table:formula="of:=ROUND(IF([.D39]&gt;0;IF([.E39]&gt;0;[.H39]/22*[.J39];[.H39]+[.H39]/22*[.I39]);&quot;&quot;);2)" office:value-type="float" office:value="198" calcext:value-type="float">
            <text:p>198,00</text:p>
          </table:table-cell>
          <table:table-cell table:style-name="ce62" table:formula="of:=[.G39]+[.K3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33" calcext:value-type="float">
            <text:p>33</text:p>
          </table:table-cell>
          <table:table-cell table:style-name="ce5" office:value-type="string" calcext:value-type="string">
            <text:p>021.939.162-92</text:p>
          </table:table-cell>
          <table:table-cell table:style-name="ce30" office:value-type="string" calcext:value-type="string">
            <text:p>BARBARA DE SOUZA MEDEIR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]);&quot;&quot;;30+[.E40])" office:value-type="float" office:value="30" calcext:value-type="float">
            <text:p>30</text:p>
          </table:table-cell>
          <table:table-cell table:style-name="ce62" table:formula="of:=ROUND(IF([.D40]&gt;0;IF([.E40]&gt;0;[.D40]/30*[.F40];[.D40]+[.D40]/30*[.E4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]);&quot;&quot;;22+[.I40])" office:value-type="float" office:value="22" calcext:value-type="float">
            <text:p>22 </text:p>
          </table:table-cell>
          <table:table-cell table:style-name="ce62" table:formula="of:=ROUND(IF([.D40]&gt;0;IF([.E40]&gt;0;[.H40]/22*[.J40];[.H40]+[.H40]/22*[.I40]);&quot;&quot;);2)" office:value-type="float" office:value="198" calcext:value-type="float">
            <text:p>198,00</text:p>
          </table:table-cell>
          <table:table-cell table:style-name="ce62" table:formula="of:=[.G40]+[.K4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34" calcext:value-type="float">
            <text:p>34</text:p>
          </table:table-cell>
          <table:table-cell table:style-name="ce5" office:value-type="string" calcext:value-type="string">
            <text:p>010.912.832-06</text:p>
          </table:table-cell>
          <table:table-cell table:style-name="ce30" office:value-type="string" calcext:value-type="string">
            <text:p>BARBARA EDUARDA SILVA DE ANDRADE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]);&quot;&quot;;30+[.E41])" office:value-type="float" office:value="30" calcext:value-type="float">
            <text:p>30</text:p>
          </table:table-cell>
          <table:table-cell table:style-name="ce62" table:formula="of:=ROUND(IF([.D41]&gt;0;IF([.E41]&gt;0;[.D41]/30*[.F41];[.D41]+[.D41]/30*[.E4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]);&quot;&quot;;22+[.I41])" office:value-type="float" office:value="22" calcext:value-type="float">
            <text:p>22 </text:p>
          </table:table-cell>
          <table:table-cell table:style-name="ce62" table:formula="of:=ROUND(IF([.D41]&gt;0;IF([.E41]&gt;0;[.H41]/22*[.J41];[.H41]+[.H41]/22*[.I41]);&quot;&quot;);2)" office:value-type="float" office:value="198" calcext:value-type="float">
            <text:p>198,00</text:p>
          </table:table-cell>
          <table:table-cell table:style-name="ce62" table:formula="of:=[.G41]+[.K4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35" calcext:value-type="float">
            <text:p>35</text:p>
          </table:table-cell>
          <table:table-cell table:style-name="ce5" office:value-type="string" calcext:value-type="string">
            <text:p>038.973.952-90</text:p>
          </table:table-cell>
          <table:table-cell table:style-name="ce30" office:value-type="string" calcext:value-type="string">
            <text:p>BARBARA KAMILLY DA SILVA ALMEID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]);&quot;&quot;;30+[.E42])" office:value-type="float" office:value="30" calcext:value-type="float">
            <text:p>30</text:p>
          </table:table-cell>
          <table:table-cell table:style-name="ce62" table:formula="of:=ROUND(IF([.D42]&gt;0;IF([.E42]&gt;0;[.D42]/30*[.F42];[.D42]+[.D42]/30*[.E4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]);&quot;&quot;;22+[.I42])" office:value-type="float" office:value="22" calcext:value-type="float">
            <text:p>22 </text:p>
          </table:table-cell>
          <table:table-cell table:style-name="ce62" table:formula="of:=ROUND(IF([.D42]&gt;0;IF([.E42]&gt;0;[.H42]/22*[.J42];[.H42]+[.H42]/22*[.I42]);&quot;&quot;);2)" office:value-type="float" office:value="198" calcext:value-type="float">
            <text:p>198,00</text:p>
          </table:table-cell>
          <table:table-cell table:style-name="ce62" table:formula="of:=[.G42]+[.K4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36" table:number-columns-repeated="1010"/>
        </table:table-row>
        <table:table-row table:style-name="ro7" table:visibility="filter">
          <table:table-cell office:value-type="float" office:value="36" calcext:value-type="float">
            <text:p>36</text:p>
          </table:table-cell>
          <table:table-cell table:style-name="ce2" office:value-type="string" calcext:value-type="string">
            <text:p>703.103.932-05</text:p>
          </table:table-cell>
          <table:table-cell table:style-name="ce30" office:value-type="string" calcext:value-type="string">
            <text:p>BÁRBARA NEVES QUEIROZ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]);&quot;&quot;;30+[.E43])" office:value-type="float" office:value="30" calcext:value-type="float">
            <text:p>30</text:p>
          </table:table-cell>
          <table:table-cell table:style-name="ce62" table:formula="of:=ROUND(IF([.D43]&gt;0;IF([.E43]&gt;0;[.D43]/30*[.F43];[.D43]+[.D43]/30*[.E4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]);&quot;&quot;;22+[.I43])" office:value-type="float" office:value="22" calcext:value-type="float">
            <text:p>22 </text:p>
          </table:table-cell>
          <table:table-cell table:style-name="ce62" table:formula="of:=ROUND(IF([.D43]&gt;0;IF([.E43]&gt;0;[.H43]/22*[.J43];[.H43]+[.H43]/22*[.I43]);&quot;&quot;);2)" office:value-type="float" office:value="198" calcext:value-type="float">
            <text:p>198,00</text:p>
          </table:table-cell>
          <table:table-cell table:style-name="ce62" table:formula="of:=[.G43]+[.K4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4" table:number-columns-repeated="1010"/>
        </table:table-row>
        <table:table-row table:style-name="ro7" table:visibility="filter">
          <table:table-cell office:value-type="float" office:value="37" calcext:value-type="float">
            <text:p>37</text:p>
          </table:table-cell>
          <table:table-cell table:style-name="ce5" office:value-type="string" calcext:value-type="string">
            <text:p>897.822.322-20</text:p>
          </table:table-cell>
          <table:table-cell table:style-name="ce30" office:value-type="string" calcext:value-type="string">
            <text:p>BELMIRO JOSE DOS SANTOS PE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4]);&quot;&quot;;30+[.E44])" office:value-type="float" office:value="30" calcext:value-type="float">
            <text:p>30</text:p>
          </table:table-cell>
          <table:table-cell table:style-name="ce62" table:formula="of:=ROUND(IF([.D44]&gt;0;IF([.E44]&gt;0;[.D44]/30*[.F44];[.D44]+[.D44]/30*[.E4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4]);&quot;&quot;;22+[.I44])" office:value-type="float" office:value="22" calcext:value-type="float">
            <text:p>22 </text:p>
          </table:table-cell>
          <table:table-cell table:style-name="ce62" table:formula="of:=ROUND(IF([.D44]&gt;0;IF([.E44]&gt;0;[.H44]/22*[.J44];[.H44]+[.H44]/22*[.I44]);&quot;&quot;);2)" office:value-type="float" office:value="198" calcext:value-type="float">
            <text:p>198,00</text:p>
          </table:table-cell>
          <table:table-cell table:style-name="ce62" table:formula="of:=[.G44]+[.K4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7"/>
          <table:table-cell table:style-name="ce124" table:number-columns-repeated="1010"/>
        </table:table-row>
        <table:table-row table:style-name="ro7">
          <table:table-cell office:value-type="float" office:value="38" calcext:value-type="float">
            <text:p>38</text:p>
          </table:table-cell>
          <table:table-cell table:style-name="ce19" office:value-type="string" calcext:value-type="string">
            <text:p>011.110.022-40</text:p>
          </table:table-cell>
          <table:table-cell table:style-name="ce33" office:value-type="string" calcext:value-type="string">
            <text:p>BLANDA DE PAULA SALGUEIRO COELHO</text:p>
          </table:table-cell>
          <table:table-cell table:style-name="ce40" office:value-type="float" office:value="979" calcext:value-type="float">
            <text:p>979,00</text:p>
          </table:table-cell>
          <table:table-cell table:style-name="ce46" office:value-type="float" office:value="8" calcext:value-type="float">
            <text:p>8 </text:p>
          </table:table-cell>
          <table:table-cell table:style-name="ce53" table:formula="of:=IF(ISBLANK([.E45]);&quot;&quot;;30+[.E45])" office:value-type="float" office:value="38" calcext:value-type="float">
            <text:p>38</text:p>
          </table:table-cell>
          <table:table-cell table:style-name="ce65" table:formula="of:=ROUND(IF([.D45]&gt;0;IF([.E45]&gt;0;[.D45]/30*[.F45];[.D45]+[.D45]/30*[.E45]);&quot;&quot;);2)" office:value-type="float" office:value="1240.07" calcext:value-type="float">
            <text:p>1240,07</text:p>
          </table:table-cell>
          <table:table-cell table:style-name="ce65" office:value-type="float" office:value="198" calcext:value-type="float">
            <text:p>198,00</text:p>
          </table:table-cell>
          <table:table-cell table:style-name="ce46" office:value-type="float" office:value="6" calcext:value-type="float">
            <text:p>6 </text:p>
          </table:table-cell>
          <table:table-cell table:style-name="ce77" table:formula="of:=IF(ISBLANK([.I45]);&quot;&quot;;22+[.I45])" office:value-type="float" office:value="28" calcext:value-type="float">
            <text:p>28 </text:p>
          </table:table-cell>
          <table:table-cell table:style-name="ce65" table:formula="of:=ROUND(IF([.D45]&gt;0;IF([.E45]&gt;0;[.H45]/22*[.J45];[.H45]+[.H45]/22*[.I45]);&quot;&quot;);2)" office:value-type="float" office:value="252" calcext:value-type="float">
            <text:p>252,00</text:p>
          </table:table-cell>
          <table:table-cell table:style-name="ce65" table:formula="of:=[.G45]+[.K45]" office:value-type="float" office:value="1492.07" calcext:value-type="float">
            <text:p>1492,07</text:p>
          </table:table-cell>
          <table:table-cell table:style-name="ce40" office:value-type="float" office:value="22.46" calcext:value-type="float">
            <text:p>22,46</text:p>
          </table:table-cell>
          <table:table-cell table:style-name="ce104" office:value-type="string" calcext:value-type="string">
            <text:p>Início em 23/11/2023</text:p>
          </table:table-cell>
          <table:table-cell table:style-name="ce124" table:number-columns-repeated="1010"/>
        </table:table-row>
        <table:table-row table:style-name="ro7" table:visibility="filter">
          <table:table-cell office:value-type="float" office:value="39" calcext:value-type="float">
            <text:p>39</text:p>
          </table:table-cell>
          <table:table-cell table:style-name="ce5" office:value-type="string" calcext:value-type="string">
            <text:p>036.986.192-29</text:p>
          </table:table-cell>
          <table:table-cell table:style-name="ce30" office:value-type="string" calcext:value-type="string">
            <text:p>BRENDA ALBERTI RAMOS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6]);&quot;&quot;;30+[.E46])" office:value-type="float" office:value="30" calcext:value-type="float">
            <text:p>30</text:p>
          </table:table-cell>
          <table:table-cell table:style-name="ce62" table:formula="of:=ROUND(IF([.D46]&gt;0;IF([.E46]&gt;0;[.D46]/30*[.F46];[.D46]+[.D46]/30*[.E4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6]);&quot;&quot;;22+[.I46])" office:value-type="float" office:value="22" calcext:value-type="float">
            <text:p>22 </text:p>
          </table:table-cell>
          <table:table-cell table:style-name="ce62" table:formula="of:=ROUND(IF([.D46]&gt;0;IF([.E46]&gt;0;[.H46]/22*[.J46];[.H46]+[.H46]/22*[.I46]);&quot;&quot;);2)" office:value-type="float" office:value="198" calcext:value-type="float">
            <text:p>198,00</text:p>
          </table:table-cell>
          <table:table-cell table:style-name="ce62" table:formula="of:=[.G46]+[.K4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5" table:number-columns-repeated="1010"/>
        </table:table-row>
        <table:table-row table:style-name="ro7" table:visibility="filter">
          <table:table-cell office:value-type="float" office:value="40" calcext:value-type="float">
            <text:p>40</text:p>
          </table:table-cell>
          <table:table-cell table:style-name="ce5" office:value-type="string" calcext:value-type="string">
            <text:p>703.464.662-70</text:p>
          </table:table-cell>
          <table:table-cell table:style-name="ce30" office:value-type="string" calcext:value-type="string">
            <text:p>BRENO ARAÚJO DE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7]);&quot;&quot;;30+[.E47])" office:value-type="float" office:value="30" calcext:value-type="float">
            <text:p>30</text:p>
          </table:table-cell>
          <table:table-cell table:style-name="ce62" table:formula="of:=ROUND(IF([.D47]&gt;0;IF([.E47]&gt;0;[.D47]/30*[.F47];[.D47]+[.D47]/30*[.E4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7]);&quot;&quot;;22+[.I47])" office:value-type="float" office:value="22" calcext:value-type="float">
            <text:p>22 </text:p>
          </table:table-cell>
          <table:table-cell table:style-name="ce62" table:formula="of:=ROUND(IF([.D47]&gt;0;IF([.E47]&gt;0;[.H47]/22*[.J47];[.H47]+[.H47]/22*[.I47]);&quot;&quot;);2)" office:value-type="float" office:value="198" calcext:value-type="float">
            <text:p>198,00</text:p>
          </table:table-cell>
          <table:table-cell table:style-name="ce62" table:formula="of:=[.G47]+[.K4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table:style-name="ce6" office:value-type="float" office:value="41" calcext:value-type="float">
            <text:p>41</text:p>
          </table:table-cell>
          <table:table-cell table:style-name="ce6" office:value-type="string" calcext:value-type="string">
            <text:p>032.916.782-06</text:p>
          </table:table-cell>
          <table:table-cell table:style-name="ce35" office:value-type="string" calcext:value-type="string">
            <text:p>BRUNA MARIA COSTA RODRIGUES</text:p>
          </table:table-cell>
          <table:table-cell table:style-name="ce42" office:value-type="float" office:value="979" calcext:value-type="float">
            <text:p>979,00</text:p>
          </table:table-cell>
          <table:table-cell table:style-name="ce48" office:value-type="float" office:value="-17" calcext:value-type="float">
            <text:p>(17)</text:p>
          </table:table-cell>
          <table:table-cell table:style-name="ce55" table:formula="of:=IF(ISBLANK([.E48]);&quot;&quot;;30+[.E48])" office:value-type="float" office:value="13" calcext:value-type="float">
            <text:p>13</text:p>
          </table:table-cell>
          <table:table-cell table:style-name="ce67" table:formula="of:=ROUND(IF([.D48]&gt;0;IF([.E48]&gt;0;[.D48]/30*[.F48];[.D48]+[.D48]/30*[.E48]);&quot;&quot;);2)" office:value-type="float" office:value="424.23" calcext:value-type="float">
            <text:p>424,23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8" office:value-type="float" office:value="-22" calcext:value-type="float">
            <text:p>(22)</text:p>
          </table:table-cell>
          <table:table-cell table:style-name="ce79" table:formula="of:=IF(ISBLANK([.I48]);&quot;&quot;;22+[.I48])" office:value-type="float" office:value="0" calcext:value-type="float">
            <text:p>0 </text:p>
          </table:table-cell>
          <table:table-cell table:style-name="ce67" table:formula="of:=ROUND(IF([.D48]&gt;0;IF([.E48]&gt;0;[.H48]/22*[.J48];[.H48]+[.H48]/22*[.I48]);&quot;&quot;);2)" office:value-type="float" office:value="0" calcext:value-type="float">
            <text:p>0,00</text:p>
          </table:table-cell>
          <table:table-cell table:style-name="ce67" table:formula="of:=[.G48]+[.K48]" office:value-type="float" office:value="424.23" calcext:value-type="float">
            <text:p>424,23</text:p>
          </table:table-cell>
          <table:table-cell table:style-name="ce42" office:value-type="float" office:value="22.46" calcext:value-type="float">
            <text:p>22,46</text:p>
          </table:table-cell>
          <table:table-cell table:style-name="ce108" office:value-type="string" calcext:value-type="string">
            <text:p>Desligada em 30/11/2023 - Férias: 13 de férias</text:p>
          </table:table-cell>
          <table:table-cell table:style-name="ce125" table:number-columns-repeated="1010"/>
        </table:table-row>
        <table:table-row table:style-name="ro7" table:visibility="filter">
          <table:table-cell office:value-type="float" office:value="42" calcext:value-type="float">
            <text:p>42</text:p>
          </table:table-cell>
          <table:table-cell table:style-name="ce5" office:value-type="string" calcext:value-type="string">
            <text:p>029.117.702-69</text:p>
          </table:table-cell>
          <table:table-cell table:style-name="ce30" office:value-type="string" calcext:value-type="string">
            <text:p>BRUNO COSTA CARNEI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9]);&quot;&quot;;30+[.E49])" office:value-type="float" office:value="30" calcext:value-type="float">
            <text:p>30</text:p>
          </table:table-cell>
          <table:table-cell table:style-name="ce62" table:formula="of:=ROUND(IF([.D49]&gt;0;IF([.E49]&gt;0;[.D49]/30*[.F49];[.D49]+[.D49]/30*[.E4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9]);&quot;&quot;;22+[.I49])" office:value-type="float" office:value="22" calcext:value-type="float">
            <text:p>22 </text:p>
          </table:table-cell>
          <table:table-cell table:style-name="ce62" table:formula="of:=ROUND(IF([.D49]&gt;0;IF([.E49]&gt;0;[.H49]/22*[.J49];[.H49]+[.H49]/22*[.I49]);&quot;&quot;);2)" office:value-type="float" office:value="198" calcext:value-type="float">
            <text:p>198,00</text:p>
          </table:table-cell>
          <table:table-cell table:style-name="ce62" table:formula="of:=[.G49]+[.K4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43" calcext:value-type="float">
            <text:p>43</text:p>
          </table:table-cell>
          <table:table-cell table:style-name="ce5" office:value-type="string" calcext:value-type="string">
            <text:p>039.558.842-10</text:p>
          </table:table-cell>
          <table:table-cell table:style-name="ce30" office:value-type="string" calcext:value-type="string">
            <text:p>CAINÃ DA SILVA MONTEIRO BRAG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0]);&quot;&quot;;30+[.E50])" office:value-type="float" office:value="30" calcext:value-type="float">
            <text:p>30</text:p>
          </table:table-cell>
          <table:table-cell table:style-name="ce62" table:formula="of:=ROUND(IF([.D50]&gt;0;IF([.E50]&gt;0;[.D50]/30*[.F50];[.D50]+[.D50]/30*[.E5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0]);&quot;&quot;;22+[.I50])" office:value-type="float" office:value="22" calcext:value-type="float">
            <text:p>22 </text:p>
          </table:table-cell>
          <table:table-cell table:style-name="ce62" table:formula="of:=ROUND(IF([.D50]&gt;0;IF([.E50]&gt;0;[.H50]/22*[.J50];[.H50]+[.H50]/22*[.I50]);&quot;&quot;);2)" office:value-type="float" office:value="198" calcext:value-type="float">
            <text:p>198,00</text:p>
          </table:table-cell>
          <table:table-cell table:style-name="ce62" table:formula="of:=[.G50]+[.K5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44" calcext:value-type="float">
            <text:p>44</text:p>
          </table:table-cell>
          <table:table-cell table:style-name="ce5" office:value-type="string" calcext:value-type="string">
            <text:p>701.039.952-26</text:p>
          </table:table-cell>
          <table:table-cell table:style-name="ce30" office:value-type="string" calcext:value-type="string">
            <text:p>CAIO ARTIAGAS PIN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1]);&quot;&quot;;30+[.E51])" office:value-type="float" office:value="30" calcext:value-type="float">
            <text:p>30</text:p>
          </table:table-cell>
          <table:table-cell table:style-name="ce62" table:formula="of:=ROUND(IF([.D51]&gt;0;IF([.E51]&gt;0;[.D51]/30*[.F51];[.D51]+[.D51]/30*[.E5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1]);&quot;&quot;;22+[.I51])" office:value-type="float" office:value="22" calcext:value-type="float">
            <text:p>22 </text:p>
          </table:table-cell>
          <table:table-cell table:style-name="ce62" table:formula="of:=ROUND(IF([.D51]&gt;0;IF([.E51]&gt;0;[.H51]/22*[.J51];[.H51]+[.H51]/22*[.I51]);&quot;&quot;);2)" office:value-type="float" office:value="198" calcext:value-type="float">
            <text:p>198,00</text:p>
          </table:table-cell>
          <table:table-cell table:style-name="ce62" table:formula="of:=[.G51]+[.K5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45" calcext:value-type="float">
            <text:p>45</text:p>
          </table:table-cell>
          <table:table-cell table:style-name="ce2" office:value-type="string" calcext:value-type="string">
            <text:p>704.165.112-60</text:p>
          </table:table-cell>
          <table:table-cell table:style-name="ce30" office:value-type="string" calcext:value-type="string">
            <text:p>CAMILLY SANTOS DO NASCIMENTO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2]);&quot;&quot;;30+[.E52])" office:value-type="float" office:value="30" calcext:value-type="float">
            <text:p>30</text:p>
          </table:table-cell>
          <table:table-cell table:style-name="ce62" table:formula="of:=ROUND(IF([.D52]&gt;0;IF([.E52]&gt;0;[.D52]/30*[.F52];[.D52]+[.D52]/30*[.E5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2]);&quot;&quot;;22+[.I52])" office:value-type="float" office:value="22" calcext:value-type="float">
            <text:p>22 </text:p>
          </table:table-cell>
          <table:table-cell table:style-name="ce62" table:formula="of:=ROUND(IF([.D52]&gt;0;IF([.E52]&gt;0;[.H52]/22*[.J52];[.H52]+[.H52]/22*[.I52]);&quot;&quot;);2)" office:value-type="float" office:value="198" calcext:value-type="float">
            <text:p>198,00</text:p>
          </table:table-cell>
          <table:table-cell table:style-name="ce62" table:formula="of:=[.G52]+[.K5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4" table:number-columns-repeated="1010"/>
        </table:table-row>
        <table:table-row table:style-name="ro7" table:visibility="filter">
          <table:table-cell office:value-type="float" office:value="46" calcext:value-type="float">
            <text:p>46</text:p>
          </table:table-cell>
          <table:table-cell table:style-name="ce5" office:value-type="string" calcext:value-type="string">
            <text:p>404.342.572-49</text:p>
          </table:table-cell>
          <table:table-cell table:style-name="ce30" office:value-type="string" calcext:value-type="string">
            <text:p>CARLOS ALBERTO FERREIRA CRUZ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3]);&quot;&quot;;30+[.E53])" office:value-type="float" office:value="30" calcext:value-type="float">
            <text:p>30</text:p>
          </table:table-cell>
          <table:table-cell table:style-name="ce62" table:formula="of:=ROUND(IF([.D53]&gt;0;IF([.E53]&gt;0;[.D53]/30*[.F53];[.D53]+[.D53]/30*[.E5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3]);&quot;&quot;;22+[.I53])" office:value-type="float" office:value="22" calcext:value-type="float">
            <text:p>22 </text:p>
          </table:table-cell>
          <table:table-cell table:style-name="ce62" table:formula="of:=ROUND(IF([.D53]&gt;0;IF([.E53]&gt;0;[.H53]/22*[.J53];[.H53]+[.H53]/22*[.I53]);&quot;&quot;);2)" office:value-type="float" office:value="198" calcext:value-type="float">
            <text:p>198,00</text:p>
          </table:table-cell>
          <table:table-cell table:style-name="ce62" table:formula="of:=[.G53]+[.K5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47" calcext:value-type="float">
            <text:p>47</text:p>
          </table:table-cell>
          <table:table-cell table:style-name="ce5" office:value-type="string" calcext:value-type="string">
            <text:p>701.321.292-05</text:p>
          </table:table-cell>
          <table:table-cell table:style-name="ce30" office:value-type="string" calcext:value-type="string">
            <text:p>CARLOS EDUARDO ALVES GOM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4]);&quot;&quot;;30+[.E54])" office:value-type="float" office:value="30" calcext:value-type="float">
            <text:p>30</text:p>
          </table:table-cell>
          <table:table-cell table:style-name="ce62" table:formula="of:=ROUND(IF([.D54]&gt;0;IF([.E54]&gt;0;[.D54]/30*[.F54];[.D54]+[.D54]/30*[.E5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4]);&quot;&quot;;22+[.I54])" office:value-type="float" office:value="22" calcext:value-type="float">
            <text:p>22 </text:p>
          </table:table-cell>
          <table:table-cell table:style-name="ce62" table:formula="of:=ROUND(IF([.D54]&gt;0;IF([.E54]&gt;0;[.H54]/22*[.J54];[.H54]+[.H54]/22*[.I54]);&quot;&quot;);2)" office:value-type="float" office:value="198" calcext:value-type="float">
            <text:p>198,00</text:p>
          </table:table-cell>
          <table:table-cell table:style-name="ce62" table:formula="of:=[.G54]+[.K5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48" calcext:value-type="float">
            <text:p>48</text:p>
          </table:table-cell>
          <table:table-cell table:style-name="ce2" office:value-type="string" calcext:value-type="string">
            <text:p>036.215.942-48</text:p>
          </table:table-cell>
          <table:table-cell table:style-name="ce30" office:value-type="string" calcext:value-type="string">
            <text:p>CAROLINE DE SOUZA FERNAND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5]);&quot;&quot;;30+[.E55])" office:value-type="float" office:value="30" calcext:value-type="float">
            <text:p>30</text:p>
          </table:table-cell>
          <table:table-cell table:style-name="ce62" table:formula="of:=ROUND(IF([.D55]&gt;0;IF([.E55]&gt;0;[.D55]/30*[.F55];[.D55]+[.D55]/30*[.E5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5]);&quot;&quot;;22+[.I55])" office:value-type="float" office:value="22" calcext:value-type="float">
            <text:p>22 </text:p>
          </table:table-cell>
          <table:table-cell table:style-name="ce62" table:formula="of:=ROUND(IF([.D55]&gt;0;IF([.E55]&gt;0;[.H55]/22*[.J55];[.H55]+[.H55]/22*[.I55]);&quot;&quot;);2)" office:value-type="float" office:value="198" calcext:value-type="float">
            <text:p>198,00</text:p>
          </table:table-cell>
          <table:table-cell table:style-name="ce62" table:formula="of:=[.G55]+[.K5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4" table:number-columns-repeated="1010"/>
        </table:table-row>
        <table:table-row table:style-name="ro7" table:visibility="filter">
          <table:table-cell office:value-type="float" office:value="49" calcext:value-type="float">
            <text:p>49</text:p>
          </table:table-cell>
          <table:table-cell table:style-name="ce5" office:value-type="string" calcext:value-type="string">
            <text:p>001.765.432-79</text:p>
          </table:table-cell>
          <table:table-cell table:style-name="ce30" office:value-type="string" calcext:value-type="string">
            <text:p>CAROLINE DOS SANTOS FEITOZA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6]);&quot;&quot;;30+[.E56])" office:value-type="float" office:value="30" calcext:value-type="float">
            <text:p>30</text:p>
          </table:table-cell>
          <table:table-cell table:style-name="ce62" table:formula="of:=ROUND(IF([.D56]&gt;0;IF([.E56]&gt;0;[.D56]/30*[.F56];[.D56]+[.D56]/30*[.E5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6]);&quot;&quot;;22+[.I56])" office:value-type="float" office:value="22" calcext:value-type="float">
            <text:p>22 </text:p>
          </table:table-cell>
          <table:table-cell table:style-name="ce62" table:formula="of:=ROUND(IF([.D56]&gt;0;IF([.E56]&gt;0;[.H56]/22*[.J56];[.H56]+[.H56]/22*[.I56]);&quot;&quot;);2)" office:value-type="float" office:value="198" calcext:value-type="float">
            <text:p>198,00</text:p>
          </table:table-cell>
          <table:table-cell table:style-name="ce62" table:formula="of:=[.G56]+[.K5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50" calcext:value-type="float">
            <text:p>50</text:p>
          </table:table-cell>
          <table:table-cell table:style-name="ce5" office:value-type="string" calcext:value-type="string">
            <text:p>061.740.422-43</text:p>
          </table:table-cell>
          <table:table-cell table:style-name="ce30" office:value-type="string" calcext:value-type="string">
            <text:p>CAROLINE VITÓRIA SEIXAS DE ALMEIDA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7]);&quot;&quot;;30+[.E57])" office:value-type="float" office:value="30" calcext:value-type="float">
            <text:p>30</text:p>
          </table:table-cell>
          <table:table-cell table:style-name="ce62" table:formula="of:=ROUND(IF([.D57]&gt;0;IF([.E57]&gt;0;[.D57]/30*[.F57];[.D57]+[.D57]/30*[.E5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7]);&quot;&quot;;22+[.I57])" office:value-type="float" office:value="22" calcext:value-type="float">
            <text:p>22 </text:p>
          </table:table-cell>
          <table:table-cell table:style-name="ce62" table:formula="of:=ROUND(IF([.D57]&gt;0;IF([.E57]&gt;0;[.H57]/22*[.J57];[.H57]+[.H57]/22*[.I57]);&quot;&quot;);2)" office:value-type="float" office:value="198" calcext:value-type="float">
            <text:p>198,00</text:p>
          </table:table-cell>
          <table:table-cell table:style-name="ce62" table:formula="of:=[.G57]+[.K5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4" table:number-columns-repeated="1010"/>
        </table:table-row>
        <table:table-row table:style-name="ro7" table:visibility="filter">
          <table:table-cell office:value-type="float" office:value="51" calcext:value-type="float">
            <text:p>51</text:p>
          </table:table-cell>
          <table:table-cell table:style-name="ce5" office:value-type="string" calcext:value-type="string">
            <text:p>914.870.482-20</text:p>
          </table:table-cell>
          <table:table-cell table:style-name="ce30" office:value-type="string" calcext:value-type="string">
            <text:p>CASSIEL DE ARAÚJO FERNAND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8]);&quot;&quot;;30+[.E58])" office:value-type="float" office:value="30" calcext:value-type="float">
            <text:p>30</text:p>
          </table:table-cell>
          <table:table-cell table:style-name="ce62" table:formula="of:=ROUND(IF([.D58]&gt;0;IF([.E58]&gt;0;[.D58]/30*[.F58];[.D58]+[.D58]/30*[.E5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8]);&quot;&quot;;22+[.I58])" office:value-type="float" office:value="22" calcext:value-type="float">
            <text:p>22 </text:p>
          </table:table-cell>
          <table:table-cell table:style-name="ce62" table:formula="of:=ROUND(IF([.D58]&gt;0;IF([.E58]&gt;0;[.H58]/22*[.J58];[.H58]+[.H58]/22*[.I58]);&quot;&quot;);2)" office:value-type="float" office:value="198" calcext:value-type="float">
            <text:p>198,00</text:p>
          </table:table-cell>
          <table:table-cell table:style-name="ce62" table:formula="of:=[.G58]+[.K5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4" table:number-columns-repeated="1010"/>
        </table:table-row>
        <table:table-row table:style-name="ro7" table:visibility="filter">
          <table:table-cell office:value-type="float" office:value="52" calcext:value-type="float">
            <text:p>52</text:p>
          </table:table-cell>
          <table:table-cell table:style-name="ce5" office:value-type="string" calcext:value-type="string">
            <text:p>711.000.162-87</text:p>
          </table:table-cell>
          <table:table-cell table:style-name="ce30" office:value-type="string" calcext:value-type="string">
            <text:p>CELSO ALFAIA BARBOS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59]);&quot;&quot;;30+[.E59])" office:value-type="float" office:value="30" calcext:value-type="float">
            <text:p>30</text:p>
          </table:table-cell>
          <table:table-cell table:style-name="ce62" table:formula="of:=ROUND(IF([.D59]&gt;0;IF([.E59]&gt;0;[.D59]/30*[.F59];[.D59]+[.D59]/30*[.E5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59]);&quot;&quot;;22+[.I59])" office:value-type="float" office:value="22" calcext:value-type="float">
            <text:p>22 </text:p>
          </table:table-cell>
          <table:table-cell table:style-name="ce62" table:formula="of:=ROUND(IF([.D59]&gt;0;IF([.E59]&gt;0;[.H59]/22*[.J59];[.H59]+[.H59]/22*[.I59]);&quot;&quot;);2)" office:value-type="float" office:value="198" calcext:value-type="float">
            <text:p>198,00</text:p>
          </table:table-cell>
          <table:table-cell table:style-name="ce62" table:formula="of:=[.G59]+[.K5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53" calcext:value-type="float">
            <text:p>53</text:p>
          </table:table-cell>
          <table:table-cell table:style-name="ce5" office:value-type="string" calcext:value-type="string">
            <text:p>056.124.072-89</text:p>
          </table:table-cell>
          <table:table-cell table:style-name="ce30" office:value-type="string" calcext:value-type="string">
            <text:p>CLARA SIMÕES HONORA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0]);&quot;&quot;;30+[.E60])" office:value-type="float" office:value="30" calcext:value-type="float">
            <text:p>30</text:p>
          </table:table-cell>
          <table:table-cell table:style-name="ce62" table:formula="of:=ROUND(IF([.D60]&gt;0;IF([.E60]&gt;0;[.D60]/30*[.F60];[.D60]+[.D60]/30*[.E6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0]);&quot;&quot;;22+[.I60])" office:value-type="float" office:value="22" calcext:value-type="float">
            <text:p>22 </text:p>
          </table:table-cell>
          <table:table-cell table:style-name="ce62" table:formula="of:=ROUND(IF([.D60]&gt;0;IF([.E60]&gt;0;[.H60]/22*[.J60];[.H60]+[.H60]/22*[.I60]);&quot;&quot;);2)" office:value-type="float" office:value="198" calcext:value-type="float">
            <text:p>198,00</text:p>
          </table:table-cell>
          <table:table-cell table:style-name="ce62" table:formula="of:=[.G60]+[.K6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54" calcext:value-type="float">
            <text:p>54</text:p>
          </table:table-cell>
          <table:table-cell table:style-name="ce5" office:value-type="string" calcext:value-type="string">
            <text:p>002.173.812-27</text:p>
          </table:table-cell>
          <table:table-cell table:style-name="ce30" office:value-type="string" calcext:value-type="string">
            <text:p>DANIEL BATISTA DE CASTRO JUNIOR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1]);&quot;&quot;;30+[.E61])" office:value-type="float" office:value="30" calcext:value-type="float">
            <text:p>30</text:p>
          </table:table-cell>
          <table:table-cell table:style-name="ce62" table:formula="of:=ROUND(IF([.D61]&gt;0;IF([.E61]&gt;0;[.D61]/30*[.F61];[.D61]+[.D61]/30*[.E6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1]);&quot;&quot;;22+[.I61])" office:value-type="float" office:value="22" calcext:value-type="float">
            <text:p>22 </text:p>
          </table:table-cell>
          <table:table-cell table:style-name="ce62" table:formula="of:=ROUND(IF([.D61]&gt;0;IF([.E61]&gt;0;[.H61]/22*[.J61];[.H61]+[.H61]/22*[.I61]);&quot;&quot;);2)" office:value-type="float" office:value="198" calcext:value-type="float">
            <text:p>198,00</text:p>
          </table:table-cell>
          <table:table-cell table:style-name="ce62" table:formula="of:=[.G61]+[.K6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55" calcext:value-type="float">
            <text:p>55</text:p>
          </table:table-cell>
          <table:table-cell table:style-name="ce5" office:value-type="string" calcext:value-type="string">
            <text:p>038.649.562-93</text:p>
          </table:table-cell>
          <table:table-cell table:style-name="ce30" office:value-type="string" calcext:value-type="string">
            <text:p>DANIEL DE AMORIM LIM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2]);&quot;&quot;;30+[.E62])" office:value-type="float" office:value="30" calcext:value-type="float">
            <text:p>30</text:p>
          </table:table-cell>
          <table:table-cell table:style-name="ce62" table:formula="of:=ROUND(IF([.D62]&gt;0;IF([.E62]&gt;0;[.D62]/30*[.F62];[.D62]+[.D62]/30*[.E6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2]);&quot;&quot;;22+[.I62])" office:value-type="float" office:value="22" calcext:value-type="float">
            <text:p>22 </text:p>
          </table:table-cell>
          <table:table-cell table:style-name="ce62" table:formula="of:=ROUND(IF([.D62]&gt;0;IF([.E62]&gt;0;[.H62]/22*[.J62];[.H62]+[.H62]/22*[.I62]);&quot;&quot;);2)" office:value-type="float" office:value="198" calcext:value-type="float">
            <text:p>198,00</text:p>
          </table:table-cell>
          <table:table-cell table:style-name="ce62" table:formula="of:=[.G62]+[.K6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56" calcext:value-type="float">
            <text:p>56</text:p>
          </table:table-cell>
          <table:table-cell table:style-name="ce5" office:value-type="string" calcext:value-type="string">
            <text:p>805.009.002-72</text:p>
          </table:table-cell>
          <table:table-cell table:style-name="ce30" office:value-type="string" calcext:value-type="string">
            <text:p>DANIEL DE OLIVEIRA FURTAD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3]);&quot;&quot;;30+[.E63])" office:value-type="float" office:value="30" calcext:value-type="float">
            <text:p>30</text:p>
          </table:table-cell>
          <table:table-cell table:style-name="ce62" table:formula="of:=ROUND(IF([.D63]&gt;0;IF([.E63]&gt;0;[.D63]/30*[.F63];[.D63]+[.D63]/30*[.E6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3]);&quot;&quot;;22+[.I63])" office:value-type="float" office:value="22" calcext:value-type="float">
            <text:p>22 </text:p>
          </table:table-cell>
          <table:table-cell table:style-name="ce62" table:formula="of:=ROUND(IF([.D63]&gt;0;IF([.E63]&gt;0;[.H63]/22*[.J63];[.H63]+[.H63]/22*[.I63]);&quot;&quot;);2)" office:value-type="float" office:value="198" calcext:value-type="float">
            <text:p>198,00</text:p>
          </table:table-cell>
          <table:table-cell table:style-name="ce62" table:formula="of:=[.G63]+[.K6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57" calcext:value-type="float">
            <text:p>57</text:p>
          </table:table-cell>
          <table:table-cell table:style-name="ce5" office:value-type="string" calcext:value-type="string">
            <text:p>705.042.572-93</text:p>
          </table:table-cell>
          <table:table-cell table:style-name="ce30" office:value-type="string" calcext:value-type="string">
            <text:p>DANIEL PALHETA PE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4]);&quot;&quot;;30+[.E64])" office:value-type="float" office:value="30" calcext:value-type="float">
            <text:p>30</text:p>
          </table:table-cell>
          <table:table-cell table:style-name="ce62" table:formula="of:=ROUND(IF([.D64]&gt;0;IF([.E64]&gt;0;[.D64]/30*[.F64];[.D64]+[.D64]/30*[.E6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4]);&quot;&quot;;22+[.I64])" office:value-type="float" office:value="22" calcext:value-type="float">
            <text:p>22 </text:p>
          </table:table-cell>
          <table:table-cell table:style-name="ce62" table:formula="of:=ROUND(IF([.D64]&gt;0;IF([.E64]&gt;0;[.H64]/22*[.J64];[.H64]+[.H64]/22*[.I64]);&quot;&quot;);2)" office:value-type="float" office:value="198" calcext:value-type="float">
            <text:p>198,00</text:p>
          </table:table-cell>
          <table:table-cell table:style-name="ce62" table:formula="of:=[.G64]+[.K6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58" calcext:value-type="float">
            <text:p>58</text:p>
          </table:table-cell>
          <table:table-cell table:style-name="ce2" office:value-type="string" calcext:value-type="string">
            <text:p>057.492.502-30</text:p>
          </table:table-cell>
          <table:table-cell table:style-name="ce30" office:value-type="string" calcext:value-type="string">
            <text:p>DANTE MIKAEL DE SOUZA RIBEI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5]);&quot;&quot;;30+[.E65])" office:value-type="float" office:value="30" calcext:value-type="float">
            <text:p>30</text:p>
          </table:table-cell>
          <table:table-cell table:style-name="ce62" table:formula="of:=ROUND(IF([.D65]&gt;0;IF([.E65]&gt;0;[.D65]/30*[.F65];[.D65]+[.D65]/30*[.E6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5]);&quot;&quot;;22+[.I65])" office:value-type="float" office:value="22" calcext:value-type="float">
            <text:p>22 </text:p>
          </table:table-cell>
          <table:table-cell table:style-name="ce62" table:formula="of:=ROUND(IF([.D65]&gt;0;IF([.E65]&gt;0;[.H65]/22*[.J65];[.H65]+[.H65]/22*[.I65]);&quot;&quot;);2)" office:value-type="float" office:value="198" calcext:value-type="float">
            <text:p>198,00</text:p>
          </table:table-cell>
          <table:table-cell table:style-name="ce62" table:formula="of:=[.G65]+[.K6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number-columns-repeated="1010"/>
        </table:table-row>
        <table:table-row table:style-name="ro7" table:visibility="filter">
          <table:table-cell office:value-type="float" office:value="59" calcext:value-type="float">
            <text:p>59</text:p>
          </table:table-cell>
          <table:table-cell table:style-name="ce5" office:value-type="string" calcext:value-type="string">
            <text:p>031.185.862-73</text:p>
          </table:table-cell>
          <table:table-cell table:style-name="ce30" office:value-type="string" calcext:value-type="string">
            <text:p>DEMETRIUS GABRIEL ALV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6]);&quot;&quot;;30+[.E66])" office:value-type="float" office:value="30" calcext:value-type="float">
            <text:p>30</text:p>
          </table:table-cell>
          <table:table-cell table:style-name="ce62" table:formula="of:=ROUND(IF([.D66]&gt;0;IF([.E66]&gt;0;[.D66]/30*[.F66];[.D66]+[.D66]/30*[.E6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6]);&quot;&quot;;22+[.I66])" office:value-type="float" office:value="22" calcext:value-type="float">
            <text:p>22 </text:p>
          </table:table-cell>
          <table:table-cell table:style-name="ce62" table:formula="of:=ROUND(IF([.D66]&gt;0;IF([.E66]&gt;0;[.H66]/22*[.J66];[.H66]+[.H66]/22*[.I66]);&quot;&quot;);2)" office:value-type="float" office:value="198" calcext:value-type="float">
            <text:p>198,00</text:p>
          </table:table-cell>
          <table:table-cell table:style-name="ce62" table:formula="of:=[.G66]+[.K6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number-columns-repeated="1010"/>
        </table:table-row>
        <table:table-row table:style-name="ro7" table:visibility="filter">
          <table:table-cell office:value-type="float" office:value="60" calcext:value-type="float">
            <text:p>60</text:p>
          </table:table-cell>
          <table:table-cell table:style-name="ce5" office:value-type="string" calcext:value-type="string">
            <text:p>036.828.832-31</text:p>
          </table:table-cell>
          <table:table-cell table:style-name="ce30" office:value-type="string" calcext:value-type="string">
            <text:p>DENNYS DEMERSON SILVA MONTEI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7]);&quot;&quot;;30+[.E67])" office:value-type="float" office:value="30" calcext:value-type="float">
            <text:p>30</text:p>
          </table:table-cell>
          <table:table-cell table:style-name="ce62" table:formula="of:=ROUND(IF([.D67]&gt;0;IF([.E67]&gt;0;[.D67]/30*[.F67];[.D67]+[.D67]/30*[.E6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7]);&quot;&quot;;22+[.I67])" office:value-type="float" office:value="22" calcext:value-type="float">
            <text:p>22 </text:p>
          </table:table-cell>
          <table:table-cell table:style-name="ce62" table:formula="of:=ROUND(IF([.D67]&gt;0;IF([.E67]&gt;0;[.H67]/22*[.J67];[.H67]+[.H67]/22*[.I67]);&quot;&quot;);2)" office:value-type="float" office:value="198" calcext:value-type="float">
            <text:p>198,00</text:p>
          </table:table-cell>
          <table:table-cell table:style-name="ce62" table:formula="of:=[.G67]+[.K6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61" calcext:value-type="float">
            <text:p>61</text:p>
          </table:table-cell>
          <table:table-cell table:style-name="ce5" office:value-type="string" calcext:value-type="string">
            <text:p>028.555.152-38</text:p>
          </table:table-cell>
          <table:table-cell table:style-name="ce30" office:value-type="string" calcext:value-type="string">
            <text:p>DIEGO IVAN DO NASCIMEN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8]);&quot;&quot;;30+[.E68])" office:value-type="float" office:value="30" calcext:value-type="float">
            <text:p>30</text:p>
          </table:table-cell>
          <table:table-cell table:style-name="ce62" table:formula="of:=ROUND(IF([.D68]&gt;0;IF([.E68]&gt;0;[.D68]/30*[.F68];[.D68]+[.D68]/30*[.E6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8]);&quot;&quot;;22+[.I68])" office:value-type="float" office:value="22" calcext:value-type="float">
            <text:p>22 </text:p>
          </table:table-cell>
          <table:table-cell table:style-name="ce62" table:formula="of:=ROUND(IF([.D68]&gt;0;IF([.E68]&gt;0;[.H68]/22*[.J68];[.H68]+[.H68]/22*[.I68]);&quot;&quot;);2)" office:value-type="float" office:value="198" calcext:value-type="float">
            <text:p>198,00</text:p>
          </table:table-cell>
          <table:table-cell table:style-name="ce62" table:formula="of:=[.G68]+[.K6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62" calcext:value-type="float">
            <text:p>62</text:p>
          </table:table-cell>
          <table:table-cell table:style-name="ce5" office:value-type="string" calcext:value-type="string">
            <text:p>954.067.432-87</text:p>
          </table:table-cell>
          <table:table-cell table:style-name="ce30" office:value-type="string" calcext:value-type="string">
            <text:p>DIEGO JUSTO DA FONSEC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69]);&quot;&quot;;30+[.E69])" office:value-type="float" office:value="30" calcext:value-type="float">
            <text:p>30</text:p>
          </table:table-cell>
          <table:table-cell table:style-name="ce62" table:formula="of:=ROUND(IF([.D69]&gt;0;IF([.E69]&gt;0;[.D69]/30*[.F69];[.D69]+[.D69]/30*[.E6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69]);&quot;&quot;;22+[.I69])" office:value-type="float" office:value="22" calcext:value-type="float">
            <text:p>22 </text:p>
          </table:table-cell>
          <table:table-cell table:style-name="ce62" table:formula="of:=ROUND(IF([.D69]&gt;0;IF([.E69]&gt;0;[.H69]/22*[.J69];[.H69]+[.H69]/22*[.I69]);&quot;&quot;);2)" office:value-type="float" office:value="198" calcext:value-type="float">
            <text:p>198,00</text:p>
          </table:table-cell>
          <table:table-cell table:style-name="ce62" table:formula="of:=[.G69]+[.K6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63" calcext:value-type="float">
            <text:p>63</text:p>
          </table:table-cell>
          <table:table-cell table:style-name="ce21" office:value-type="string" calcext:value-type="string">
            <text:p>050.885.252-81</text:p>
          </table:table-cell>
          <table:table-cell table:style-name="ce32" office:value-type="string" calcext:value-type="string">
            <text:p>DIRLEIA BASTOS DA SILVA</text:p>
          </table:table-cell>
          <table:table-cell table:style-name="ce39" office:value-type="float" office:value="979" calcext:value-type="float">
            <text:p>979,00</text:p>
          </table:table-cell>
          <table:table-cell table:style-name="ce45" office:value-type="float" office:value="0" calcext:value-type="float">
            <text:p>0 </text:p>
          </table:table-cell>
          <table:table-cell table:style-name="ce52" table:formula="of:=IF(ISBLANK([.E70]);&quot;&quot;;30+[.E70])" office:value-type="float" office:value="30" calcext:value-type="float">
            <text:p>30</text:p>
          </table:table-cell>
          <table:table-cell table:style-name="ce64" table:formula="of:=ROUND(IF([.D70]&gt;0;IF([.E70]&gt;0;[.D70]/30*[.F70];[.D70]+[.D70]/30*[.E70]);&quot;&quot;);2)" office:value-type="float" office:value="979" calcext:value-type="float">
            <text:p>979,00</text:p>
          </table:table-cell>
          <table:table-cell table:style-name="ce64" office:value-type="float" office:value="198" calcext:value-type="float">
            <text:p>198,00</text:p>
          </table:table-cell>
          <table:table-cell table:style-name="ce45" office:value-type="float" office:value="0" calcext:value-type="float">
            <text:p>0 </text:p>
          </table:table-cell>
          <table:table-cell table:style-name="ce76" table:formula="of:=IF(ISBLANK([.I70]);&quot;&quot;;22+[.I70])" office:value-type="float" office:value="22" calcext:value-type="float">
            <text:p>22 </text:p>
          </table:table-cell>
          <table:table-cell table:style-name="ce64" table:formula="of:=ROUND(IF([.D70]&gt;0;IF([.E70]&gt;0;[.H70]/22*[.J70];[.H70]+[.H70]/22*[.I70]);&quot;&quot;);2)" office:value-type="float" office:value="198" calcext:value-type="float">
            <text:p>198,00</text:p>
          </table:table-cell>
          <table:table-cell table:style-name="ce64" table:formula="of:=[.G70]+[.K70]" office:value-type="float" office:value="1177" calcext:value-type="float">
            <text:p>1177,00</text:p>
          </table:table-cell>
          <table:table-cell table:style-name="ce39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4" table:visibility="filter">
          <table:table-cell table:style-name="ce7" office:value-type="float" office:value="64" calcext:value-type="float">
            <text:p>64</text:p>
          </table:table-cell>
          <table:table-cell table:style-name="ce2" office:value-type="string" calcext:value-type="string">
            <text:p>700.736.282-63</text:p>
          </table:table-cell>
          <table:table-cell table:style-name="ce30" office:value-type="string" calcext:value-type="string">
            <text:p>EDUARDA MELISSA DA COSTA ALECRIM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1]);&quot;&quot;;30+[.E71])" office:value-type="float" office:value="30" calcext:value-type="float">
            <text:p>30</text:p>
          </table:table-cell>
          <table:table-cell table:style-name="ce62" table:formula="of:=ROUND(IF([.D71]&gt;0;IF([.E71]&gt;0;[.D71]/30*[.F71];[.D71]+[.D71]/30*[.E7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1]);&quot;&quot;;22+[.I71])" office:value-type="float" office:value="22" calcext:value-type="float">
            <text:p>22 </text:p>
          </table:table-cell>
          <table:table-cell table:style-name="ce62" table:formula="of:=ROUND(IF([.D71]&gt;0;IF([.E71]&gt;0;[.H71]/22*[.J71];[.H71]+[.H71]/22*[.I71]);&quot;&quot;);2)" office:value-type="float" office:value="198" calcext:value-type="float">
            <text:p>198,00</text:p>
          </table:table-cell>
          <table:table-cell table:style-name="ce62" table:formula="of:=[.G71]+[.K7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9"/>
          <table:table-cell table:number-columns-repeated="1010"/>
        </table:table-row>
        <table:table-row table:style-name="ro7" table:visibility="filter">
          <table:table-cell office:value-type="float" office:value="65" calcext:value-type="float">
            <text:p>65</text:p>
          </table:table-cell>
          <table:table-cell table:style-name="ce22" office:value-type="string" calcext:value-type="string">
            <text:p>022.504.612-10</text:p>
          </table:table-cell>
          <table:table-cell table:style-name="ce34" office:value-type="string" calcext:value-type="string">
            <text:p>EDUARDA PERRONE DE SÁ</text:p>
          </table:table-cell>
          <table:table-cell table:style-name="ce41" office:value-type="float" office:value="979" calcext:value-type="float">
            <text:p>979,00</text:p>
          </table:table-cell>
          <table:table-cell table:style-name="ce47" office:value-type="float" office:value="0" calcext:value-type="float">
            <text:p>0 </text:p>
          </table:table-cell>
          <table:table-cell table:style-name="ce54" table:formula="of:=IF(ISBLANK([.E72]);&quot;&quot;;30+[.E72])" office:value-type="float" office:value="30" calcext:value-type="float">
            <text:p>30</text:p>
          </table:table-cell>
          <table:table-cell table:style-name="ce66" table:formula="of:=ROUND(IF([.D72]&gt;0;IF([.E72]&gt;0;[.D72]/30*[.F72];[.D72]+[.D72]/30*[.E72]);&quot;&quot;);2)" office:value-type="float" office:value="979" calcext:value-type="float">
            <text:p>979,00</text:p>
          </table:table-cell>
          <table:table-cell table:style-name="ce66" office:value-type="float" office:value="198" calcext:value-type="float">
            <text:p>198,00</text:p>
          </table:table-cell>
          <table:table-cell table:style-name="ce47" office:value-type="float" office:value="0" calcext:value-type="float">
            <text:p>0 </text:p>
          </table:table-cell>
          <table:table-cell table:style-name="ce78" table:formula="of:=IF(ISBLANK([.I72]);&quot;&quot;;22+[.I72])" office:value-type="float" office:value="22" calcext:value-type="float">
            <text:p>22 </text:p>
          </table:table-cell>
          <table:table-cell table:style-name="ce66" table:formula="of:=ROUND(IF([.D72]&gt;0;IF([.E72]&gt;0;[.H72]/22*[.J72];[.H72]+[.H72]/22*[.I72]);&quot;&quot;);2)" office:value-type="float" office:value="198" calcext:value-type="float">
            <text:p>198,00</text:p>
          </table:table-cell>
          <table:table-cell table:style-name="ce66" table:formula="of:=[.G72]+[.K72]" office:value-type="float" office:value="1177" calcext:value-type="float">
            <text:p>1177,00</text:p>
          </table:table-cell>
          <table:table-cell table:style-name="ce41" office:value-type="float" office:value="22.46" calcext:value-type="float">
            <text:p>22,46</text:p>
          </table:table-cell>
          <table:table-cell table:style-name="ce101"/>
          <table:table-cell table:number-columns-repeated="1010"/>
        </table:table-row>
        <table:table-row table:style-name="ro7" table:visibility="filter">
          <table:table-cell office:value-type="float" office:value="66" calcext:value-type="float">
            <text:p>66</text:p>
          </table:table-cell>
          <table:table-cell table:style-name="ce5" office:value-type="string" calcext:value-type="string">
            <text:p>012.514.132-77</text:p>
          </table:table-cell>
          <table:table-cell table:style-name="ce30" office:value-type="string" calcext:value-type="string">
            <text:p>EDUARDO FERREIRA DE BRI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3]);&quot;&quot;;30+[.E73])" office:value-type="float" office:value="30" calcext:value-type="float">
            <text:p>30</text:p>
          </table:table-cell>
          <table:table-cell table:style-name="ce62" table:formula="of:=ROUND(IF([.D73]&gt;0;IF([.E73]&gt;0;[.D73]/30*[.F73];[.D73]+[.D73]/30*[.E7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3]);&quot;&quot;;22+[.I73])" office:value-type="float" office:value="22" calcext:value-type="float">
            <text:p>22 </text:p>
          </table:table-cell>
          <table:table-cell table:style-name="ce62" table:formula="of:=ROUND(IF([.D73]&gt;0;IF([.E73]&gt;0;[.H73]/22*[.J73];[.H73]+[.H73]/22*[.I73]);&quot;&quot;);2)" office:value-type="float" office:value="198" calcext:value-type="float">
            <text:p>198,00</text:p>
          </table:table-cell>
          <table:table-cell table:style-name="ce62" table:formula="of:=[.G73]+[.K7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36" table:number-columns-repeated="1010"/>
        </table:table-row>
        <table:table-row table:style-name="ro7" table:visibility="filter">
          <table:table-cell office:value-type="float" office:value="67" calcext:value-type="float">
            <text:p>67</text:p>
          </table:table-cell>
          <table:table-cell table:style-name="ce5" office:value-type="string" calcext:value-type="string">
            <text:p>012.885.072-83</text:p>
          </table:table-cell>
          <table:table-cell table:style-name="ce30" office:value-type="string" calcext:value-type="string">
            <text:p>ELANE DE SOUZA DO NASCIMEN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4]);&quot;&quot;;30+[.E74])" office:value-type="float" office:value="30" calcext:value-type="float">
            <text:p>30</text:p>
          </table:table-cell>
          <table:table-cell table:style-name="ce62" table:formula="of:=ROUND(IF([.D74]&gt;0;IF([.E74]&gt;0;[.D74]/30*[.F74];[.D74]+[.D74]/30*[.E7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4]);&quot;&quot;;22+[.I74])" office:value-type="float" office:value="22" calcext:value-type="float">
            <text:p>22 </text:p>
          </table:table-cell>
          <table:table-cell table:style-name="ce62" table:formula="of:=ROUND(IF([.D74]&gt;0;IF([.E74]&gt;0;[.H74]/22*[.J74];[.H74]+[.H74]/22*[.I74]);&quot;&quot;);2)" office:value-type="float" office:value="198" calcext:value-type="float">
            <text:p>198,00</text:p>
          </table:table-cell>
          <table:table-cell table:style-name="ce62" table:formula="of:=[.G74]+[.K7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68" calcext:value-type="float">
            <text:p>68</text:p>
          </table:table-cell>
          <table:table-cell table:style-name="ce5" office:value-type="string" calcext:value-type="string">
            <text:p>985.503.812-68</text:p>
          </table:table-cell>
          <table:table-cell table:style-name="ce30" office:value-type="string" calcext:value-type="string">
            <text:p>ELDERLAN VINHOTE DE FREITA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5]);&quot;&quot;;30+[.E75])" office:value-type="float" office:value="30" calcext:value-type="float">
            <text:p>30</text:p>
          </table:table-cell>
          <table:table-cell table:style-name="ce62" table:formula="of:=ROUND(IF([.D75]&gt;0;IF([.E75]&gt;0;[.D75]/30*[.F75];[.D75]+[.D75]/30*[.E7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5]);&quot;&quot;;22+[.I75])" office:value-type="float" office:value="22" calcext:value-type="float">
            <text:p>22 </text:p>
          </table:table-cell>
          <table:table-cell table:style-name="ce62" table:formula="of:=ROUND(IF([.D75]&gt;0;IF([.E75]&gt;0;[.H75]/22*[.J75];[.H75]+[.H75]/22*[.I75]);&quot;&quot;);2)" office:value-type="float" office:value="198" calcext:value-type="float">
            <text:p>198,00</text:p>
          </table:table-cell>
          <table:table-cell table:style-name="ce62" table:formula="of:=[.G75]+[.K7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69" calcext:value-type="float">
            <text:p>69</text:p>
          </table:table-cell>
          <table:table-cell table:style-name="ce5" office:value-type="string" calcext:value-type="string">
            <text:p>037.779.812-65</text:p>
          </table:table-cell>
          <table:table-cell table:style-name="ce30" office:value-type="string" calcext:value-type="string">
            <text:p>ELIELSON ALBUQUERQUE VIEIRA FILH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6]);&quot;&quot;;30+[.E76])" office:value-type="float" office:value="30" calcext:value-type="float">
            <text:p>30</text:p>
          </table:table-cell>
          <table:table-cell table:style-name="ce62" table:formula="of:=ROUND(IF([.D76]&gt;0;IF([.E76]&gt;0;[.D76]/30*[.F76];[.D76]+[.D76]/30*[.E7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6]);&quot;&quot;;22+[.I76])" office:value-type="float" office:value="22" calcext:value-type="float">
            <text:p>22 </text:p>
          </table:table-cell>
          <table:table-cell table:style-name="ce62" table:formula="of:=ROUND(IF([.D76]&gt;0;IF([.E76]&gt;0;[.H76]/22*[.J76];[.H76]+[.H76]/22*[.I76]);&quot;&quot;);2)" office:value-type="float" office:value="198" calcext:value-type="float">
            <text:p>198,00</text:p>
          </table:table-cell>
          <table:table-cell table:style-name="ce62" table:formula="of:=[.G76]+[.K7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70" calcext:value-type="float">
            <text:p>70</text:p>
          </table:table-cell>
          <table:table-cell table:style-name="ce5" office:value-type="string" calcext:value-type="string">
            <text:p>034.928.562-41</text:p>
          </table:table-cell>
          <table:table-cell table:style-name="ce30" office:value-type="string" calcext:value-type="string">
            <text:p>EMANNOEL ZIDANE PICANÇO GONÇALV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7]);&quot;&quot;;30+[.E77])" office:value-type="float" office:value="30" calcext:value-type="float">
            <text:p>30</text:p>
          </table:table-cell>
          <table:table-cell table:style-name="ce62" table:formula="of:=ROUND(IF([.D77]&gt;0;IF([.E77]&gt;0;[.D77]/30*[.F77];[.D77]+[.D77]/30*[.E7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7]);&quot;&quot;;22+[.I77])" office:value-type="float" office:value="22" calcext:value-type="float">
            <text:p>22 </text:p>
          </table:table-cell>
          <table:table-cell table:style-name="ce62" table:formula="of:=ROUND(IF([.D77]&gt;0;IF([.E77]&gt;0;[.H77]/22*[.J77];[.H77]+[.H77]/22*[.I77]);&quot;&quot;);2)" office:value-type="float" office:value="198" calcext:value-type="float">
            <text:p>198,00</text:p>
          </table:table-cell>
          <table:table-cell table:style-name="ce62" table:formula="of:=[.G77]+[.K7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1" calcext:value-type="float">
            <text:p>71</text:p>
          </table:table-cell>
          <table:table-cell table:style-name="ce5" office:value-type="string" calcext:value-type="string">
            <text:p>700.929.612-07</text:p>
          </table:table-cell>
          <table:table-cell table:style-name="ce30" office:value-type="string" calcext:value-type="string">
            <text:p>EMANUEL SOARES CARDOZO JUNIOR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8]);&quot;&quot;;30+[.E78])" office:value-type="float" office:value="30" calcext:value-type="float">
            <text:p>30</text:p>
          </table:table-cell>
          <table:table-cell table:style-name="ce62" table:formula="of:=ROUND(IF([.D78]&gt;0;IF([.E78]&gt;0;[.D78]/30*[.F78];[.D78]+[.D78]/30*[.E7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8]);&quot;&quot;;22+[.I78])" office:value-type="float" office:value="22" calcext:value-type="float">
            <text:p>22 </text:p>
          </table:table-cell>
          <table:table-cell table:style-name="ce62" table:formula="of:=ROUND(IF([.D78]&gt;0;IF([.E78]&gt;0;[.H78]/22*[.J78];[.H78]+[.H78]/22*[.I78]);&quot;&quot;);2)" office:value-type="float" office:value="198" calcext:value-type="float">
            <text:p>198,00</text:p>
          </table:table-cell>
          <table:table-cell table:style-name="ce62" table:formula="of:=[.G78]+[.K7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2" calcext:value-type="float">
            <text:p>72</text:p>
          </table:table-cell>
          <table:table-cell table:style-name="ce5" office:value-type="string" calcext:value-type="string">
            <text:p>928.440.652-87</text:p>
          </table:table-cell>
          <table:table-cell table:style-name="ce30" office:value-type="string" calcext:value-type="string">
            <text:p>ENEIAS DE PAULA BEZERRA FILH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79]);&quot;&quot;;30+[.E79])" office:value-type="float" office:value="30" calcext:value-type="float">
            <text:p>30</text:p>
          </table:table-cell>
          <table:table-cell table:style-name="ce62" table:formula="of:=ROUND(IF([.D79]&gt;0;IF([.E79]&gt;0;[.D79]/30*[.F79];[.D79]+[.D79]/30*[.E7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79]);&quot;&quot;;22+[.I79])" office:value-type="float" office:value="22" calcext:value-type="float">
            <text:p>22 </text:p>
          </table:table-cell>
          <table:table-cell table:style-name="ce62" table:formula="of:=ROUND(IF([.D79]&gt;0;IF([.E79]&gt;0;[.H79]/22*[.J79];[.H79]+[.H79]/22*[.I79]);&quot;&quot;);2)" office:value-type="float" office:value="198" calcext:value-type="float">
            <text:p>198,00</text:p>
          </table:table-cell>
          <table:table-cell table:style-name="ce62" table:formula="of:=[.G79]+[.K7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3" calcext:value-type="float">
            <text:p>73</text:p>
          </table:table-cell>
          <table:table-cell table:style-name="ce5" office:value-type="string" calcext:value-type="string">
            <text:p>053.007.572-50</text:p>
          </table:table-cell>
          <table:table-cell table:style-name="ce30" office:value-type="string" calcext:value-type="string">
            <text:p>ESRON SALATIEL MARQUES FER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0]);&quot;&quot;;30+[.E80])" office:value-type="float" office:value="30" calcext:value-type="float">
            <text:p>30</text:p>
          </table:table-cell>
          <table:table-cell table:style-name="ce62" table:formula="of:=ROUND(IF([.D80]&gt;0;IF([.E80]&gt;0;[.D80]/30*[.F80];[.D80]+[.D80]/30*[.E8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0]);&quot;&quot;;22+[.I80])" office:value-type="float" office:value="22" calcext:value-type="float">
            <text:p>22 </text:p>
          </table:table-cell>
          <table:table-cell table:style-name="ce62" table:formula="of:=ROUND(IF([.D80]&gt;0;IF([.E80]&gt;0;[.H80]/22*[.J80];[.H80]+[.H80]/22*[.I80]);&quot;&quot;);2)" office:value-type="float" office:value="198" calcext:value-type="float">
            <text:p>198,00</text:p>
          </table:table-cell>
          <table:table-cell table:style-name="ce62" table:formula="of:=[.G80]+[.K8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4" calcext:value-type="float">
            <text:p>74</text:p>
          </table:table-cell>
          <table:table-cell table:style-name="ce5" office:value-type="string" calcext:value-type="string">
            <text:p>701.080.892-90</text:p>
          </table:table-cell>
          <table:table-cell table:style-name="ce30" office:value-type="string" calcext:value-type="string">
            <text:p>ESTHER SOUZA RABEL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1]);&quot;&quot;;30+[.E81])" office:value-type="float" office:value="30" calcext:value-type="float">
            <text:p>30</text:p>
          </table:table-cell>
          <table:table-cell table:style-name="ce62" table:formula="of:=ROUND(IF([.D81]&gt;0;IF([.E81]&gt;0;[.D81]/30*[.F81];[.D81]+[.D81]/30*[.E8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1]);&quot;&quot;;22+[.I81])" office:value-type="float" office:value="22" calcext:value-type="float">
            <text:p>22 </text:p>
          </table:table-cell>
          <table:table-cell table:style-name="ce62" table:formula="of:=ROUND(IF([.D81]&gt;0;IF([.E81]&gt;0;[.H81]/22*[.J81];[.H81]+[.H81]/22*[.I81]);&quot;&quot;);2)" office:value-type="float" office:value="198" calcext:value-type="float">
            <text:p>198,00</text:p>
          </table:table-cell>
          <table:table-cell table:style-name="ce62" table:formula="of:=[.G81]+[.K8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5" calcext:value-type="float">
            <text:p>75</text:p>
          </table:table-cell>
          <table:table-cell table:style-name="ce5" office:value-type="string" calcext:value-type="string">
            <text:p>007.719.092-09</text:p>
          </table:table-cell>
          <table:table-cell table:style-name="ce30" office:value-type="string" calcext:value-type="string">
            <text:p>EVANDRO GOMES DA SILVA JUNIOR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2]);&quot;&quot;;30+[.E82])" office:value-type="float" office:value="30" calcext:value-type="float">
            <text:p>30</text:p>
          </table:table-cell>
          <table:table-cell table:style-name="ce62" table:formula="of:=ROUND(IF([.D82]&gt;0;IF([.E82]&gt;0;[.D82]/30*[.F82];[.D82]+[.D82]/30*[.E8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2]);&quot;&quot;;22+[.I82])" office:value-type="float" office:value="22" calcext:value-type="float">
            <text:p>22 </text:p>
          </table:table-cell>
          <table:table-cell table:style-name="ce62" table:formula="of:=ROUND(IF([.D82]&gt;0;IF([.E82]&gt;0;[.H82]/22*[.J82];[.H82]+[.H82]/22*[.I82]);&quot;&quot;);2)" office:value-type="float" office:value="198" calcext:value-type="float">
            <text:p>198,00</text:p>
          </table:table-cell>
          <table:table-cell table:style-name="ce62" table:formula="of:=[.G82]+[.K8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6" calcext:value-type="float">
            <text:p>76</text:p>
          </table:table-cell>
          <table:table-cell table:style-name="ce5" office:value-type="string" calcext:value-type="string">
            <text:p>907.551.382-87</text:p>
          </table:table-cell>
          <table:table-cell table:style-name="ce30" office:value-type="string" calcext:value-type="string">
            <text:p>EVELLYN GARCIA FERREIRA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3]);&quot;&quot;;30+[.E83])" office:value-type="float" office:value="30" calcext:value-type="float">
            <text:p>30</text:p>
          </table:table-cell>
          <table:table-cell table:style-name="ce62" table:formula="of:=ROUND(IF([.D83]&gt;0;IF([.E83]&gt;0;[.D83]/30*[.F83];[.D83]+[.D83]/30*[.E8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3]);&quot;&quot;;22+[.I83])" office:value-type="float" office:value="22" calcext:value-type="float">
            <text:p>22 </text:p>
          </table:table-cell>
          <table:table-cell table:style-name="ce62" table:formula="of:=ROUND(IF([.D83]&gt;0;IF([.E83]&gt;0;[.H83]/22*[.J83];[.H83]+[.H83]/22*[.I83]);&quot;&quot;);2)" office:value-type="float" office:value="198" calcext:value-type="float">
            <text:p>198,00</text:p>
          </table:table-cell>
          <table:table-cell table:style-name="ce62" table:formula="of:=[.G83]+[.K8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7" calcext:value-type="float">
            <text:p>77</text:p>
          </table:table-cell>
          <table:table-cell table:style-name="ce5" office:value-type="string" calcext:value-type="string">
            <text:p>037.464.682-13</text:p>
          </table:table-cell>
          <table:table-cell table:style-name="ce30" office:value-type="string" calcext:value-type="string">
            <text:p>EVELYNN KAREN DA SILVA CARDOS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4]);&quot;&quot;;30+[.E84])" office:value-type="float" office:value="30" calcext:value-type="float">
            <text:p>30</text:p>
          </table:table-cell>
          <table:table-cell table:style-name="ce62" table:formula="of:=ROUND(IF([.D84]&gt;0;IF([.E84]&gt;0;[.D84]/30*[.F84];[.D84]+[.D84]/30*[.E8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4]);&quot;&quot;;22+[.I84])" office:value-type="float" office:value="22" calcext:value-type="float">
            <text:p>22 </text:p>
          </table:table-cell>
          <table:table-cell table:style-name="ce62" table:formula="of:=ROUND(IF([.D84]&gt;0;IF([.E84]&gt;0;[.H84]/22*[.J84];[.H84]+[.H84]/22*[.I84]);&quot;&quot;);2)" office:value-type="float" office:value="198" calcext:value-type="float">
            <text:p>198,00</text:p>
          </table:table-cell>
          <table:table-cell table:style-name="ce62" table:formula="of:=[.G84]+[.K8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8" calcext:value-type="float">
            <text:p>78</text:p>
          </table:table-cell>
          <table:table-cell table:style-name="ce5" office:value-type="string" calcext:value-type="string">
            <text:p>957.140.302-49</text:p>
          </table:table-cell>
          <table:table-cell table:style-name="ce30" office:value-type="string" calcext:value-type="string">
            <text:p>EWERTON YAPEVICK GOMES MARÃ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5]);&quot;&quot;;30+[.E85])" office:value-type="float" office:value="30" calcext:value-type="float">
            <text:p>30</text:p>
          </table:table-cell>
          <table:table-cell table:style-name="ce62" table:formula="of:=ROUND(IF([.D85]&gt;0;IF([.E85]&gt;0;[.D85]/30*[.F85];[.D85]+[.D85]/30*[.E8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5]);&quot;&quot;;22+[.I85])" office:value-type="float" office:value="22" calcext:value-type="float">
            <text:p>22 </text:p>
          </table:table-cell>
          <table:table-cell table:style-name="ce62" table:formula="of:=ROUND(IF([.D85]&gt;0;IF([.E85]&gt;0;[.H85]/22*[.J85];[.H85]+[.H85]/22*[.I85]);&quot;&quot;);2)" office:value-type="float" office:value="198" calcext:value-type="float">
            <text:p>198,00</text:p>
          </table:table-cell>
          <table:table-cell table:style-name="ce62" table:formula="of:=[.G85]+[.K8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79" calcext:value-type="float">
            <text:p>79</text:p>
          </table:table-cell>
          <table:table-cell table:style-name="ce5" office:value-type="string" calcext:value-type="string">
            <text:p>042.745.012-80</text:p>
          </table:table-cell>
          <table:table-cell table:style-name="ce30" office:value-type="string" calcext:value-type="string">
            <text:p>FABRICIO FLORES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6]);&quot;&quot;;30+[.E86])" office:value-type="float" office:value="30" calcext:value-type="float">
            <text:p>30</text:p>
          </table:table-cell>
          <table:table-cell table:style-name="ce62" table:formula="of:=ROUND(IF([.D86]&gt;0;IF([.E86]&gt;0;[.D86]/30*[.F86];[.D86]+[.D86]/30*[.E8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6]);&quot;&quot;;22+[.I86])" office:value-type="float" office:value="22" calcext:value-type="float">
            <text:p>22 </text:p>
          </table:table-cell>
          <table:table-cell table:style-name="ce62" table:formula="of:=ROUND(IF([.D86]&gt;0;IF([.E86]&gt;0;[.H86]/22*[.J86];[.H86]+[.H86]/22*[.I86]);&quot;&quot;);2)" office:value-type="float" office:value="198" calcext:value-type="float">
            <text:p>198,00</text:p>
          </table:table-cell>
          <table:table-cell table:style-name="ce62" table:formula="of:=[.G86]+[.K8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0" calcext:value-type="float">
            <text:p>80</text:p>
          </table:table-cell>
          <table:table-cell table:style-name="ce5" office:value-type="string" calcext:value-type="string">
            <text:p>036.070.712-25</text:p>
          </table:table-cell>
          <table:table-cell table:style-name="ce30" office:value-type="string" calcext:value-type="string">
            <text:p>FELIPE DA FROTA ALMEID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7]);&quot;&quot;;30+[.E87])" office:value-type="float" office:value="30" calcext:value-type="float">
            <text:p>30</text:p>
          </table:table-cell>
          <table:table-cell table:style-name="ce62" table:formula="of:=ROUND(IF([.D87]&gt;0;IF([.E87]&gt;0;[.D87]/30*[.F87];[.D87]+[.D87]/30*[.E8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7]);&quot;&quot;;22+[.I87])" office:value-type="float" office:value="22" calcext:value-type="float">
            <text:p>22 </text:p>
          </table:table-cell>
          <table:table-cell table:style-name="ce62" table:formula="of:=ROUND(IF([.D87]&gt;0;IF([.E87]&gt;0;[.H87]/22*[.J87];[.H87]+[.H87]/22*[.I87]);&quot;&quot;);2)" office:value-type="float" office:value="198" calcext:value-type="float">
            <text:p>198,00</text:p>
          </table:table-cell>
          <table:table-cell table:style-name="ce62" table:formula="of:=[.G87]+[.K8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1" calcext:value-type="float">
            <text:p>81</text:p>
          </table:table-cell>
          <table:table-cell table:style-name="ce5" office:value-type="string" calcext:value-type="string">
            <text:p>025.037.652-03</text:p>
          </table:table-cell>
          <table:table-cell table:style-name="ce30" office:value-type="string" calcext:value-type="string">
            <text:p>FELIPE OVIDIO DIA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8]);&quot;&quot;;30+[.E88])" office:value-type="float" office:value="30" calcext:value-type="float">
            <text:p>30</text:p>
          </table:table-cell>
          <table:table-cell table:style-name="ce62" table:formula="of:=ROUND(IF([.D88]&gt;0;IF([.E88]&gt;0;[.D88]/30*[.F88];[.D88]+[.D88]/30*[.E8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8]);&quot;&quot;;22+[.I88])" office:value-type="float" office:value="22" calcext:value-type="float">
            <text:p>22 </text:p>
          </table:table-cell>
          <table:table-cell table:style-name="ce62" table:formula="of:=ROUND(IF([.D88]&gt;0;IF([.E88]&gt;0;[.H88]/22*[.J88];[.H88]+[.H88]/22*[.I88]);&quot;&quot;);2)" office:value-type="float" office:value="198" calcext:value-type="float">
            <text:p>198,00</text:p>
          </table:table-cell>
          <table:table-cell table:style-name="ce62" table:formula="of:=[.G88]+[.K8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2" calcext:value-type="float">
            <text:p>82</text:p>
          </table:table-cell>
          <table:table-cell table:style-name="ce5" office:value-type="string" calcext:value-type="string">
            <text:p>033.205.852-23</text:p>
          </table:table-cell>
          <table:table-cell table:style-name="ce30" office:value-type="string" calcext:value-type="string">
            <text:p>FELIPH KEVIN GONÇALVES MO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89]);&quot;&quot;;30+[.E89])" office:value-type="float" office:value="30" calcext:value-type="float">
            <text:p>30</text:p>
          </table:table-cell>
          <table:table-cell table:style-name="ce62" table:formula="of:=ROUND(IF([.D89]&gt;0;IF([.E89]&gt;0;[.D89]/30*[.F89];[.D89]+[.D89]/30*[.E8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89]);&quot;&quot;;22+[.I89])" office:value-type="float" office:value="22" calcext:value-type="float">
            <text:p>22 </text:p>
          </table:table-cell>
          <table:table-cell table:style-name="ce62" table:formula="of:=ROUND(IF([.D89]&gt;0;IF([.E89]&gt;0;[.H89]/22*[.J89];[.H89]+[.H89]/22*[.I89]);&quot;&quot;);2)" office:value-type="float" office:value="198" calcext:value-type="float">
            <text:p>198,00</text:p>
          </table:table-cell>
          <table:table-cell table:style-name="ce62" table:formula="of:=[.G89]+[.K8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3" calcext:value-type="float">
            <text:p>83</text:p>
          </table:table-cell>
          <table:table-cell table:style-name="ce5" office:value-type="string" calcext:value-type="string">
            <text:p>032.339.082-02</text:p>
          </table:table-cell>
          <table:table-cell table:style-name="ce30" office:value-type="string" calcext:value-type="string">
            <text:p>FERNANDA RODRIGUES FRANCELIN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0]);&quot;&quot;;30+[.E90])" office:value-type="float" office:value="30" calcext:value-type="float">
            <text:p>30</text:p>
          </table:table-cell>
          <table:table-cell table:style-name="ce62" table:formula="of:=ROUND(IF([.D90]&gt;0;IF([.E90]&gt;0;[.D90]/30*[.F90];[.D90]+[.D90]/30*[.E9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0]);&quot;&quot;;22+[.I90])" office:value-type="float" office:value="22" calcext:value-type="float">
            <text:p>22 </text:p>
          </table:table-cell>
          <table:table-cell table:style-name="ce62" table:formula="of:=ROUND(IF([.D90]&gt;0;IF([.E90]&gt;0;[.H90]/22*[.J90];[.H90]+[.H90]/22*[.I90]);&quot;&quot;);2)" office:value-type="float" office:value="198" calcext:value-type="float">
            <text:p>198,00</text:p>
          </table:table-cell>
          <table:table-cell table:style-name="ce62" table:formula="of:=[.G90]+[.K9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4" calcext:value-type="float">
            <text:p>84</text:p>
          </table:table-cell>
          <table:table-cell table:style-name="ce5" office:value-type="string" calcext:value-type="string">
            <text:p>770.999.232-34</text:p>
          </table:table-cell>
          <table:table-cell table:style-name="ce30" office:value-type="string" calcext:value-type="string">
            <text:p>FRANCES ANDRADE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1]);&quot;&quot;;30+[.E91])" office:value-type="float" office:value="30" calcext:value-type="float">
            <text:p>30</text:p>
          </table:table-cell>
          <table:table-cell table:style-name="ce62" table:formula="of:=ROUND(IF([.D91]&gt;0;IF([.E91]&gt;0;[.D91]/30*[.F91];[.D91]+[.D91]/30*[.E9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1]);&quot;&quot;;22+[.I91])" office:value-type="float" office:value="22" calcext:value-type="float">
            <text:p>22 </text:p>
          </table:table-cell>
          <table:table-cell table:style-name="ce62" table:formula="of:=ROUND(IF([.D91]&gt;0;IF([.E91]&gt;0;[.H91]/22*[.J91];[.H91]+[.H91]/22*[.I91]);&quot;&quot;);2)" office:value-type="float" office:value="198" calcext:value-type="float">
            <text:p>198,00</text:p>
          </table:table-cell>
          <table:table-cell table:style-name="ce62" table:formula="of:=[.G91]+[.K9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5" calcext:value-type="float">
            <text:p>85</text:p>
          </table:table-cell>
          <table:table-cell table:style-name="ce5" office:value-type="string" calcext:value-type="string">
            <text:p>039.202.152-81</text:p>
          </table:table-cell>
          <table:table-cell table:style-name="ce30" office:value-type="string" calcext:value-type="string">
            <text:p>GABRIEL FELIPE SEIXAS DOS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2]);&quot;&quot;;30+[.E92])" office:value-type="float" office:value="30" calcext:value-type="float">
            <text:p>30</text:p>
          </table:table-cell>
          <table:table-cell table:style-name="ce62" table:formula="of:=ROUND(IF([.D92]&gt;0;IF([.E92]&gt;0;[.D92]/30*[.F92];[.D92]+[.D92]/30*[.E9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2]);&quot;&quot;;22+[.I92])" office:value-type="float" office:value="22" calcext:value-type="float">
            <text:p>22 </text:p>
          </table:table-cell>
          <table:table-cell table:style-name="ce62" table:formula="of:=ROUND(IF([.D92]&gt;0;IF([.E92]&gt;0;[.H92]/22*[.J92];[.H92]+[.H92]/22*[.I92]);&quot;&quot;);2)" office:value-type="float" office:value="198" calcext:value-type="float">
            <text:p>198,00</text:p>
          </table:table-cell>
          <table:table-cell table:style-name="ce62" table:formula="of:=[.G92]+[.K9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6" calcext:value-type="float">
            <text:p>86</text:p>
          </table:table-cell>
          <table:table-cell table:style-name="ce2" office:value-type="string" calcext:value-type="string">
            <text:p>039.581.692-01</text:p>
          </table:table-cell>
          <table:table-cell table:style-name="ce30" office:value-type="string" calcext:value-type="string">
            <text:p>GABRIEL OTINO OLIVEIRA FREITA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3]);&quot;&quot;;30+[.E93])" office:value-type="float" office:value="30" calcext:value-type="float">
            <text:p>30</text:p>
          </table:table-cell>
          <table:table-cell table:style-name="ce62" table:formula="of:=ROUND(IF([.D93]&gt;0;IF([.E93]&gt;0;[.D93]/30*[.F93];[.D93]+[.D93]/30*[.E9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3]);&quot;&quot;;22+[.I93])" office:value-type="float" office:value="22" calcext:value-type="float">
            <text:p>22 </text:p>
          </table:table-cell>
          <table:table-cell table:style-name="ce62" table:formula="of:=ROUND(IF([.D93]&gt;0;IF([.E93]&gt;0;[.H93]/22*[.J93];[.H93]+[.H93]/22*[.I93]);&quot;&quot;);2)" office:value-type="float" office:value="198" calcext:value-type="float">
            <text:p>198,00</text:p>
          </table:table-cell>
          <table:table-cell table:style-name="ce62" table:formula="of:=[.G93]+[.K9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87" calcext:value-type="float">
            <text:p>87</text:p>
          </table:table-cell>
          <table:table-cell table:style-name="ce5" office:value-type="string" calcext:value-type="string">
            <text:p>701.468.392-69</text:p>
          </table:table-cell>
          <table:table-cell table:style-name="ce30" office:value-type="string" calcext:value-type="string">
            <text:p>GABRIEL PACHECO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4]);&quot;&quot;;30+[.E94])" office:value-type="float" office:value="30" calcext:value-type="float">
            <text:p>30</text:p>
          </table:table-cell>
          <table:table-cell table:style-name="ce62" table:formula="of:=ROUND(IF([.D94]&gt;0;IF([.E94]&gt;0;[.D94]/30*[.F94];[.D94]+[.D94]/30*[.E9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4]);&quot;&quot;;22+[.I94])" office:value-type="float" office:value="22" calcext:value-type="float">
            <text:p>22 </text:p>
          </table:table-cell>
          <table:table-cell table:style-name="ce62" table:formula="of:=ROUND(IF([.D94]&gt;0;IF([.E94]&gt;0;[.H94]/22*[.J94];[.H94]+[.H94]/22*[.I94]);&quot;&quot;);2)" office:value-type="float" office:value="198" calcext:value-type="float">
            <text:p>198,00</text:p>
          </table:table-cell>
          <table:table-cell table:style-name="ce62" table:formula="of:=[.G94]+[.K9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8" calcext:value-type="float">
            <text:p>88</text:p>
          </table:table-cell>
          <table:table-cell table:style-name="ce5" office:value-type="string" calcext:value-type="string">
            <text:p>042.261.672-95</text:p>
          </table:table-cell>
          <table:table-cell table:style-name="ce30" office:value-type="string" calcext:value-type="string">
            <text:p>GABRIELA ANDRADE GARCI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5]);&quot;&quot;;30+[.E95])" office:value-type="float" office:value="30" calcext:value-type="float">
            <text:p>30</text:p>
          </table:table-cell>
          <table:table-cell table:style-name="ce62" table:formula="of:=ROUND(IF([.D95]&gt;0;IF([.E95]&gt;0;[.D95]/30*[.F95];[.D95]+[.D95]/30*[.E9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5]);&quot;&quot;;22+[.I95])" office:value-type="float" office:value="22" calcext:value-type="float">
            <text:p>22 </text:p>
          </table:table-cell>
          <table:table-cell table:style-name="ce62" table:formula="of:=ROUND(IF([.D95]&gt;0;IF([.E95]&gt;0;[.H95]/22*[.J95];[.H95]+[.H95]/22*[.I95]);&quot;&quot;);2)" office:value-type="float" office:value="198" calcext:value-type="float">
            <text:p>198,00</text:p>
          </table:table-cell>
          <table:table-cell table:style-name="ce62" table:formula="of:=[.G95]+[.K9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89" calcext:value-type="float">
            <text:p>89</text:p>
          </table:table-cell>
          <table:table-cell table:style-name="ce5" office:value-type="string" calcext:value-type="string">
            <text:p>036.587.622-41</text:p>
          </table:table-cell>
          <table:table-cell table:style-name="ce30" office:value-type="string" calcext:value-type="string">
            <text:p>GABRIELI ALVES DE OLIV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6]);&quot;&quot;;30+[.E96])" office:value-type="float" office:value="30" calcext:value-type="float">
            <text:p>30</text:p>
          </table:table-cell>
          <table:table-cell table:style-name="ce62" table:formula="of:=ROUND(IF([.D96]&gt;0;IF([.E96]&gt;0;[.D96]/30*[.F96];[.D96]+[.D96]/30*[.E9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6]);&quot;&quot;;22+[.I96])" office:value-type="float" office:value="22" calcext:value-type="float">
            <text:p>22 </text:p>
          </table:table-cell>
          <table:table-cell table:style-name="ce62" table:formula="of:=ROUND(IF([.D96]&gt;0;IF([.E96]&gt;0;[.H96]/22*[.J96];[.H96]+[.H96]/22*[.I96]);&quot;&quot;);2)" office:value-type="float" office:value="198" calcext:value-type="float">
            <text:p>198,00</text:p>
          </table:table-cell>
          <table:table-cell table:style-name="ce62" table:formula="of:=[.G96]+[.K9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0" calcext:value-type="float">
            <text:p>90</text:p>
          </table:table-cell>
          <table:table-cell table:style-name="ce5" office:value-type="string" calcext:value-type="string">
            <text:p>018.415.792-70</text:p>
          </table:table-cell>
          <table:table-cell table:style-name="ce30" office:value-type="string" calcext:value-type="string">
            <text:p>GABRIELLA DA SILVA RÊG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7]);&quot;&quot;;30+[.E97])" office:value-type="float" office:value="30" calcext:value-type="float">
            <text:p>30</text:p>
          </table:table-cell>
          <table:table-cell table:style-name="ce62" table:formula="of:=ROUND(IF([.D97]&gt;0;IF([.E97]&gt;0;[.D97]/30*[.F97];[.D97]+[.D97]/30*[.E9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7]);&quot;&quot;;22+[.I97])" office:value-type="float" office:value="22" calcext:value-type="float">
            <text:p>22 </text:p>
          </table:table-cell>
          <table:table-cell table:style-name="ce62" table:formula="of:=ROUND(IF([.D97]&gt;0;IF([.E97]&gt;0;[.H97]/22*[.J97];[.H97]+[.H97]/22*[.I97]);&quot;&quot;);2)" office:value-type="float" office:value="198" calcext:value-type="float">
            <text:p>198,00</text:p>
          </table:table-cell>
          <table:table-cell table:style-name="ce62" table:formula="of:=[.G97]+[.K9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1" calcext:value-type="float">
            <text:p>91</text:p>
          </table:table-cell>
          <table:table-cell table:style-name="ce5" office:value-type="string" calcext:value-type="string">
            <text:p>055.445.332-02</text:p>
          </table:table-cell>
          <table:table-cell table:style-name="ce30" office:value-type="string" calcext:value-type="string">
            <text:p>GABRIELY CARVALHO RABEL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8]);&quot;&quot;;30+[.E98])" office:value-type="float" office:value="30" calcext:value-type="float">
            <text:p>30</text:p>
          </table:table-cell>
          <table:table-cell table:style-name="ce62" table:formula="of:=ROUND(IF([.D98]&gt;0;IF([.E98]&gt;0;[.D98]/30*[.F98];[.D98]+[.D98]/30*[.E9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8]);&quot;&quot;;22+[.I98])" office:value-type="float" office:value="22" calcext:value-type="float">
            <text:p>22 </text:p>
          </table:table-cell>
          <table:table-cell table:style-name="ce62" table:formula="of:=ROUND(IF([.D98]&gt;0;IF([.E98]&gt;0;[.H98]/22*[.J98];[.H98]+[.H98]/22*[.I98]);&quot;&quot;);2)" office:value-type="float" office:value="198" calcext:value-type="float">
            <text:p>198,00</text:p>
          </table:table-cell>
          <table:table-cell table:style-name="ce62" table:formula="of:=[.G98]+[.K9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2" calcext:value-type="float">
            <text:p>92</text:p>
          </table:table-cell>
          <table:table-cell table:style-name="ce5" office:value-type="string" calcext:value-type="string">
            <text:p>047.933.622-90</text:p>
          </table:table-cell>
          <table:table-cell table:style-name="ce30" office:value-type="string" calcext:value-type="string">
            <text:p>GABRILLE LANGE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99]);&quot;&quot;;30+[.E99])" office:value-type="float" office:value="30" calcext:value-type="float">
            <text:p>30</text:p>
          </table:table-cell>
          <table:table-cell table:style-name="ce62" table:formula="of:=ROUND(IF([.D99]&gt;0;IF([.E99]&gt;0;[.D99]/30*[.F99];[.D99]+[.D99]/30*[.E9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99]);&quot;&quot;;22+[.I99])" office:value-type="float" office:value="22" calcext:value-type="float">
            <text:p>22 </text:p>
          </table:table-cell>
          <table:table-cell table:style-name="ce62" table:formula="of:=ROUND(IF([.D99]&gt;0;IF([.E99]&gt;0;[.H99]/22*[.J99];[.H99]+[.H99]/22*[.I99]);&quot;&quot;);2)" office:value-type="float" office:value="198" calcext:value-type="float">
            <text:p>198,00</text:p>
          </table:table-cell>
          <table:table-cell table:style-name="ce62" table:formula="of:=[.G99]+[.K9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3" calcext:value-type="float">
            <text:p>93</text:p>
          </table:table-cell>
          <table:table-cell table:style-name="ce5" office:value-type="string" calcext:value-type="string">
            <text:p>038.188.662-01</text:p>
          </table:table-cell>
          <table:table-cell table:style-name="ce30" office:value-type="string" calcext:value-type="string">
            <text:p>GABRILLE LIMA DA COS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0]);&quot;&quot;;30+[.E100])" office:value-type="float" office:value="30" calcext:value-type="float">
            <text:p>30</text:p>
          </table:table-cell>
          <table:table-cell table:style-name="ce62" table:formula="of:=ROUND(IF([.D100]&gt;0;IF([.E100]&gt;0;[.D100]/30*[.F100];[.D100]+[.D100]/30*[.E10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0]);&quot;&quot;;22+[.I100])" office:value-type="float" office:value="22" calcext:value-type="float">
            <text:p>22 </text:p>
          </table:table-cell>
          <table:table-cell table:style-name="ce62" table:formula="of:=ROUND(IF([.D100]&gt;0;IF([.E100]&gt;0;[.H100]/22*[.J100];[.H100]+[.H100]/22*[.I100]);&quot;&quot;);2)" office:value-type="float" office:value="198" calcext:value-type="float">
            <text:p>198,00</text:p>
          </table:table-cell>
          <table:table-cell table:style-name="ce62" table:formula="of:=[.G100]+[.K10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4" calcext:value-type="float">
            <text:p>94</text:p>
          </table:table-cell>
          <table:table-cell table:style-name="ce5" office:value-type="string" calcext:value-type="string">
            <text:p>037.252.322-61</text:p>
          </table:table-cell>
          <table:table-cell table:style-name="ce30" office:value-type="string" calcext:value-type="string">
            <text:p>GEOVANA SOUSA FARIA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1]);&quot;&quot;;30+[.E101])" office:value-type="float" office:value="30" calcext:value-type="float">
            <text:p>30</text:p>
          </table:table-cell>
          <table:table-cell table:style-name="ce62" table:formula="of:=ROUND(IF([.D101]&gt;0;IF([.E101]&gt;0;[.D101]/30*[.F101];[.D101]+[.D101]/30*[.E10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1]);&quot;&quot;;22+[.I101])" office:value-type="float" office:value="22" calcext:value-type="float">
            <text:p>22 </text:p>
          </table:table-cell>
          <table:table-cell table:style-name="ce62" table:formula="of:=ROUND(IF([.D101]&gt;0;IF([.E101]&gt;0;[.H101]/22*[.J101];[.H101]+[.H101]/22*[.I101]);&quot;&quot;);2)" office:value-type="float" office:value="198" calcext:value-type="float">
            <text:p>198,00</text:p>
          </table:table-cell>
          <table:table-cell table:style-name="ce62" table:formula="of:=[.G101]+[.K10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5" calcext:value-type="float">
            <text:p>95</text:p>
          </table:table-cell>
          <table:table-cell table:style-name="ce5" office:value-type="string" calcext:value-type="string">
            <text:p>048.552.852-50</text:p>
          </table:table-cell>
          <table:table-cell table:style-name="ce30" office:value-type="string" calcext:value-type="string">
            <text:p>GIOVANNA LOPES BARBOS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2]);&quot;&quot;;30+[.E102])" office:value-type="float" office:value="30" calcext:value-type="float">
            <text:p>30</text:p>
          </table:table-cell>
          <table:table-cell table:style-name="ce62" table:formula="of:=ROUND(IF([.D102]&gt;0;IF([.E102]&gt;0;[.D102]/30*[.F102];[.D102]+[.D102]/30*[.E10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2]);&quot;&quot;;22+[.I102])" office:value-type="float" office:value="22" calcext:value-type="float">
            <text:p>22 </text:p>
          </table:table-cell>
          <table:table-cell table:style-name="ce62" table:formula="of:=ROUND(IF([.D102]&gt;0;IF([.E102]&gt;0;[.H102]/22*[.J102];[.H102]+[.H102]/22*[.I102]);&quot;&quot;);2)" office:value-type="float" office:value="198" calcext:value-type="float">
            <text:p>198,00</text:p>
          </table:table-cell>
          <table:table-cell table:style-name="ce62" table:formula="of:=[.G102]+[.K10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6" calcext:value-type="float">
            <text:p>96</text:p>
          </table:table-cell>
          <table:table-cell table:style-name="ce5" office:value-type="string" calcext:value-type="string">
            <text:p>704.016.432-98</text:p>
          </table:table-cell>
          <table:table-cell table:style-name="ce30" office:value-type="string" calcext:value-type="string">
            <text:p>GUILHERME DE OLIVEIRA DO ESPÍRITO SAN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3]);&quot;&quot;;30+[.E103])" office:value-type="float" office:value="30" calcext:value-type="float">
            <text:p>30</text:p>
          </table:table-cell>
          <table:table-cell table:style-name="ce62" table:formula="of:=ROUND(IF([.D103]&gt;0;IF([.E103]&gt;0;[.D103]/30*[.F103];[.D103]+[.D103]/30*[.E10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3]);&quot;&quot;;22+[.I103])" office:value-type="float" office:value="22" calcext:value-type="float">
            <text:p>22 </text:p>
          </table:table-cell>
          <table:table-cell table:style-name="ce62" table:formula="of:=ROUND(IF([.D103]&gt;0;IF([.E103]&gt;0;[.H103]/22*[.J103];[.H103]+[.H103]/22*[.I103]);&quot;&quot;);2)" office:value-type="float" office:value="198" calcext:value-type="float">
            <text:p>198,00</text:p>
          </table:table-cell>
          <table:table-cell table:style-name="ce62" table:formula="of:=[.G103]+[.K10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7" calcext:value-type="float">
            <text:p>97</text:p>
          </table:table-cell>
          <table:table-cell table:style-name="ce5" office:value-type="string" calcext:value-type="string">
            <text:p>032.300.302-81</text:p>
          </table:table-cell>
          <table:table-cell table:style-name="ce30" office:value-type="string" calcext:value-type="string">
            <text:p>GUILHERME PINHEIRO GUED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4]);&quot;&quot;;30+[.E104])" office:value-type="float" office:value="30" calcext:value-type="float">
            <text:p>30</text:p>
          </table:table-cell>
          <table:table-cell table:style-name="ce62" table:formula="of:=ROUND(IF([.D104]&gt;0;IF([.E104]&gt;0;[.D104]/30*[.F104];[.D104]+[.D104]/30*[.E10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4]);&quot;&quot;;22+[.I104])" office:value-type="float" office:value="22" calcext:value-type="float">
            <text:p>22 </text:p>
          </table:table-cell>
          <table:table-cell table:style-name="ce62" table:formula="of:=ROUND(IF([.D104]&gt;0;IF([.E104]&gt;0;[.H104]/22*[.J104];[.H104]+[.H104]/22*[.I104]);&quot;&quot;);2)" office:value-type="float" office:value="198" calcext:value-type="float">
            <text:p>198,00</text:p>
          </table:table-cell>
          <table:table-cell table:style-name="ce62" table:formula="of:=[.G104]+[.K10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8" calcext:value-type="float">
            <text:p>98</text:p>
          </table:table-cell>
          <table:table-cell table:style-name="ce5" office:value-type="string" calcext:value-type="string">
            <text:p>701.447.152-01</text:p>
          </table:table-cell>
          <table:table-cell table:style-name="ce30" office:value-type="string" calcext:value-type="string">
            <text:p>GUSTAVO HENRIQUE SOARES RODRIGU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5]);&quot;&quot;;30+[.E105])" office:value-type="float" office:value="30" calcext:value-type="float">
            <text:p>30</text:p>
          </table:table-cell>
          <table:table-cell table:style-name="ce62" table:formula="of:=ROUND(IF([.D105]&gt;0;IF([.E105]&gt;0;[.D105]/30*[.F105];[.D105]+[.D105]/30*[.E10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5]);&quot;&quot;;22+[.I105])" office:value-type="float" office:value="22" calcext:value-type="float">
            <text:p>22 </text:p>
          </table:table-cell>
          <table:table-cell table:style-name="ce62" table:formula="of:=ROUND(IF([.D105]&gt;0;IF([.E105]&gt;0;[.H105]/22*[.J105];[.H105]+[.H105]/22*[.I105]);&quot;&quot;);2)" office:value-type="float" office:value="198" calcext:value-type="float">
            <text:p>198,00</text:p>
          </table:table-cell>
          <table:table-cell table:style-name="ce62" table:formula="of:=[.G105]+[.K10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99" calcext:value-type="float">
            <text:p>99</text:p>
          </table:table-cell>
          <table:table-cell table:style-name="ce5" office:value-type="string" calcext:value-type="string">
            <text:p>061.001.292-48</text:p>
          </table:table-cell>
          <table:table-cell table:style-name="ce30" office:value-type="string" calcext:value-type="string">
            <text:p>HADASSA LIMA DOS SANTOS CAVALCANTE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6]);&quot;&quot;;30+[.E106])" office:value-type="float" office:value="30" calcext:value-type="float">
            <text:p>30</text:p>
          </table:table-cell>
          <table:table-cell table:style-name="ce62" table:formula="of:=ROUND(IF([.D106]&gt;0;IF([.E106]&gt;0;[.D106]/30*[.F106];[.D106]+[.D106]/30*[.E10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6]);&quot;&quot;;22+[.I106])" office:value-type="float" office:value="22" calcext:value-type="float">
            <text:p>22 </text:p>
          </table:table-cell>
          <table:table-cell table:style-name="ce62" table:formula="of:=ROUND(IF([.D106]&gt;0;IF([.E106]&gt;0;[.H106]/22*[.J106];[.H106]+[.H106]/22*[.I106]);&quot;&quot;);2)" office:value-type="float" office:value="198" calcext:value-type="float">
            <text:p>198,00</text:p>
          </table:table-cell>
          <table:table-cell table:style-name="ce62" table:formula="of:=[.G106]+[.K10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0" calcext:value-type="float">
            <text:p>100</text:p>
          </table:table-cell>
          <table:table-cell table:style-name="ce5" office:value-type="string" calcext:value-type="string">
            <text:p>899.245.332-91</text:p>
          </table:table-cell>
          <table:table-cell table:style-name="ce30" office:value-type="string" calcext:value-type="string">
            <text:p>HANDREINA FLORES MEL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7]);&quot;&quot;;30+[.E107])" office:value-type="float" office:value="30" calcext:value-type="float">
            <text:p>30</text:p>
          </table:table-cell>
          <table:table-cell table:style-name="ce62" table:formula="of:=ROUND(IF([.D107]&gt;0;IF([.E107]&gt;0;[.D107]/30*[.F107];[.D107]+[.D107]/30*[.E10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7]);&quot;&quot;;22+[.I107])" office:value-type="float" office:value="22" calcext:value-type="float">
            <text:p>22 </text:p>
          </table:table-cell>
          <table:table-cell table:style-name="ce62" table:formula="of:=ROUND(IF([.D107]&gt;0;IF([.E107]&gt;0;[.H107]/22*[.J107];[.H107]+[.H107]/22*[.I107]);&quot;&quot;);2)" office:value-type="float" office:value="198" calcext:value-type="float">
            <text:p>198,00</text:p>
          </table:table-cell>
          <table:table-cell table:style-name="ce62" table:formula="of:=[.G107]+[.K10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1" calcext:value-type="float">
            <text:p>101</text:p>
          </table:table-cell>
          <table:table-cell table:style-name="ce5" office:value-type="string" calcext:value-type="string">
            <text:p>016.457.602-94</text:p>
          </table:table-cell>
          <table:table-cell table:style-name="ce30" office:value-type="string" calcext:value-type="string">
            <text:p>HENRIQUE ANDERSON DAMASCENO FER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8]);&quot;&quot;;30+[.E108])" office:value-type="float" office:value="30" calcext:value-type="float">
            <text:p>30</text:p>
          </table:table-cell>
          <table:table-cell table:style-name="ce62" table:formula="of:=ROUND(IF([.D108]&gt;0;IF([.E108]&gt;0;[.D108]/30*[.F108];[.D108]+[.D108]/30*[.E10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8]);&quot;&quot;;22+[.I108])" office:value-type="float" office:value="22" calcext:value-type="float">
            <text:p>22 </text:p>
          </table:table-cell>
          <table:table-cell table:style-name="ce62" table:formula="of:=ROUND(IF([.D108]&gt;0;IF([.E108]&gt;0;[.H108]/22*[.J108];[.H108]+[.H108]/22*[.I108]);&quot;&quot;);2)" office:value-type="float" office:value="198" calcext:value-type="float">
            <text:p>198,00</text:p>
          </table:table-cell>
          <table:table-cell table:style-name="ce62" table:formula="of:=[.G108]+[.K10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2" calcext:value-type="float">
            <text:p>102</text:p>
          </table:table-cell>
          <table:table-cell table:style-name="ce5" office:value-type="string" calcext:value-type="string">
            <text:p>555.264.622-34</text:p>
          </table:table-cell>
          <table:table-cell table:style-name="ce30" office:value-type="string" calcext:value-type="string">
            <text:p>HEWERTON DA SILVA MENEZ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09]);&quot;&quot;;30+[.E109])" office:value-type="float" office:value="30" calcext:value-type="float">
            <text:p>30</text:p>
          </table:table-cell>
          <table:table-cell table:style-name="ce62" table:formula="of:=ROUND(IF([.D109]&gt;0;IF([.E109]&gt;0;[.D109]/30*[.F109];[.D109]+[.D109]/30*[.E10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09]);&quot;&quot;;22+[.I109])" office:value-type="float" office:value="22" calcext:value-type="float">
            <text:p>22 </text:p>
          </table:table-cell>
          <table:table-cell table:style-name="ce62" table:formula="of:=ROUND(IF([.D109]&gt;0;IF([.E109]&gt;0;[.H109]/22*[.J109];[.H109]+[.H109]/22*[.I109]);&quot;&quot;);2)" office:value-type="float" office:value="198" calcext:value-type="float">
            <text:p>198,00</text:p>
          </table:table-cell>
          <table:table-cell table:style-name="ce62" table:formula="of:=[.G109]+[.K10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3" calcext:value-type="float">
            <text:p>103</text:p>
          </table:table-cell>
          <table:table-cell table:style-name="ce5" office:value-type="string" calcext:value-type="string">
            <text:p>052.530.192-51</text:p>
          </table:table-cell>
          <table:table-cell table:style-name="ce30" office:value-type="string" calcext:value-type="string">
            <text:p>IASMIM D ALMEIDA ATHAYDE PINHEI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0]);&quot;&quot;;30+[.E110])" office:value-type="float" office:value="30" calcext:value-type="float">
            <text:p>30</text:p>
          </table:table-cell>
          <table:table-cell table:style-name="ce62" table:formula="of:=ROUND(IF([.D110]&gt;0;IF([.E110]&gt;0;[.D110]/30*[.F110];[.D110]+[.D110]/30*[.E11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0]);&quot;&quot;;22+[.I110])" office:value-type="float" office:value="22" calcext:value-type="float">
            <text:p>22 </text:p>
          </table:table-cell>
          <table:table-cell table:style-name="ce62" table:formula="of:=ROUND(IF([.D110]&gt;0;IF([.E110]&gt;0;[.H110]/22*[.J110];[.H110]+[.H110]/22*[.I110]);&quot;&quot;);2)" office:value-type="float" office:value="198" calcext:value-type="float">
            <text:p>198,00</text:p>
          </table:table-cell>
          <table:table-cell table:style-name="ce62" table:formula="of:=[.G110]+[.K11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4" calcext:value-type="float">
            <text:p>104</text:p>
          </table:table-cell>
          <table:table-cell table:style-name="ce5" office:value-type="string" calcext:value-type="string">
            <text:p>025.777.622-24</text:p>
          </table:table-cell>
          <table:table-cell table:style-name="ce30" office:value-type="string" calcext:value-type="string">
            <text:p>INGRED BIANCA SOARES BRAG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1]);&quot;&quot;;30+[.E111])" office:value-type="float" office:value="30" calcext:value-type="float">
            <text:p>30</text:p>
          </table:table-cell>
          <table:table-cell table:style-name="ce62" table:formula="of:=ROUND(IF([.D111]&gt;0;IF([.E111]&gt;0;[.D111]/30*[.F111];[.D111]+[.D111]/30*[.E11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1]);&quot;&quot;;22+[.I111])" office:value-type="float" office:value="22" calcext:value-type="float">
            <text:p>22 </text:p>
          </table:table-cell>
          <table:table-cell table:style-name="ce62" table:formula="of:=ROUND(IF([.D111]&gt;0;IF([.E111]&gt;0;[.H111]/22*[.J111];[.H111]+[.H111]/22*[.I111]);&quot;&quot;);2)" office:value-type="float" office:value="198" calcext:value-type="float">
            <text:p>198,00</text:p>
          </table:table-cell>
          <table:table-cell table:style-name="ce62" table:formula="of:=[.G111]+[.K11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5" calcext:value-type="float">
            <text:p>105</text:p>
          </table:table-cell>
          <table:table-cell table:style-name="ce5" office:value-type="string" calcext:value-type="string">
            <text:p>033.890.742-44</text:p>
          </table:table-cell>
          <table:table-cell table:style-name="ce30" office:value-type="string" calcext:value-type="string">
            <text:p>ISAAC BENJAMIM BRASIL MAT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2]);&quot;&quot;;30+[.E112])" office:value-type="float" office:value="30" calcext:value-type="float">
            <text:p>30</text:p>
          </table:table-cell>
          <table:table-cell table:style-name="ce62" table:formula="of:=ROUND(IF([.D112]&gt;0;IF([.E112]&gt;0;[.D112]/30*[.F112];[.D112]+[.D112]/30*[.E11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2]);&quot;&quot;;22+[.I112])" office:value-type="float" office:value="22" calcext:value-type="float">
            <text:p>22 </text:p>
          </table:table-cell>
          <table:table-cell table:style-name="ce62" table:formula="of:=ROUND(IF([.D112]&gt;0;IF([.E112]&gt;0;[.H112]/22*[.J112];[.H112]+[.H112]/22*[.I112]);&quot;&quot;);2)" office:value-type="float" office:value="198" calcext:value-type="float">
            <text:p>198,00</text:p>
          </table:table-cell>
          <table:table-cell table:style-name="ce62" table:formula="of:=[.G112]+[.K11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6" calcext:value-type="float">
            <text:p>106</text:p>
          </table:table-cell>
          <table:table-cell table:style-name="ce5" office:value-type="string" calcext:value-type="string">
            <text:p>704.530.062-05</text:p>
          </table:table-cell>
          <table:table-cell table:style-name="ce30" office:value-type="string" calcext:value-type="string">
            <text:p>ISABELE GABRIELLY DE SOUSA BEZER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3]);&quot;&quot;;30+[.E113])" office:value-type="float" office:value="30" calcext:value-type="float">
            <text:p>30</text:p>
          </table:table-cell>
          <table:table-cell table:style-name="ce62" table:formula="of:=ROUND(IF([.D113]&gt;0;IF([.E113]&gt;0;[.D113]/30*[.F113];[.D113]+[.D113]/30*[.E11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3]);&quot;&quot;;22+[.I113])" office:value-type="float" office:value="22" calcext:value-type="float">
            <text:p>22 </text:p>
          </table:table-cell>
          <table:table-cell table:style-name="ce62" table:formula="of:=ROUND(IF([.D113]&gt;0;IF([.E113]&gt;0;[.H113]/22*[.J113];[.H113]+[.H113]/22*[.I113]);&quot;&quot;);2)" office:value-type="float" office:value="198" calcext:value-type="float">
            <text:p>198,00</text:p>
          </table:table-cell>
          <table:table-cell table:style-name="ce62" table:formula="of:=[.G113]+[.K11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7" calcext:value-type="float">
            <text:p>107</text:p>
          </table:table-cell>
          <table:table-cell table:style-name="ce5" office:value-type="string" calcext:value-type="string">
            <text:p>704.310.652-41</text:p>
          </table:table-cell>
          <table:table-cell table:style-name="ce30" office:value-type="string" calcext:value-type="string">
            <text:p>ITALO DA SILVA MANS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4]);&quot;&quot;;30+[.E114])" office:value-type="float" office:value="30" calcext:value-type="float">
            <text:p>30</text:p>
          </table:table-cell>
          <table:table-cell table:style-name="ce62" table:formula="of:=ROUND(IF([.D114]&gt;0;IF([.E114]&gt;0;[.D114]/30*[.F114];[.D114]+[.D114]/30*[.E11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4]);&quot;&quot;;22+[.I114])" office:value-type="float" office:value="22" calcext:value-type="float">
            <text:p>22 </text:p>
          </table:table-cell>
          <table:table-cell table:style-name="ce62" table:formula="of:=ROUND(IF([.D114]&gt;0;IF([.E114]&gt;0;[.H114]/22*[.J114];[.H114]+[.H114]/22*[.I114]);&quot;&quot;);2)" office:value-type="float" office:value="198" calcext:value-type="float">
            <text:p>198,00</text:p>
          </table:table-cell>
          <table:table-cell table:style-name="ce62" table:formula="of:=[.G114]+[.K11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8" calcext:value-type="float">
            <text:p>108</text:p>
          </table:table-cell>
          <table:table-cell table:style-name="ce5" office:value-type="string" calcext:value-type="string">
            <text:p>702.727.452-35</text:p>
          </table:table-cell>
          <table:table-cell table:style-name="ce30" office:value-type="string" calcext:value-type="string">
            <text:p>JÉSSICA DA SILVA CARDOS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5]);&quot;&quot;;30+[.E115])" office:value-type="float" office:value="30" calcext:value-type="float">
            <text:p>30</text:p>
          </table:table-cell>
          <table:table-cell table:style-name="ce62" table:formula="of:=ROUND(IF([.D115]&gt;0;IF([.E115]&gt;0;[.D115]/30*[.F115];[.D115]+[.D115]/30*[.E11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5]);&quot;&quot;;22+[.I115])" office:value-type="float" office:value="22" calcext:value-type="float">
            <text:p>22 </text:p>
          </table:table-cell>
          <table:table-cell table:style-name="ce62" table:formula="of:=ROUND(IF([.D115]&gt;0;IF([.E115]&gt;0;[.H115]/22*[.J115];[.H115]+[.H115]/22*[.I115]);&quot;&quot;);2)" office:value-type="float" office:value="198" calcext:value-type="float">
            <text:p>198,00</text:p>
          </table:table-cell>
          <table:table-cell table:style-name="ce62" table:formula="of:=[.G115]+[.K11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09" calcext:value-type="float">
            <text:p>109</text:p>
          </table:table-cell>
          <table:table-cell table:style-name="ce5" office:value-type="string" calcext:value-type="string">
            <text:p>034.726.422-03</text:p>
          </table:table-cell>
          <table:table-cell table:style-name="ce30" office:value-type="string" calcext:value-type="string">
            <text:p>JÉSSICA MARIALVA DA COSTA DINIZ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6]);&quot;&quot;;30+[.E116])" office:value-type="float" office:value="30" calcext:value-type="float">
            <text:p>30</text:p>
          </table:table-cell>
          <table:table-cell table:style-name="ce62" table:formula="of:=ROUND(IF([.D116]&gt;0;IF([.E116]&gt;0;[.D116]/30*[.F116];[.D116]+[.D116]/30*[.E11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6]);&quot;&quot;;22+[.I116])" office:value-type="float" office:value="22" calcext:value-type="float">
            <text:p>22 </text:p>
          </table:table-cell>
          <table:table-cell table:style-name="ce62" table:formula="of:=ROUND(IF([.D116]&gt;0;IF([.E116]&gt;0;[.H116]/22*[.J116];[.H116]+[.H116]/22*[.I116]);&quot;&quot;);2)" office:value-type="float" office:value="198" calcext:value-type="float">
            <text:p>198,00</text:p>
          </table:table-cell>
          <table:table-cell table:style-name="ce62" table:formula="of:=[.G116]+[.K11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0" calcext:value-type="float">
            <text:p>110</text:p>
          </table:table-cell>
          <table:table-cell table:style-name="ce5" office:value-type="string" calcext:value-type="string">
            <text:p>702.347.352-10</text:p>
          </table:table-cell>
          <table:table-cell table:style-name="ce30" office:value-type="string" calcext:value-type="string">
            <text:p>JÉSSICA MARIANNY DE SOUZA ARAÚJ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7]);&quot;&quot;;30+[.E117])" office:value-type="float" office:value="30" calcext:value-type="float">
            <text:p>30</text:p>
          </table:table-cell>
          <table:table-cell table:style-name="ce62" table:formula="of:=ROUND(IF([.D117]&gt;0;IF([.E117]&gt;0;[.D117]/30*[.F117];[.D117]+[.D117]/30*[.E11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7]);&quot;&quot;;22+[.I117])" office:value-type="float" office:value="22" calcext:value-type="float">
            <text:p>22 </text:p>
          </table:table-cell>
          <table:table-cell table:style-name="ce62" table:formula="of:=ROUND(IF([.D117]&gt;0;IF([.E117]&gt;0;[.H117]/22*[.J117];[.H117]+[.H117]/22*[.I117]);&quot;&quot;);2)" office:value-type="float" office:value="198" calcext:value-type="float">
            <text:p>198,00</text:p>
          </table:table-cell>
          <table:table-cell table:style-name="ce62" table:formula="of:=[.G117]+[.K11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1" calcext:value-type="float">
            <text:p>111</text:p>
          </table:table-cell>
          <table:table-cell table:style-name="ce5" office:value-type="string" calcext:value-type="string">
            <text:p>028.594.171-25</text:p>
          </table:table-cell>
          <table:table-cell table:style-name="ce30" office:value-type="string" calcext:value-type="string">
            <text:p>JOANA CAROLINE MARQUES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8]);&quot;&quot;;30+[.E118])" office:value-type="float" office:value="30" calcext:value-type="float">
            <text:p>30</text:p>
          </table:table-cell>
          <table:table-cell table:style-name="ce62" table:formula="of:=ROUND(IF([.D118]&gt;0;IF([.E118]&gt;0;[.D118]/30*[.F118];[.D118]+[.D118]/30*[.E11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8]);&quot;&quot;;22+[.I118])" office:value-type="float" office:value="22" calcext:value-type="float">
            <text:p>22 </text:p>
          </table:table-cell>
          <table:table-cell table:style-name="ce62" table:formula="of:=ROUND(IF([.D118]&gt;0;IF([.E118]&gt;0;[.H118]/22*[.J118];[.H118]+[.H118]/22*[.I118]);&quot;&quot;);2)" office:value-type="float" office:value="198" calcext:value-type="float">
            <text:p>198,00</text:p>
          </table:table-cell>
          <table:table-cell table:style-name="ce62" table:formula="of:=[.G118]+[.K11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2" calcext:value-type="float">
            <text:p>112</text:p>
          </table:table-cell>
          <table:table-cell table:style-name="ce5" office:value-type="string" calcext:value-type="string">
            <text:p>057.726.782-56</text:p>
          </table:table-cell>
          <table:table-cell table:style-name="ce30" office:value-type="string" calcext:value-type="string">
            <text:p>JOÃO GABRIEL FIGUEIREDO ROCH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19]);&quot;&quot;;30+[.E119])" office:value-type="float" office:value="30" calcext:value-type="float">
            <text:p>30</text:p>
          </table:table-cell>
          <table:table-cell table:style-name="ce62" table:formula="of:=ROUND(IF([.D119]&gt;0;IF([.E119]&gt;0;[.D119]/30*[.F119];[.D119]+[.D119]/30*[.E11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19]);&quot;&quot;;22+[.I119])" office:value-type="float" office:value="22" calcext:value-type="float">
            <text:p>22 </text:p>
          </table:table-cell>
          <table:table-cell table:style-name="ce62" table:formula="of:=ROUND(IF([.D119]&gt;0;IF([.E119]&gt;0;[.H119]/22*[.J119];[.H119]+[.H119]/22*[.I119]);&quot;&quot;);2)" office:value-type="float" office:value="198" calcext:value-type="float">
            <text:p>198,00</text:p>
          </table:table-cell>
          <table:table-cell table:style-name="ce62" table:formula="of:=[.G119]+[.K11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3" calcext:value-type="float">
            <text:p>113</text:p>
          </table:table-cell>
          <table:table-cell table:style-name="ce5" office:value-type="string" calcext:value-type="string">
            <text:p><text:s/>705.718.412-36</text:p>
          </table:table-cell>
          <table:table-cell table:style-name="ce30" office:value-type="string" calcext:value-type="string">
            <text:p>JOÃO GABRIEL VITÓRIO MOÇA SANTOS MASSARIOL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0]);&quot;&quot;;30+[.E120])" office:value-type="float" office:value="30" calcext:value-type="float">
            <text:p>30</text:p>
          </table:table-cell>
          <table:table-cell table:style-name="ce62" table:formula="of:=ROUND(IF([.D120]&gt;0;IF([.E120]&gt;0;[.D120]/30*[.F120];[.D120]+[.D120]/30*[.E12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0]);&quot;&quot;;22+[.I120])" office:value-type="float" office:value="22" calcext:value-type="float">
            <text:p>22 </text:p>
          </table:table-cell>
          <table:table-cell table:style-name="ce62" table:formula="of:=ROUND(IF([.D120]&gt;0;IF([.E120]&gt;0;[.H120]/22*[.J120];[.H120]+[.H120]/22*[.I120]);&quot;&quot;);2)" office:value-type="float" office:value="198" calcext:value-type="float">
            <text:p>198,00</text:p>
          </table:table-cell>
          <table:table-cell table:style-name="ce62" table:formula="of:=[.G120]+[.K12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4" calcext:value-type="float">
            <text:p>114</text:p>
          </table:table-cell>
          <table:table-cell table:style-name="ce5" office:value-type="string" calcext:value-type="string">
            <text:p>043.743.572-54</text:p>
          </table:table-cell>
          <table:table-cell table:style-name="ce30" office:value-type="string" calcext:value-type="string">
            <text:p>JOÃO OLIVEIRA GONÇALV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1]);&quot;&quot;;30+[.E121])" office:value-type="float" office:value="30" calcext:value-type="float">
            <text:p>30</text:p>
          </table:table-cell>
          <table:table-cell table:style-name="ce62" table:formula="of:=ROUND(IF([.D121]&gt;0;IF([.E121]&gt;0;[.D121]/30*[.F121];[.D121]+[.D121]/30*[.E12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1]);&quot;&quot;;22+[.I121])" office:value-type="float" office:value="22" calcext:value-type="float">
            <text:p>22 </text:p>
          </table:table-cell>
          <table:table-cell table:style-name="ce62" table:formula="of:=ROUND(IF([.D121]&gt;0;IF([.E121]&gt;0;[.H121]/22*[.J121];[.H121]+[.H121]/22*[.I121]);&quot;&quot;);2)" office:value-type="float" office:value="198" calcext:value-type="float">
            <text:p>198,00</text:p>
          </table:table-cell>
          <table:table-cell table:style-name="ce62" table:formula="of:=[.G121]+[.K12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5" calcext:value-type="float">
            <text:p>115</text:p>
          </table:table-cell>
          <table:table-cell table:style-name="ce5" office:value-type="string" calcext:value-type="string">
            <text:p>856.164.352-87</text:p>
          </table:table-cell>
          <table:table-cell table:style-name="ce30" office:value-type="string" calcext:value-type="string">
            <text:p>JOÃO PEDRO DAMASCENO MOREIRA COELH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2]);&quot;&quot;;30+[.E122])" office:value-type="float" office:value="30" calcext:value-type="float">
            <text:p>30</text:p>
          </table:table-cell>
          <table:table-cell table:style-name="ce62" table:formula="of:=ROUND(IF([.D122]&gt;0;IF([.E122]&gt;0;[.D122]/30*[.F122];[.D122]+[.D122]/30*[.E12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2]);&quot;&quot;;22+[.I122])" office:value-type="float" office:value="22" calcext:value-type="float">
            <text:p>22 </text:p>
          </table:table-cell>
          <table:table-cell table:style-name="ce62" table:formula="of:=ROUND(IF([.D122]&gt;0;IF([.E122]&gt;0;[.H122]/22*[.J122];[.H122]+[.H122]/22*[.I122]);&quot;&quot;);2)" office:value-type="float" office:value="198" calcext:value-type="float">
            <text:p>198,00</text:p>
          </table:table-cell>
          <table:table-cell table:style-name="ce62" table:formula="of:=[.G122]+[.K12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6" calcext:value-type="float">
            <text:p>116</text:p>
          </table:table-cell>
          <table:table-cell table:style-name="ce2" office:value-type="string" calcext:value-type="string">
            <text:p>041.030.902-86</text:p>
          </table:table-cell>
          <table:table-cell table:style-name="ce30" office:value-type="string" calcext:value-type="string">
            <text:p>JOE LEE WECKNER SANDOVAL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3]);&quot;&quot;;30+[.E123])" office:value-type="float" office:value="30" calcext:value-type="float">
            <text:p>30</text:p>
          </table:table-cell>
          <table:table-cell table:style-name="ce62" table:formula="of:=ROUND(IF([.D123]&gt;0;IF([.E123]&gt;0;[.D123]/30*[.F123];[.D123]+[.D123]/30*[.E12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3]);&quot;&quot;;22+[.I123])" office:value-type="float" office:value="22" calcext:value-type="float">
            <text:p>22 </text:p>
          </table:table-cell>
          <table:table-cell table:style-name="ce62" table:formula="of:=ROUND(IF([.D123]&gt;0;IF([.E123]&gt;0;[.H123]/22*[.J123];[.H123]+[.H123]/22*[.I123]);&quot;&quot;);2)" office:value-type="float" office:value="198" calcext:value-type="float">
            <text:p>198,00</text:p>
          </table:table-cell>
          <table:table-cell table:style-name="ce62" table:formula="of:=[.G123]+[.K12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117" calcext:value-type="float">
            <text:p>117</text:p>
          </table:table-cell>
          <table:table-cell table:style-name="ce5" office:value-type="string" calcext:value-type="string">
            <text:p>019.293.882-76</text:p>
          </table:table-cell>
          <table:table-cell table:style-name="ce30" office:value-type="string" calcext:value-type="string">
            <text:p>JOELSON CARNEIRO MARQU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4]);&quot;&quot;;30+[.E124])" office:value-type="float" office:value="30" calcext:value-type="float">
            <text:p>30</text:p>
          </table:table-cell>
          <table:table-cell table:style-name="ce62" table:formula="of:=ROUND(IF([.D124]&gt;0;IF([.E124]&gt;0;[.D124]/30*[.F124];[.D124]+[.D124]/30*[.E12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4]);&quot;&quot;;22+[.I124])" office:value-type="float" office:value="22" calcext:value-type="float">
            <text:p>22 </text:p>
          </table:table-cell>
          <table:table-cell table:style-name="ce62" table:formula="of:=ROUND(IF([.D124]&gt;0;IF([.E124]&gt;0;[.H124]/22*[.J124];[.H124]+[.H124]/22*[.I124]);&quot;&quot;);2)" office:value-type="float" office:value="198" calcext:value-type="float">
            <text:p>198,00</text:p>
          </table:table-cell>
          <table:table-cell table:style-name="ce62" table:formula="of:=[.G124]+[.K12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8" calcext:value-type="float">
            <text:p>118</text:p>
          </table:table-cell>
          <table:table-cell table:style-name="ce5" office:value-type="string" calcext:value-type="string">
            <text:p>017.275.074-10</text:p>
          </table:table-cell>
          <table:table-cell table:style-name="ce30" office:value-type="string" calcext:value-type="string">
            <text:p>JONAS DAVIDSON FELIX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5]);&quot;&quot;;30+[.E125])" office:value-type="float" office:value="30" calcext:value-type="float">
            <text:p>30</text:p>
          </table:table-cell>
          <table:table-cell table:style-name="ce62" table:formula="of:=ROUND(IF([.D125]&gt;0;IF([.E125]&gt;0;[.D125]/30*[.F125];[.D125]+[.D125]/30*[.E12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5]);&quot;&quot;;22+[.I125])" office:value-type="float" office:value="22" calcext:value-type="float">
            <text:p>22 </text:p>
          </table:table-cell>
          <table:table-cell table:style-name="ce62" table:formula="of:=ROUND(IF([.D125]&gt;0;IF([.E125]&gt;0;[.H125]/22*[.J125];[.H125]+[.H125]/22*[.I125]);&quot;&quot;);2)" office:value-type="float" office:value="198" calcext:value-type="float">
            <text:p>198,00</text:p>
          </table:table-cell>
          <table:table-cell table:style-name="ce62" table:formula="of:=[.G125]+[.K12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19" calcext:value-type="float">
            <text:p>119</text:p>
          </table:table-cell>
          <table:table-cell table:style-name="ce5" office:value-type="string" calcext:value-type="string">
            <text:p>701.163.682-09</text:p>
          </table:table-cell>
          <table:table-cell table:style-name="ce30" office:value-type="string" calcext:value-type="string">
            <text:p>JORGE HILTON VIEIRA LIM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6]);&quot;&quot;;30+[.E126])" office:value-type="float" office:value="30" calcext:value-type="float">
            <text:p>30</text:p>
          </table:table-cell>
          <table:table-cell table:style-name="ce62" table:formula="of:=ROUND(IF([.D126]&gt;0;IF([.E126]&gt;0;[.D126]/30*[.F126];[.D126]+[.D126]/30*[.E12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6]);&quot;&quot;;22+[.I126])" office:value-type="float" office:value="22" calcext:value-type="float">
            <text:p>22 </text:p>
          </table:table-cell>
          <table:table-cell table:style-name="ce62" table:formula="of:=ROUND(IF([.D126]&gt;0;IF([.E126]&gt;0;[.H126]/22*[.J126];[.H126]+[.H126]/22*[.I126]);&quot;&quot;);2)" office:value-type="float" office:value="198" calcext:value-type="float">
            <text:p>198,00</text:p>
          </table:table-cell>
          <table:table-cell table:style-name="ce62" table:formula="of:=[.G126]+[.K12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0" calcext:value-type="float">
            <text:p>120</text:p>
          </table:table-cell>
          <table:table-cell table:style-name="ce5" office:value-type="string" calcext:value-type="string">
            <text:p>004.863.782-33</text:p>
          </table:table-cell>
          <table:table-cell table:style-name="ce30" office:value-type="string" calcext:value-type="string">
            <text:p>JORGE LÚCIO GOMES DA SILVA JUNIOR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7]);&quot;&quot;;30+[.E127])" office:value-type="float" office:value="30" calcext:value-type="float">
            <text:p>30</text:p>
          </table:table-cell>
          <table:table-cell table:style-name="ce62" table:formula="of:=ROUND(IF([.D127]&gt;0;IF([.E127]&gt;0;[.D127]/30*[.F127];[.D127]+[.D127]/30*[.E12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7]);&quot;&quot;;22+[.I127])" office:value-type="float" office:value="22" calcext:value-type="float">
            <text:p>22 </text:p>
          </table:table-cell>
          <table:table-cell table:style-name="ce62" table:formula="of:=ROUND(IF([.D127]&gt;0;IF([.E127]&gt;0;[.H127]/22*[.J127];[.H127]+[.H127]/22*[.I127]);&quot;&quot;);2)" office:value-type="float" office:value="198" calcext:value-type="float">
            <text:p>198,00</text:p>
          </table:table-cell>
          <table:table-cell table:style-name="ce62" table:formula="of:=[.G127]+[.K12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1" calcext:value-type="float">
            <text:p>121</text:p>
          </table:table-cell>
          <table:table-cell table:style-name="ce5" office:value-type="string" calcext:value-type="string">
            <text:p>060.487.002-70</text:p>
          </table:table-cell>
          <table:table-cell table:style-name="ce30" office:value-type="string" calcext:value-type="string">
            <text:p>JOSÉ BOSCO DE ARAÚJO JR.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8]);&quot;&quot;;30+[.E128])" office:value-type="float" office:value="30" calcext:value-type="float">
            <text:p>30</text:p>
          </table:table-cell>
          <table:table-cell table:style-name="ce62" table:formula="of:=ROUND(IF([.D128]&gt;0;IF([.E128]&gt;0;[.D128]/30*[.F128];[.D128]+[.D128]/30*[.E12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8]);&quot;&quot;;22+[.I128])" office:value-type="float" office:value="22" calcext:value-type="float">
            <text:p>22 </text:p>
          </table:table-cell>
          <table:table-cell table:style-name="ce62" table:formula="of:=ROUND(IF([.D128]&gt;0;IF([.E128]&gt;0;[.H128]/22*[.J128];[.H128]+[.H128]/22*[.I128]);&quot;&quot;);2)" office:value-type="float" office:value="198" calcext:value-type="float">
            <text:p>198,00</text:p>
          </table:table-cell>
          <table:table-cell table:style-name="ce62" table:formula="of:=[.G128]+[.K12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2" calcext:value-type="float">
            <text:p>122</text:p>
          </table:table-cell>
          <table:table-cell table:style-name="ce5" office:value-type="string" calcext:value-type="string">
            <text:p>047.884.972-98</text:p>
          </table:table-cell>
          <table:table-cell table:style-name="ce30" office:value-type="string" calcext:value-type="string">
            <text:p>JOSÉ RENATO DE SOUZA SOAR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29]);&quot;&quot;;30+[.E129])" office:value-type="float" office:value="30" calcext:value-type="float">
            <text:p>30</text:p>
          </table:table-cell>
          <table:table-cell table:style-name="ce62" table:formula="of:=ROUND(IF([.D129]&gt;0;IF([.E129]&gt;0;[.D129]/30*[.F129];[.D129]+[.D129]/30*[.E12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29]);&quot;&quot;;22+[.I129])" office:value-type="float" office:value="22" calcext:value-type="float">
            <text:p>22 </text:p>
          </table:table-cell>
          <table:table-cell table:style-name="ce62" table:formula="of:=ROUND(IF([.D129]&gt;0;IF([.E129]&gt;0;[.H129]/22*[.J129];[.H129]+[.H129]/22*[.I129]);&quot;&quot;);2)" office:value-type="float" office:value="198" calcext:value-type="float">
            <text:p>198,00</text:p>
          </table:table-cell>
          <table:table-cell table:style-name="ce62" table:formula="of:=[.G129]+[.K12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3" calcext:value-type="float">
            <text:p>123</text:p>
          </table:table-cell>
          <table:table-cell table:style-name="ce5" office:value-type="string" calcext:value-type="string">
            <text:p>703.091.332-97</text:p>
          </table:table-cell>
          <table:table-cell table:style-name="ce30" office:value-type="string" calcext:value-type="string">
            <text:p>JOYCE CAVALCANTE VICENTE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0]);&quot;&quot;;30+[.E130])" office:value-type="float" office:value="30" calcext:value-type="float">
            <text:p>30</text:p>
          </table:table-cell>
          <table:table-cell table:style-name="ce62" table:formula="of:=ROUND(IF([.D130]&gt;0;IF([.E130]&gt;0;[.D130]/30*[.F130];[.D130]+[.D130]/30*[.E13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0]);&quot;&quot;;22+[.I130])" office:value-type="float" office:value="22" calcext:value-type="float">
            <text:p>22 </text:p>
          </table:table-cell>
          <table:table-cell table:style-name="ce62" table:formula="of:=ROUND(IF([.D130]&gt;0;IF([.E130]&gt;0;[.H130]/22*[.J130];[.H130]+[.H130]/22*[.I130]);&quot;&quot;);2)" office:value-type="float" office:value="198" calcext:value-type="float">
            <text:p>198,00</text:p>
          </table:table-cell>
          <table:table-cell table:style-name="ce62" table:formula="of:=[.G130]+[.K13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4" calcext:value-type="float">
            <text:p>124</text:p>
          </table:table-cell>
          <table:table-cell table:style-name="ce5" office:value-type="string" calcext:value-type="string">
            <text:p>010.804.192-17</text:p>
          </table:table-cell>
          <table:table-cell table:style-name="ce30" office:value-type="string" calcext:value-type="string">
            <text:p>JULIO HENRIQUE DA SILVA KERN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1]);&quot;&quot;;30+[.E131])" office:value-type="float" office:value="30" calcext:value-type="float">
            <text:p>30</text:p>
          </table:table-cell>
          <table:table-cell table:style-name="ce62" table:formula="of:=ROUND(IF([.D131]&gt;0;IF([.E131]&gt;0;[.D131]/30*[.F131];[.D131]+[.D131]/30*[.E13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1]);&quot;&quot;;22+[.I131])" office:value-type="float" office:value="22" calcext:value-type="float">
            <text:p>22 </text:p>
          </table:table-cell>
          <table:table-cell table:style-name="ce62" table:formula="of:=ROUND(IF([.D131]&gt;0;IF([.E131]&gt;0;[.H131]/22*[.J131];[.H131]+[.H131]/22*[.I131]);&quot;&quot;);2)" office:value-type="float" office:value="198" calcext:value-type="float">
            <text:p>198,00</text:p>
          </table:table-cell>
          <table:table-cell table:style-name="ce62" table:formula="of:=[.G131]+[.K13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5" calcext:value-type="float">
            <text:p>125</text:p>
          </table:table-cell>
          <table:table-cell table:style-name="ce5" office:value-type="string" calcext:value-type="string">
            <text:p>700.669.172-98</text:p>
          </table:table-cell>
          <table:table-cell table:style-name="ce30" office:value-type="string" calcext:value-type="string">
            <text:p>JULLYANE PINHEIRO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2]);&quot;&quot;;30+[.E132])" office:value-type="float" office:value="30" calcext:value-type="float">
            <text:p>30</text:p>
          </table:table-cell>
          <table:table-cell table:style-name="ce62" table:formula="of:=ROUND(IF([.D132]&gt;0;IF([.E132]&gt;0;[.D132]/30*[.F132];[.D132]+[.D132]/30*[.E13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2]);&quot;&quot;;22+[.I132])" office:value-type="float" office:value="22" calcext:value-type="float">
            <text:p>22 </text:p>
          </table:table-cell>
          <table:table-cell table:style-name="ce62" table:formula="of:=ROUND(IF([.D132]&gt;0;IF([.E132]&gt;0;[.H132]/22*[.J132];[.H132]+[.H132]/22*[.I132]);&quot;&quot;);2)" office:value-type="float" office:value="198" calcext:value-type="float">
            <text:p>198,00</text:p>
          </table:table-cell>
          <table:table-cell table:style-name="ce62" table:formula="of:=[.G132]+[.K13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6" calcext:value-type="float">
            <text:p>126</text:p>
          </table:table-cell>
          <table:table-cell table:style-name="ce5" office:value-type="string" calcext:value-type="string">
            <text:p>036.843.822-80</text:p>
          </table:table-cell>
          <table:table-cell table:style-name="ce30" office:value-type="string" calcext:value-type="string">
            <text:p>KAILA CRISTINA DE SOUZA SOAR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3]);&quot;&quot;;30+[.E133])" office:value-type="float" office:value="30" calcext:value-type="float">
            <text:p>30</text:p>
          </table:table-cell>
          <table:table-cell table:style-name="ce62" table:formula="of:=ROUND(IF([.D133]&gt;0;IF([.E133]&gt;0;[.D133]/30*[.F133];[.D133]+[.D133]/30*[.E13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3]);&quot;&quot;;22+[.I133])" office:value-type="float" office:value="22" calcext:value-type="float">
            <text:p>22 </text:p>
          </table:table-cell>
          <table:table-cell table:style-name="ce62" table:formula="of:=ROUND(IF([.D133]&gt;0;IF([.E133]&gt;0;[.H133]/22*[.J133];[.H133]+[.H133]/22*[.I133]);&quot;&quot;);2)" office:value-type="float" office:value="198" calcext:value-type="float">
            <text:p>198,00</text:p>
          </table:table-cell>
          <table:table-cell table:style-name="ce62" table:formula="of:=[.G133]+[.K13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7" calcext:value-type="float">
            <text:p>127</text:p>
          </table:table-cell>
          <table:table-cell table:style-name="ce5" office:value-type="string" calcext:value-type="string">
            <text:p>057.946.422-97</text:p>
          </table:table-cell>
          <table:table-cell table:style-name="ce30" office:value-type="string" calcext:value-type="string">
            <text:p>KAILANE TENÓRIO ALV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4]);&quot;&quot;;30+[.E134])" office:value-type="float" office:value="30" calcext:value-type="float">
            <text:p>30</text:p>
          </table:table-cell>
          <table:table-cell table:style-name="ce62" table:formula="of:=ROUND(IF([.D134]&gt;0;IF([.E134]&gt;0;[.D134]/30*[.F134];[.D134]+[.D134]/30*[.E13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4]);&quot;&quot;;22+[.I134])" office:value-type="float" office:value="22" calcext:value-type="float">
            <text:p>22 </text:p>
          </table:table-cell>
          <table:table-cell table:style-name="ce62" table:formula="of:=ROUND(IF([.D134]&gt;0;IF([.E134]&gt;0;[.H134]/22*[.J134];[.H134]+[.H134]/22*[.I134]);&quot;&quot;);2)" office:value-type="float" office:value="198" calcext:value-type="float">
            <text:p>198,00</text:p>
          </table:table-cell>
          <table:table-cell table:style-name="ce62" table:formula="of:=[.G134]+[.K13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8" calcext:value-type="float">
            <text:p>128</text:p>
          </table:table-cell>
          <table:table-cell table:style-name="ce5" office:value-type="string" calcext:value-type="string">
            <text:p>517.686.822-91</text:p>
          </table:table-cell>
          <table:table-cell table:style-name="ce30" office:value-type="string" calcext:value-type="string">
            <text:p>KARINA RAFAELA SILVA SALAZAR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5]);&quot;&quot;;30+[.E135])" office:value-type="float" office:value="30" calcext:value-type="float">
            <text:p>30</text:p>
          </table:table-cell>
          <table:table-cell table:style-name="ce62" table:formula="of:=ROUND(IF([.D135]&gt;0;IF([.E135]&gt;0;[.D135]/30*[.F135];[.D135]+[.D135]/30*[.E13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5]);&quot;&quot;;22+[.I135])" office:value-type="float" office:value="22" calcext:value-type="float">
            <text:p>22 </text:p>
          </table:table-cell>
          <table:table-cell table:style-name="ce62" table:formula="of:=ROUND(IF([.D135]&gt;0;IF([.E135]&gt;0;[.H135]/22*[.J135];[.H135]+[.H135]/22*[.I135]);&quot;&quot;);2)" office:value-type="float" office:value="198" calcext:value-type="float">
            <text:p>198,00</text:p>
          </table:table-cell>
          <table:table-cell table:style-name="ce62" table:formula="of:=[.G135]+[.K13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29" calcext:value-type="float">
            <text:p>129</text:p>
          </table:table-cell>
          <table:table-cell table:style-name="ce5" office:value-type="string" calcext:value-type="string">
            <text:p>026.455.932-08</text:p>
          </table:table-cell>
          <table:table-cell table:style-name="ce30" office:value-type="string" calcext:value-type="string">
            <text:p>KASSIANO GOMES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6]);&quot;&quot;;30+[.E136])" office:value-type="float" office:value="30" calcext:value-type="float">
            <text:p>30</text:p>
          </table:table-cell>
          <table:table-cell table:style-name="ce62" table:formula="of:=ROUND(IF([.D136]&gt;0;IF([.E136]&gt;0;[.D136]/30*[.F136];[.D136]+[.D136]/30*[.E13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6]);&quot;&quot;;22+[.I136])" office:value-type="float" office:value="22" calcext:value-type="float">
            <text:p>22 </text:p>
          </table:table-cell>
          <table:table-cell table:style-name="ce62" table:formula="of:=ROUND(IF([.D136]&gt;0;IF([.E136]&gt;0;[.H136]/22*[.J136];[.H136]+[.H136]/22*[.I136]);&quot;&quot;);2)" office:value-type="float" office:value="198" calcext:value-type="float">
            <text:p>198,00</text:p>
          </table:table-cell>
          <table:table-cell table:style-name="ce62" table:formula="of:=[.G136]+[.K13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0" calcext:value-type="float">
            <text:p>130</text:p>
          </table:table-cell>
          <table:table-cell table:style-name="ce5" office:value-type="string" calcext:value-type="string">
            <text:p>021.800.952-60</text:p>
          </table:table-cell>
          <table:table-cell table:style-name="ce30" office:value-type="string" calcext:value-type="string">
            <text:p>KASSIO DE ARAUJO REBOUÇA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7]);&quot;&quot;;30+[.E137])" office:value-type="float" office:value="30" calcext:value-type="float">
            <text:p>30</text:p>
          </table:table-cell>
          <table:table-cell table:style-name="ce62" table:formula="of:=ROUND(IF([.D137]&gt;0;IF([.E137]&gt;0;[.D137]/30*[.F137];[.D137]+[.D137]/30*[.E13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7]);&quot;&quot;;22+[.I137])" office:value-type="float" office:value="22" calcext:value-type="float">
            <text:p>22 </text:p>
          </table:table-cell>
          <table:table-cell table:style-name="ce62" table:formula="of:=ROUND(IF([.D137]&gt;0;IF([.E137]&gt;0;[.H137]/22*[.J137];[.H137]+[.H137]/22*[.I137]);&quot;&quot;);2)" office:value-type="float" office:value="198" calcext:value-type="float">
            <text:p>198,00</text:p>
          </table:table-cell>
          <table:table-cell table:style-name="ce62" table:formula="of:=[.G137]+[.K13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1" calcext:value-type="float">
            <text:p>131</text:p>
          </table:table-cell>
          <table:table-cell table:style-name="ce5" office:value-type="string" calcext:value-type="string">
            <text:p>041.623.032-66</text:p>
          </table:table-cell>
          <table:table-cell table:style-name="ce30" office:value-type="string" calcext:value-type="string">
            <text:p>KATRINE CASTRO SARMEN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8]);&quot;&quot;;30+[.E138])" office:value-type="float" office:value="30" calcext:value-type="float">
            <text:p>30</text:p>
          </table:table-cell>
          <table:table-cell table:style-name="ce62" table:formula="of:=ROUND(IF([.D138]&gt;0;IF([.E138]&gt;0;[.D138]/30*[.F138];[.D138]+[.D138]/30*[.E13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8]);&quot;&quot;;22+[.I138])" office:value-type="float" office:value="22" calcext:value-type="float">
            <text:p>22 </text:p>
          </table:table-cell>
          <table:table-cell table:style-name="ce62" table:formula="of:=ROUND(IF([.D138]&gt;0;IF([.E138]&gt;0;[.H138]/22*[.J138];[.H138]+[.H138]/22*[.I138]);&quot;&quot;);2)" office:value-type="float" office:value="198" calcext:value-type="float">
            <text:p>198,00</text:p>
          </table:table-cell>
          <table:table-cell table:style-name="ce62" table:formula="of:=[.G138]+[.K13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2" calcext:value-type="float">
            <text:p>132</text:p>
          </table:table-cell>
          <table:table-cell table:style-name="ce5" office:value-type="string" calcext:value-type="string">
            <text:p>026.118.392-39</text:p>
          </table:table-cell>
          <table:table-cell table:style-name="ce30" office:value-type="string" calcext:value-type="string">
            <text:p>KAYLLANE SARAIVA LOP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39]);&quot;&quot;;30+[.E139])" office:value-type="float" office:value="30" calcext:value-type="float">
            <text:p>30</text:p>
          </table:table-cell>
          <table:table-cell table:style-name="ce62" table:formula="of:=ROUND(IF([.D139]&gt;0;IF([.E139]&gt;0;[.D139]/30*[.F139];[.D139]+[.D139]/30*[.E13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39]);&quot;&quot;;22+[.I139])" office:value-type="float" office:value="22" calcext:value-type="float">
            <text:p>22 </text:p>
          </table:table-cell>
          <table:table-cell table:style-name="ce62" table:formula="of:=ROUND(IF([.D139]&gt;0;IF([.E139]&gt;0;[.H139]/22*[.J139];[.H139]+[.H139]/22*[.I139]);&quot;&quot;);2)" office:value-type="float" office:value="198" calcext:value-type="float">
            <text:p>198,00</text:p>
          </table:table-cell>
          <table:table-cell table:style-name="ce62" table:formula="of:=[.G139]+[.K13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3" calcext:value-type="float">
            <text:p>133</text:p>
          </table:table-cell>
          <table:table-cell table:style-name="ce5" office:value-type="string" calcext:value-type="string">
            <text:p>783.209.252-15</text:p>
          </table:table-cell>
          <table:table-cell table:style-name="ce30" office:value-type="string" calcext:value-type="string">
            <text:p>KELLY ANNE DA SILVA MONTEI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0]);&quot;&quot;;30+[.E140])" office:value-type="float" office:value="30" calcext:value-type="float">
            <text:p>30</text:p>
          </table:table-cell>
          <table:table-cell table:style-name="ce62" table:formula="of:=ROUND(IF([.D140]&gt;0;IF([.E140]&gt;0;[.D140]/30*[.F140];[.D140]+[.D140]/30*[.E14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0]);&quot;&quot;;22+[.I140])" office:value-type="float" office:value="22" calcext:value-type="float">
            <text:p>22 </text:p>
          </table:table-cell>
          <table:table-cell table:style-name="ce62" table:formula="of:=ROUND(IF([.D140]&gt;0;IF([.E140]&gt;0;[.H140]/22*[.J140];[.H140]+[.H140]/22*[.I140]);&quot;&quot;);2)" office:value-type="float" office:value="198" calcext:value-type="float">
            <text:p>198,00</text:p>
          </table:table-cell>
          <table:table-cell table:style-name="ce62" table:formula="of:=[.G140]+[.K14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4" calcext:value-type="float">
            <text:p>134</text:p>
          </table:table-cell>
          <table:table-cell table:style-name="ce5" office:value-type="string" calcext:value-type="string">
            <text:p>014.468.472-17</text:p>
          </table:table-cell>
          <table:table-cell table:style-name="ce30" office:value-type="string" calcext:value-type="string">
            <text:p>KETLEM SAMILA DA SILVA AMAZONA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1]);&quot;&quot;;30+[.E141])" office:value-type="float" office:value="30" calcext:value-type="float">
            <text:p>30</text:p>
          </table:table-cell>
          <table:table-cell table:style-name="ce62" table:formula="of:=ROUND(IF([.D141]&gt;0;IF([.E141]&gt;0;[.D141]/30*[.F141];[.D141]+[.D141]/30*[.E14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1]);&quot;&quot;;22+[.I141])" office:value-type="float" office:value="22" calcext:value-type="float">
            <text:p>22 </text:p>
          </table:table-cell>
          <table:table-cell table:style-name="ce62" table:formula="of:=ROUND(IF([.D141]&gt;0;IF([.E141]&gt;0;[.H141]/22*[.J141];[.H141]+[.H141]/22*[.I141]);&quot;&quot;);2)" office:value-type="float" office:value="198" calcext:value-type="float">
            <text:p>198,00</text:p>
          </table:table-cell>
          <table:table-cell table:style-name="ce62" table:formula="of:=[.G141]+[.K14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5" calcext:value-type="float">
            <text:p>135</text:p>
          </table:table-cell>
          <table:table-cell table:style-name="ce5" office:value-type="string" calcext:value-type="string">
            <text:p>016.002.862-08</text:p>
          </table:table-cell>
          <table:table-cell table:style-name="ce30" office:value-type="string" calcext:value-type="string">
            <text:p>KEVIN DE SOUSA OLIV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2]);&quot;&quot;;30+[.E142])" office:value-type="float" office:value="30" calcext:value-type="float">
            <text:p>30</text:p>
          </table:table-cell>
          <table:table-cell table:style-name="ce62" table:formula="of:=ROUND(IF([.D142]&gt;0;IF([.E142]&gt;0;[.D142]/30*[.F142];[.D142]+[.D142]/30*[.E14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2]);&quot;&quot;;22+[.I142])" office:value-type="float" office:value="22" calcext:value-type="float">
            <text:p>22 </text:p>
          </table:table-cell>
          <table:table-cell table:style-name="ce62" table:formula="of:=ROUND(IF([.D142]&gt;0;IF([.E142]&gt;0;[.H142]/22*[.J142];[.H142]+[.H142]/22*[.I142]);&quot;&quot;);2)" office:value-type="float" office:value="198" calcext:value-type="float">
            <text:p>198,00</text:p>
          </table:table-cell>
          <table:table-cell table:style-name="ce62" table:formula="of:=[.G142]+[.K14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6" calcext:value-type="float">
            <text:p>136</text:p>
          </table:table-cell>
          <table:table-cell table:style-name="ce5" office:value-type="string" calcext:value-type="string">
            <text:p>613.517.762-15</text:p>
          </table:table-cell>
          <table:table-cell table:style-name="ce30" office:value-type="string" calcext:value-type="string">
            <text:p>KISSIA MENDES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3]);&quot;&quot;;30+[.E143])" office:value-type="float" office:value="30" calcext:value-type="float">
            <text:p>30</text:p>
          </table:table-cell>
          <table:table-cell table:style-name="ce62" table:formula="of:=ROUND(IF([.D143]&gt;0;IF([.E143]&gt;0;[.D143]/30*[.F143];[.D143]+[.D143]/30*[.E14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3]);&quot;&quot;;22+[.I143])" office:value-type="float" office:value="22" calcext:value-type="float">
            <text:p>22 </text:p>
          </table:table-cell>
          <table:table-cell table:style-name="ce62" table:formula="of:=ROUND(IF([.D143]&gt;0;IF([.E143]&gt;0;[.H143]/22*[.J143];[.H143]+[.H143]/22*[.I143]);&quot;&quot;);2)" office:value-type="float" office:value="198" calcext:value-type="float">
            <text:p>198,00</text:p>
          </table:table-cell>
          <table:table-cell table:style-name="ce62" table:formula="of:=[.G143]+[.K14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7" calcext:value-type="float">
            <text:p>137</text:p>
          </table:table-cell>
          <table:table-cell table:style-name="ce5" office:value-type="string" calcext:value-type="string">
            <text:p>056.322.512-25</text:p>
          </table:table-cell>
          <table:table-cell table:style-name="ce30" office:value-type="string" calcext:value-type="string">
            <text:p>KLAYCIENY ARAÚJO CRUZ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4]);&quot;&quot;;30+[.E144])" office:value-type="float" office:value="30" calcext:value-type="float">
            <text:p>30</text:p>
          </table:table-cell>
          <table:table-cell table:style-name="ce62" table:formula="of:=ROUND(IF([.D144]&gt;0;IF([.E144]&gt;0;[.D144]/30*[.F144];[.D144]+[.D144]/30*[.E14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4]);&quot;&quot;;22+[.I144])" office:value-type="float" office:value="22" calcext:value-type="float">
            <text:p>22 </text:p>
          </table:table-cell>
          <table:table-cell table:style-name="ce62" table:formula="of:=ROUND(IF([.D144]&gt;0;IF([.E144]&gt;0;[.H144]/22*[.J144];[.H144]+[.H144]/22*[.I144]);&quot;&quot;);2)" office:value-type="float" office:value="198" calcext:value-type="float">
            <text:p>198,00</text:p>
          </table:table-cell>
          <table:table-cell table:style-name="ce62" table:formula="of:=[.G144]+[.K14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8" calcext:value-type="float">
            <text:p>138</text:p>
          </table:table-cell>
          <table:table-cell table:style-name="ce5" office:value-type="string" calcext:value-type="string">
            <text:p>016.820.612-99</text:p>
          </table:table-cell>
          <table:table-cell table:style-name="ce30" office:value-type="string" calcext:value-type="string">
            <text:p>KRISTIAN KLAUMIR MEIRELES DE QUEIROZ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5]);&quot;&quot;;30+[.E145])" office:value-type="float" office:value="30" calcext:value-type="float">
            <text:p>30</text:p>
          </table:table-cell>
          <table:table-cell table:style-name="ce62" table:formula="of:=ROUND(IF([.D145]&gt;0;IF([.E145]&gt;0;[.D145]/30*[.F145];[.D145]+[.D145]/30*[.E14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5]);&quot;&quot;;22+[.I145])" office:value-type="float" office:value="22" calcext:value-type="float">
            <text:p>22 </text:p>
          </table:table-cell>
          <table:table-cell table:style-name="ce62" table:formula="of:=ROUND(IF([.D145]&gt;0;IF([.E145]&gt;0;[.H145]/22*[.J145];[.H145]+[.H145]/22*[.I145]);&quot;&quot;);2)" office:value-type="float" office:value="198" calcext:value-type="float">
            <text:p>198,00</text:p>
          </table:table-cell>
          <table:table-cell table:style-name="ce62" table:formula="of:=[.G145]+[.K14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39" calcext:value-type="float">
            <text:p>139</text:p>
          </table:table-cell>
          <table:table-cell table:style-name="ce5" office:value-type="string" calcext:value-type="string">
            <text:p>999.946.152-20</text:p>
          </table:table-cell>
          <table:table-cell table:style-name="ce30" office:value-type="string" calcext:value-type="string">
            <text:p>LAILA PAULINE SILVA DE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6]);&quot;&quot;;30+[.E146])" office:value-type="float" office:value="30" calcext:value-type="float">
            <text:p>30</text:p>
          </table:table-cell>
          <table:table-cell table:style-name="ce62" table:formula="of:=ROUND(IF([.D146]&gt;0;IF([.E146]&gt;0;[.D146]/30*[.F146];[.D146]+[.D146]/30*[.E14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6]);&quot;&quot;;22+[.I146])" office:value-type="float" office:value="22" calcext:value-type="float">
            <text:p>22 </text:p>
          </table:table-cell>
          <table:table-cell table:style-name="ce62" table:formula="of:=ROUND(IF([.D146]&gt;0;IF([.E146]&gt;0;[.H146]/22*[.J146];[.H146]+[.H146]/22*[.I146]);&quot;&quot;);2)" office:value-type="float" office:value="198" calcext:value-type="float">
            <text:p>198,00</text:p>
          </table:table-cell>
          <table:table-cell table:style-name="ce62" table:formula="of:=[.G146]+[.K14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0" calcext:value-type="float">
            <text:p>140</text:p>
          </table:table-cell>
          <table:table-cell table:style-name="ce5" office:value-type="string" calcext:value-type="string">
            <text:p>706.067.952.94</text:p>
          </table:table-cell>
          <table:table-cell table:style-name="ce30" office:value-type="string" calcext:value-type="string">
            <text:p>LAIZA DO NASCIMENTO PRACIAN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7]);&quot;&quot;;30+[.E147])" office:value-type="float" office:value="30" calcext:value-type="float">
            <text:p>30</text:p>
          </table:table-cell>
          <table:table-cell table:style-name="ce62" table:formula="of:=ROUND(IF([.D147]&gt;0;IF([.E147]&gt;0;[.D147]/30*[.F147];[.D147]+[.D147]/30*[.E14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7]);&quot;&quot;;22+[.I147])" office:value-type="float" office:value="22" calcext:value-type="float">
            <text:p>22 </text:p>
          </table:table-cell>
          <table:table-cell table:style-name="ce62" table:formula="of:=ROUND(IF([.D147]&gt;0;IF([.E147]&gt;0;[.H147]/22*[.J147];[.H147]+[.H147]/22*[.I147]);&quot;&quot;);2)" office:value-type="float" office:value="198" calcext:value-type="float">
            <text:p>198,00</text:p>
          </table:table-cell>
          <table:table-cell table:style-name="ce62" table:formula="of:=[.G147]+[.K14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1" calcext:value-type="float">
            <text:p>141</text:p>
          </table:table-cell>
          <table:table-cell table:style-name="ce5" office:value-type="string" calcext:value-type="string">
            <text:p>042.280.352-99</text:p>
          </table:table-cell>
          <table:table-cell table:style-name="ce30" office:value-type="string" calcext:value-type="string">
            <text:p>LARISSA BORGES RAM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8]);&quot;&quot;;30+[.E148])" office:value-type="float" office:value="30" calcext:value-type="float">
            <text:p>30</text:p>
          </table:table-cell>
          <table:table-cell table:style-name="ce62" table:formula="of:=ROUND(IF([.D148]&gt;0;IF([.E148]&gt;0;[.D148]/30*[.F148];[.D148]+[.D148]/30*[.E14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8]);&quot;&quot;;22+[.I148])" office:value-type="float" office:value="22" calcext:value-type="float">
            <text:p>22 </text:p>
          </table:table-cell>
          <table:table-cell table:style-name="ce62" table:formula="of:=ROUND(IF([.D148]&gt;0;IF([.E148]&gt;0;[.H148]/22*[.J148];[.H148]+[.H148]/22*[.I148]);&quot;&quot;);2)" office:value-type="float" office:value="198" calcext:value-type="float">
            <text:p>198,00</text:p>
          </table:table-cell>
          <table:table-cell table:style-name="ce62" table:formula="of:=[.G148]+[.K14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2" calcext:value-type="float">
            <text:p>142</text:p>
          </table:table-cell>
          <table:table-cell table:style-name="ce5" office:value-type="string" calcext:value-type="string">
            <text:p>703.529.572-04</text:p>
          </table:table-cell>
          <table:table-cell table:style-name="ce30" office:value-type="string" calcext:value-type="string">
            <text:p>LARISSA MICAELY DA SILVA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49]);&quot;&quot;;30+[.E149])" office:value-type="float" office:value="30" calcext:value-type="float">
            <text:p>30</text:p>
          </table:table-cell>
          <table:table-cell table:style-name="ce62" table:formula="of:=ROUND(IF([.D149]&gt;0;IF([.E149]&gt;0;[.D149]/30*[.F149];[.D149]+[.D149]/30*[.E14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49]);&quot;&quot;;22+[.I149])" office:value-type="float" office:value="22" calcext:value-type="float">
            <text:p>22 </text:p>
          </table:table-cell>
          <table:table-cell table:style-name="ce62" table:formula="of:=ROUND(IF([.D149]&gt;0;IF([.E149]&gt;0;[.H149]/22*[.J149];[.H149]+[.H149]/22*[.I149]);&quot;&quot;);2)" office:value-type="float" office:value="198" calcext:value-type="float">
            <text:p>198,00</text:p>
          </table:table-cell>
          <table:table-cell table:style-name="ce62" table:formula="of:=[.G149]+[.K14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3" calcext:value-type="float">
            <text:p>143</text:p>
          </table:table-cell>
          <table:table-cell table:style-name="ce5" office:value-type="string" calcext:value-type="string">
            <text:p>014.065.192-60</text:p>
          </table:table-cell>
          <table:table-cell table:style-name="ce30" office:value-type="string" calcext:value-type="string">
            <text:p>LAURA BEATRIZ MACIÃO MO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0]);&quot;&quot;;30+[.E150])" office:value-type="float" office:value="30" calcext:value-type="float">
            <text:p>30</text:p>
          </table:table-cell>
          <table:table-cell table:style-name="ce62" table:formula="of:=ROUND(IF([.D150]&gt;0;IF([.E150]&gt;0;[.D150]/30*[.F150];[.D150]+[.D150]/30*[.E15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0]);&quot;&quot;;22+[.I150])" office:value-type="float" office:value="22" calcext:value-type="float">
            <text:p>22 </text:p>
          </table:table-cell>
          <table:table-cell table:style-name="ce62" table:formula="of:=ROUND(IF([.D150]&gt;0;IF([.E150]&gt;0;[.H150]/22*[.J150];[.H150]+[.H150]/22*[.I150]);&quot;&quot;);2)" office:value-type="float" office:value="198" calcext:value-type="float">
            <text:p>198,00</text:p>
          </table:table-cell>
          <table:table-cell table:style-name="ce62" table:formula="of:=[.G150]+[.K15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4" calcext:value-type="float">
            <text:p>144</text:p>
          </table:table-cell>
          <table:table-cell table:style-name="ce5" office:value-type="string" calcext:value-type="string">
            <text:p>051.551.572-85</text:p>
          </table:table-cell>
          <table:table-cell table:style-name="ce30" office:value-type="string" calcext:value-type="string">
            <text:p>LAURA LENE DE LIMA CAMP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1]);&quot;&quot;;30+[.E151])" office:value-type="float" office:value="30" calcext:value-type="float">
            <text:p>30</text:p>
          </table:table-cell>
          <table:table-cell table:style-name="ce62" table:formula="of:=ROUND(IF([.D151]&gt;0;IF([.E151]&gt;0;[.D151]/30*[.F151];[.D151]+[.D151]/30*[.E15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1]);&quot;&quot;;22+[.I151])" office:value-type="float" office:value="22" calcext:value-type="float">
            <text:p>22 </text:p>
          </table:table-cell>
          <table:table-cell table:style-name="ce62" table:formula="of:=ROUND(IF([.D151]&gt;0;IF([.E151]&gt;0;[.H151]/22*[.J151];[.H151]+[.H151]/22*[.I151]);&quot;&quot;);2)" office:value-type="float" office:value="198" calcext:value-type="float">
            <text:p>198,00</text:p>
          </table:table-cell>
          <table:table-cell table:style-name="ce62" table:formula="of:=[.G151]+[.K15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5" calcext:value-type="float">
            <text:p>145</text:p>
          </table:table-cell>
          <table:table-cell table:style-name="ce5" office:value-type="string" calcext:value-type="string">
            <text:p>032.271.882-10</text:p>
          </table:table-cell>
          <table:table-cell table:style-name="ce30" office:value-type="string" calcext:value-type="string">
            <text:p>LAYENA NASCIMENTO CORRE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2]);&quot;&quot;;30+[.E152])" office:value-type="float" office:value="30" calcext:value-type="float">
            <text:p>30</text:p>
          </table:table-cell>
          <table:table-cell table:style-name="ce62" table:formula="of:=ROUND(IF([.D152]&gt;0;IF([.E152]&gt;0;[.D152]/30*[.F152];[.D152]+[.D152]/30*[.E15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2]);&quot;&quot;;22+[.I152])" office:value-type="float" office:value="22" calcext:value-type="float">
            <text:p>22 </text:p>
          </table:table-cell>
          <table:table-cell table:style-name="ce62" table:formula="of:=ROUND(IF([.D152]&gt;0;IF([.E152]&gt;0;[.H152]/22*[.J152];[.H152]+[.H152]/22*[.I152]);&quot;&quot;);2)" office:value-type="float" office:value="198" calcext:value-type="float">
            <text:p>198,00</text:p>
          </table:table-cell>
          <table:table-cell table:style-name="ce62" table:formula="of:=[.G152]+[.K15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6" calcext:value-type="float">
            <text:p>146</text:p>
          </table:table-cell>
          <table:table-cell table:style-name="ce5" office:value-type="string" calcext:value-type="string">
            <text:p>494.098.832-53</text:p>
          </table:table-cell>
          <table:table-cell table:style-name="ce30" office:value-type="string" calcext:value-type="string">
            <text:p>LENICE DOS SANTOS LIM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3]);&quot;&quot;;30+[.E153])" office:value-type="float" office:value="30" calcext:value-type="float">
            <text:p>30</text:p>
          </table:table-cell>
          <table:table-cell table:style-name="ce62" table:formula="of:=ROUND(IF([.D153]&gt;0;IF([.E153]&gt;0;[.D153]/30*[.F153];[.D153]+[.D153]/30*[.E15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3]);&quot;&quot;;22+[.I153])" office:value-type="float" office:value="22" calcext:value-type="float">
            <text:p>22 </text:p>
          </table:table-cell>
          <table:table-cell table:style-name="ce62" table:formula="of:=ROUND(IF([.D153]&gt;0;IF([.E153]&gt;0;[.H153]/22*[.J153];[.H153]+[.H153]/22*[.I153]);&quot;&quot;);2)" office:value-type="float" office:value="198" calcext:value-type="float">
            <text:p>198,00</text:p>
          </table:table-cell>
          <table:table-cell table:style-name="ce62" table:formula="of:=[.G153]+[.K15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7" calcext:value-type="float">
            <text:p>147</text:p>
          </table:table-cell>
          <table:table-cell table:style-name="ce5" office:value-type="string" calcext:value-type="string">
            <text:p>033.060.662-06</text:p>
          </table:table-cell>
          <table:table-cell table:style-name="ce30" office:value-type="string" calcext:value-type="string">
            <text:p>LEONARDO CASTRO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4]);&quot;&quot;;30+[.E154])" office:value-type="float" office:value="30" calcext:value-type="float">
            <text:p>30</text:p>
          </table:table-cell>
          <table:table-cell table:style-name="ce62" table:formula="of:=ROUND(IF([.D154]&gt;0;IF([.E154]&gt;0;[.D154]/30*[.F154];[.D154]+[.D154]/30*[.E15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4]);&quot;&quot;;22+[.I154])" office:value-type="float" office:value="22" calcext:value-type="float">
            <text:p>22 </text:p>
          </table:table-cell>
          <table:table-cell table:style-name="ce62" table:formula="of:=ROUND(IF([.D154]&gt;0;IF([.E154]&gt;0;[.H154]/22*[.J154];[.H154]+[.H154]/22*[.I154]);&quot;&quot;);2)" office:value-type="float" office:value="198" calcext:value-type="float">
            <text:p>198,00</text:p>
          </table:table-cell>
          <table:table-cell table:style-name="ce62" table:formula="of:=[.G154]+[.K15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8" calcext:value-type="float">
            <text:p>148</text:p>
          </table:table-cell>
          <table:table-cell table:style-name="ce5" office:value-type="string" calcext:value-type="string">
            <text:p>703.763.702-54</text:p>
          </table:table-cell>
          <table:table-cell table:style-name="ce30" office:value-type="string" calcext:value-type="string">
            <text:p>LEONARDO DE SOUZA COS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5]);&quot;&quot;;30+[.E155])" office:value-type="float" office:value="30" calcext:value-type="float">
            <text:p>30</text:p>
          </table:table-cell>
          <table:table-cell table:style-name="ce62" table:formula="of:=ROUND(IF([.D155]&gt;0;IF([.E155]&gt;0;[.D155]/30*[.F155];[.D155]+[.D155]/30*[.E15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5]);&quot;&quot;;22+[.I155])" office:value-type="float" office:value="22" calcext:value-type="float">
            <text:p>22 </text:p>
          </table:table-cell>
          <table:table-cell table:style-name="ce62" table:formula="of:=ROUND(IF([.D155]&gt;0;IF([.E155]&gt;0;[.H155]/22*[.J155];[.H155]+[.H155]/22*[.I155]);&quot;&quot;);2)" office:value-type="float" office:value="198" calcext:value-type="float">
            <text:p>198,00</text:p>
          </table:table-cell>
          <table:table-cell table:style-name="ce62" table:formula="of:=[.G155]+[.K15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49" calcext:value-type="float">
            <text:p>149</text:p>
          </table:table-cell>
          <table:table-cell table:style-name="ce5" office:value-type="string" calcext:value-type="string">
            <text:p>032.580.292-02</text:p>
          </table:table-cell>
          <table:table-cell table:style-name="ce30" office:value-type="string" calcext:value-type="string">
            <text:p>LEONARDO GUIMARÃES BARR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6]);&quot;&quot;;30+[.E156])" office:value-type="float" office:value="30" calcext:value-type="float">
            <text:p>30</text:p>
          </table:table-cell>
          <table:table-cell table:style-name="ce62" table:formula="of:=ROUND(IF([.D156]&gt;0;IF([.E156]&gt;0;[.D156]/30*[.F156];[.D156]+[.D156]/30*[.E15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6]);&quot;&quot;;22+[.I156])" office:value-type="float" office:value="22" calcext:value-type="float">
            <text:p>22 </text:p>
          </table:table-cell>
          <table:table-cell table:style-name="ce62" table:formula="of:=ROUND(IF([.D156]&gt;0;IF([.E156]&gt;0;[.H156]/22*[.J156];[.H156]+[.H156]/22*[.I156]);&quot;&quot;);2)" office:value-type="float" office:value="198" calcext:value-type="float">
            <text:p>198,00</text:p>
          </table:table-cell>
          <table:table-cell table:style-name="ce62" table:formula="of:=[.G156]+[.K15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0" calcext:value-type="float">
            <text:p>150</text:p>
          </table:table-cell>
          <table:table-cell table:style-name="ce5" office:value-type="string" calcext:value-type="string">
            <text:p>025.316.112-66</text:p>
          </table:table-cell>
          <table:table-cell table:style-name="ce30" office:value-type="string" calcext:value-type="string">
            <text:p>LETÍCIA GLÓRIA CASTELO GOM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7]);&quot;&quot;;30+[.E157])" office:value-type="float" office:value="30" calcext:value-type="float">
            <text:p>30</text:p>
          </table:table-cell>
          <table:table-cell table:style-name="ce62" table:formula="of:=ROUND(IF([.D157]&gt;0;IF([.E157]&gt;0;[.D157]/30*[.F157];[.D157]+[.D157]/30*[.E15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7]);&quot;&quot;;22+[.I157])" office:value-type="float" office:value="22" calcext:value-type="float">
            <text:p>22 </text:p>
          </table:table-cell>
          <table:table-cell table:style-name="ce62" table:formula="of:=ROUND(IF([.D157]&gt;0;IF([.E157]&gt;0;[.H157]/22*[.J157];[.H157]+[.H157]/22*[.I157]);&quot;&quot;);2)" office:value-type="float" office:value="198" calcext:value-type="float">
            <text:p>198,00</text:p>
          </table:table-cell>
          <table:table-cell table:style-name="ce62" table:formula="of:=[.G157]+[.K15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1" calcext:value-type="float">
            <text:p>151</text:p>
          </table:table-cell>
          <table:table-cell table:style-name="ce5" office:value-type="string" calcext:value-type="string">
            <text:p>034.507.382-75</text:p>
          </table:table-cell>
          <table:table-cell table:style-name="ce30" office:value-type="string" calcext:value-type="string">
            <text:p>LETICIA SILVIA DE SOUZA E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8]);&quot;&quot;;30+[.E158])" office:value-type="float" office:value="30" calcext:value-type="float">
            <text:p>30</text:p>
          </table:table-cell>
          <table:table-cell table:style-name="ce62" table:formula="of:=ROUND(IF([.D158]&gt;0;IF([.E158]&gt;0;[.D158]/30*[.F158];[.D158]+[.D158]/30*[.E15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8]);&quot;&quot;;22+[.I158])" office:value-type="float" office:value="22" calcext:value-type="float">
            <text:p>22 </text:p>
          </table:table-cell>
          <table:table-cell table:style-name="ce62" table:formula="of:=ROUND(IF([.D158]&gt;0;IF([.E158]&gt;0;[.H158]/22*[.J158];[.H158]+[.H158]/22*[.I158]);&quot;&quot;);2)" office:value-type="float" office:value="198" calcext:value-type="float">
            <text:p>198,00</text:p>
          </table:table-cell>
          <table:table-cell table:style-name="ce62" table:formula="of:=[.G158]+[.K15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2" calcext:value-type="float">
            <text:p>152</text:p>
          </table:table-cell>
          <table:table-cell table:style-name="ce5" office:value-type="string" calcext:value-type="string">
            <text:p>037.017.142-07</text:p>
          </table:table-cell>
          <table:table-cell table:style-name="ce30" office:value-type="string" calcext:value-type="string">
            <text:p>LIA DA SILVA BATIS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59]);&quot;&quot;;30+[.E159])" office:value-type="float" office:value="30" calcext:value-type="float">
            <text:p>30</text:p>
          </table:table-cell>
          <table:table-cell table:style-name="ce62" table:formula="of:=ROUND(IF([.D159]&gt;0;IF([.E159]&gt;0;[.D159]/30*[.F159];[.D159]+[.D159]/30*[.E15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59]);&quot;&quot;;22+[.I159])" office:value-type="float" office:value="22" calcext:value-type="float">
            <text:p>22 </text:p>
          </table:table-cell>
          <table:table-cell table:style-name="ce62" table:formula="of:=ROUND(IF([.D159]&gt;0;IF([.E159]&gt;0;[.H159]/22*[.J159];[.H159]+[.H159]/22*[.I159]);&quot;&quot;);2)" office:value-type="float" office:value="198" calcext:value-type="float">
            <text:p>198,00</text:p>
          </table:table-cell>
          <table:table-cell table:style-name="ce62" table:formula="of:=[.G159]+[.K15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3" calcext:value-type="float">
            <text:p>153</text:p>
          </table:table-cell>
          <table:table-cell table:style-name="ce5" office:value-type="string" calcext:value-type="string">
            <text:p>902.522.922-00</text:p>
          </table:table-cell>
          <table:table-cell table:style-name="ce30" office:value-type="string" calcext:value-type="string">
            <text:p>LIVIA ARAUJO SANTAN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0]);&quot;&quot;;30+[.E160])" office:value-type="float" office:value="30" calcext:value-type="float">
            <text:p>30</text:p>
          </table:table-cell>
          <table:table-cell table:style-name="ce62" table:formula="of:=ROUND(IF([.D160]&gt;0;IF([.E160]&gt;0;[.D160]/30*[.F160];[.D160]+[.D160]/30*[.E16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0]);&quot;&quot;;22+[.I160])" office:value-type="float" office:value="22" calcext:value-type="float">
            <text:p>22 </text:p>
          </table:table-cell>
          <table:table-cell table:style-name="ce62" table:formula="of:=ROUND(IF([.D160]&gt;0;IF([.E160]&gt;0;[.H160]/22*[.J160];[.H160]+[.H160]/22*[.I160]);&quot;&quot;);2)" office:value-type="float" office:value="198" calcext:value-type="float">
            <text:p>198,00</text:p>
          </table:table-cell>
          <table:table-cell table:style-name="ce62" table:formula="of:=[.G160]+[.K16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4" calcext:value-type="float">
            <text:p>154</text:p>
          </table:table-cell>
          <table:table-cell table:style-name="ce5" office:value-type="string" calcext:value-type="string">
            <text:p>048.169.122-74</text:p>
          </table:table-cell>
          <table:table-cell table:style-name="ce30" office:value-type="string" calcext:value-type="string">
            <text:p>LUANNY ARAÚJO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1]);&quot;&quot;;30+[.E161])" office:value-type="float" office:value="30" calcext:value-type="float">
            <text:p>30</text:p>
          </table:table-cell>
          <table:table-cell table:style-name="ce62" table:formula="of:=ROUND(IF([.D161]&gt;0;IF([.E161]&gt;0;[.D161]/30*[.F161];[.D161]+[.D161]/30*[.E16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1]);&quot;&quot;;22+[.I161])" office:value-type="float" office:value="22" calcext:value-type="float">
            <text:p>22 </text:p>
          </table:table-cell>
          <table:table-cell table:style-name="ce62" table:formula="of:=ROUND(IF([.D161]&gt;0;IF([.E161]&gt;0;[.H161]/22*[.J161];[.H161]+[.H161]/22*[.I161]);&quot;&quot;);2)" office:value-type="float" office:value="198" calcext:value-type="float">
            <text:p>198,00</text:p>
          </table:table-cell>
          <table:table-cell table:style-name="ce62" table:formula="of:=[.G161]+[.K16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5" calcext:value-type="float">
            <text:p>155</text:p>
          </table:table-cell>
          <table:table-cell table:style-name="ce5" office:value-type="string" calcext:value-type="string">
            <text:p>029.635.552-61</text:p>
          </table:table-cell>
          <table:table-cell table:style-name="ce30" office:value-type="string" calcext:value-type="string">
            <text:p>LUANY SOCORRO DIAS CARDOS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2]);&quot;&quot;;30+[.E162])" office:value-type="float" office:value="30" calcext:value-type="float">
            <text:p>30</text:p>
          </table:table-cell>
          <table:table-cell table:style-name="ce62" table:formula="of:=ROUND(IF([.D162]&gt;0;IF([.E162]&gt;0;[.D162]/30*[.F162];[.D162]+[.D162]/30*[.E16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2]);&quot;&quot;;22+[.I162])" office:value-type="float" office:value="22" calcext:value-type="float">
            <text:p>22 </text:p>
          </table:table-cell>
          <table:table-cell table:style-name="ce62" table:formula="of:=ROUND(IF([.D162]&gt;0;IF([.E162]&gt;0;[.H162]/22*[.J162];[.H162]+[.H162]/22*[.I162]);&quot;&quot;);2)" office:value-type="float" office:value="198" calcext:value-type="float">
            <text:p>198,00</text:p>
          </table:table-cell>
          <table:table-cell table:style-name="ce62" table:formula="of:=[.G162]+[.K16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6" calcext:value-type="float">
            <text:p>156</text:p>
          </table:table-cell>
          <table:table-cell table:style-name="ce5" office:value-type="string" calcext:value-type="string">
            <text:p>703.527.412-01</text:p>
          </table:table-cell>
          <table:table-cell table:style-name="ce30" office:value-type="string" calcext:value-type="string">
            <text:p>LUCAS MARQUES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3]);&quot;&quot;;30+[.E163])" office:value-type="float" office:value="30" calcext:value-type="float">
            <text:p>30</text:p>
          </table:table-cell>
          <table:table-cell table:style-name="ce62" table:formula="of:=ROUND(IF([.D163]&gt;0;IF([.E163]&gt;0;[.D163]/30*[.F163];[.D163]+[.D163]/30*[.E16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3]);&quot;&quot;;22+[.I163])" office:value-type="float" office:value="22" calcext:value-type="float">
            <text:p>22 </text:p>
          </table:table-cell>
          <table:table-cell table:style-name="ce62" table:formula="of:=ROUND(IF([.D163]&gt;0;IF([.E163]&gt;0;[.H163]/22*[.J163];[.H163]+[.H163]/22*[.I163]);&quot;&quot;);2)" office:value-type="float" office:value="198" calcext:value-type="float">
            <text:p>198,00</text:p>
          </table:table-cell>
          <table:table-cell table:style-name="ce62" table:formula="of:=[.G163]+[.K16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7" calcext:value-type="float">
            <text:p>157</text:p>
          </table:table-cell>
          <table:table-cell table:style-name="ce5" office:value-type="string" calcext:value-type="string">
            <text:p>986.289.922-00</text:p>
          </table:table-cell>
          <table:table-cell table:style-name="ce30" office:value-type="string" calcext:value-type="string">
            <text:p>LUCAS NUNES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4]);&quot;&quot;;30+[.E164])" office:value-type="float" office:value="30" calcext:value-type="float">
            <text:p>30</text:p>
          </table:table-cell>
          <table:table-cell table:style-name="ce62" table:formula="of:=ROUND(IF([.D164]&gt;0;IF([.E164]&gt;0;[.D164]/30*[.F164];[.D164]+[.D164]/30*[.E16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4]);&quot;&quot;;22+[.I164])" office:value-type="float" office:value="22" calcext:value-type="float">
            <text:p>22 </text:p>
          </table:table-cell>
          <table:table-cell table:style-name="ce62" table:formula="of:=ROUND(IF([.D164]&gt;0;IF([.E164]&gt;0;[.H164]/22*[.J164];[.H164]+[.H164]/22*[.I164]);&quot;&quot;);2)" office:value-type="float" office:value="198" calcext:value-type="float">
            <text:p>198,00</text:p>
          </table:table-cell>
          <table:table-cell table:style-name="ce62" table:formula="of:=[.G164]+[.K16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8" calcext:value-type="float">
            <text:p>158</text:p>
          </table:table-cell>
          <table:table-cell table:style-name="ce5" office:value-type="string" calcext:value-type="string">
            <text:p>041.634202.74</text:p>
          </table:table-cell>
          <table:table-cell table:style-name="ce30" office:value-type="string" calcext:value-type="string">
            <text:p>LUCAS SIQUEIRA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5]);&quot;&quot;;30+[.E165])" office:value-type="float" office:value="30" calcext:value-type="float">
            <text:p>30</text:p>
          </table:table-cell>
          <table:table-cell table:style-name="ce62" table:formula="of:=ROUND(IF([.D165]&gt;0;IF([.E165]&gt;0;[.D165]/30*[.F165];[.D165]+[.D165]/30*[.E16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5]);&quot;&quot;;22+[.I165])" office:value-type="float" office:value="22" calcext:value-type="float">
            <text:p>22 </text:p>
          </table:table-cell>
          <table:table-cell table:style-name="ce62" table:formula="of:=ROUND(IF([.D165]&gt;0;IF([.E165]&gt;0;[.H165]/22*[.J165];[.H165]+[.H165]/22*[.I165]);&quot;&quot;);2)" office:value-type="float" office:value="198" calcext:value-type="float">
            <text:p>198,00</text:p>
          </table:table-cell>
          <table:table-cell table:style-name="ce62" table:formula="of:=[.G165]+[.K16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59" calcext:value-type="float">
            <text:p>159</text:p>
          </table:table-cell>
          <table:table-cell table:style-name="ce5" office:value-type="string" calcext:value-type="string">
            <text:p>044.947.522-07</text:p>
          </table:table-cell>
          <table:table-cell table:style-name="ce30" office:value-type="string" calcext:value-type="string">
            <text:p>LUCIANO DOS SANTOS NE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6]);&quot;&quot;;30+[.E166])" office:value-type="float" office:value="30" calcext:value-type="float">
            <text:p>30</text:p>
          </table:table-cell>
          <table:table-cell table:style-name="ce62" table:formula="of:=ROUND(IF([.D166]&gt;0;IF([.E166]&gt;0;[.D166]/30*[.F166];[.D166]+[.D166]/30*[.E16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6]);&quot;&quot;;22+[.I166])" office:value-type="float" office:value="22" calcext:value-type="float">
            <text:p>22 </text:p>
          </table:table-cell>
          <table:table-cell table:style-name="ce62" table:formula="of:=ROUND(IF([.D166]&gt;0;IF([.E166]&gt;0;[.H166]/22*[.J166];[.H166]+[.H166]/22*[.I166]);&quot;&quot;);2)" office:value-type="float" office:value="198" calcext:value-type="float">
            <text:p>198,00</text:p>
          </table:table-cell>
          <table:table-cell table:style-name="ce62" table:formula="of:=[.G166]+[.K16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60" calcext:value-type="float">
            <text:p>160</text:p>
          </table:table-cell>
          <table:table-cell table:style-name="ce5" office:value-type="string" calcext:value-type="string">
            <text:p>013.529.582-36</text:p>
          </table:table-cell>
          <table:table-cell table:style-name="ce30" office:value-type="string" calcext:value-type="string">
            <text:p>LUIS FELIPE SILVA DOS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7]);&quot;&quot;;30+[.E167])" office:value-type="float" office:value="30" calcext:value-type="float">
            <text:p>30</text:p>
          </table:table-cell>
          <table:table-cell table:style-name="ce62" table:formula="of:=ROUND(IF([.D167]&gt;0;IF([.E167]&gt;0;[.D167]/30*[.F167];[.D167]+[.D167]/30*[.E16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7]);&quot;&quot;;22+[.I167])" office:value-type="float" office:value="22" calcext:value-type="float">
            <text:p>22 </text:p>
          </table:table-cell>
          <table:table-cell table:style-name="ce62" table:formula="of:=ROUND(IF([.D167]&gt;0;IF([.E167]&gt;0;[.H167]/22*[.J167];[.H167]+[.H167]/22*[.I167]);&quot;&quot;);2)" office:value-type="float" office:value="198" calcext:value-type="float">
            <text:p>198,00</text:p>
          </table:table-cell>
          <table:table-cell table:style-name="ce62" table:formula="of:=[.G167]+[.K16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61" calcext:value-type="float">
            <text:p>161</text:p>
          </table:table-cell>
          <table:table-cell table:style-name="ce5" office:value-type="string" calcext:value-type="string">
            <text:p>049.478.342-77</text:p>
          </table:table-cell>
          <table:table-cell table:style-name="ce30" office:value-type="string" calcext:value-type="string">
            <text:p>LUÍS GUILHERME CAVALCANTE GOM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8]);&quot;&quot;;30+[.E168])" office:value-type="float" office:value="30" calcext:value-type="float">
            <text:p>30</text:p>
          </table:table-cell>
          <table:table-cell table:style-name="ce62" table:formula="of:=ROUND(IF([.D168]&gt;0;IF([.E168]&gt;0;[.D168]/30*[.F168];[.D168]+[.D168]/30*[.E16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8]);&quot;&quot;;22+[.I168])" office:value-type="float" office:value="22" calcext:value-type="float">
            <text:p>22 </text:p>
          </table:table-cell>
          <table:table-cell table:style-name="ce62" table:formula="of:=ROUND(IF([.D168]&gt;0;IF([.E168]&gt;0;[.H168]/22*[.J168];[.H168]+[.H168]/22*[.I168]);&quot;&quot;);2)" office:value-type="float" office:value="198" calcext:value-type="float">
            <text:p>198,00</text:p>
          </table:table-cell>
          <table:table-cell table:style-name="ce62" table:formula="of:=[.G168]+[.K16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5" table:number-columns-repeated="1010"/>
        </table:table-row>
        <table:table-row table:style-name="ro7" table:visibility="filter">
          <table:table-cell office:value-type="float" office:value="162" calcext:value-type="float">
            <text:p>162</text:p>
          </table:table-cell>
          <table:table-cell table:style-name="ce2" office:value-type="string" calcext:value-type="string">
            <text:p>052.937.532-07</text:p>
          </table:table-cell>
          <table:table-cell table:style-name="ce30" office:value-type="string" calcext:value-type="string">
            <text:p>LUIZ FERNANDO BRITO DE ARAÚJ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69]);&quot;&quot;;30+[.E169])" office:value-type="float" office:value="30" calcext:value-type="float">
            <text:p>30</text:p>
          </table:table-cell>
          <table:table-cell table:style-name="ce62" table:formula="of:=ROUND(IF([.D169]&gt;0;IF([.E169]&gt;0;[.D169]/30*[.F169];[.D169]+[.D169]/30*[.E16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69]);&quot;&quot;;22+[.I169])" office:value-type="float" office:value="22" calcext:value-type="float">
            <text:p>22 </text:p>
          </table:table-cell>
          <table:table-cell table:style-name="ce62" table:formula="of:=ROUND(IF([.D169]&gt;0;IF([.E169]&gt;0;[.H169]/22*[.J169];[.H169]+[.H169]/22*[.I169]);&quot;&quot;);2)" office:value-type="float" office:value="198" calcext:value-type="float">
            <text:p>198,00</text:p>
          </table:table-cell>
          <table:table-cell table:style-name="ce62" table:formula="of:=[.G169]+[.K16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7"/>
          <table:table-cell table:style-name="ce125" table:number-columns-repeated="1010"/>
        </table:table-row>
        <table:table-row table:style-name="ro7" table:visibility="filter">
          <table:table-cell office:value-type="float" office:value="163" calcext:value-type="float">
            <text:p>163</text:p>
          </table:table-cell>
          <table:table-cell table:style-name="ce2" office:value-type="string" calcext:value-type="string">
            <text:p>040.693.632-38</text:p>
          </table:table-cell>
          <table:table-cell table:style-name="ce30" office:value-type="string" calcext:value-type="string">
            <text:p>LUIZA EDUARDA DE SOUZA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0]);&quot;&quot;;30+[.E170])" office:value-type="float" office:value="30" calcext:value-type="float">
            <text:p>30</text:p>
          </table:table-cell>
          <table:table-cell table:style-name="ce62" table:formula="of:=ROUND(IF([.D170]&gt;0;IF([.E170]&gt;0;[.D170]/30*[.F170];[.D170]+[.D170]/30*[.E17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0]);&quot;&quot;;22+[.I170])" office:value-type="float" office:value="22" calcext:value-type="float">
            <text:p>22 </text:p>
          </table:table-cell>
          <table:table-cell table:style-name="ce62" table:formula="of:=ROUND(IF([.D170]&gt;0;IF([.E170]&gt;0;[.H170]/22*[.J170];[.H170]+[.H170]/22*[.I170]);&quot;&quot;);2)" office:value-type="float" office:value="198" calcext:value-type="float">
            <text:p>198,00</text:p>
          </table:table-cell>
          <table:table-cell table:style-name="ce62" table:formula="of:=[.G170]+[.K17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164" calcext:value-type="float">
            <text:p>164</text:p>
          </table:table-cell>
          <table:table-cell table:style-name="ce5" office:value-type="string" calcext:value-type="string">
            <text:p>026.130.162-48</text:p>
          </table:table-cell>
          <table:table-cell table:style-name="ce30" office:value-type="string" calcext:value-type="string">
            <text:p>LUTHER SALVADOR DE ALMEID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1]);&quot;&quot;;30+[.E171])" office:value-type="float" office:value="30" calcext:value-type="float">
            <text:p>30</text:p>
          </table:table-cell>
          <table:table-cell table:style-name="ce62" table:formula="of:=ROUND(IF([.D171]&gt;0;IF([.E171]&gt;0;[.D171]/30*[.F171];[.D171]+[.D171]/30*[.E17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1]);&quot;&quot;;22+[.I171])" office:value-type="float" office:value="22" calcext:value-type="float">
            <text:p>22 </text:p>
          </table:table-cell>
          <table:table-cell table:style-name="ce62" table:formula="of:=ROUND(IF([.D171]&gt;0;IF([.E171]&gt;0;[.H171]/22*[.J171];[.H171]+[.H171]/22*[.I171]);&quot;&quot;);2)" office:value-type="float" office:value="198" calcext:value-type="float">
            <text:p>198,00</text:p>
          </table:table-cell>
          <table:table-cell table:style-name="ce62" table:formula="of:=[.G171]+[.K17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10"/>
          <table:table-cell table:style-name="ce36" table:number-columns-repeated="1010"/>
        </table:table-row>
        <table:table-row table:style-name="ro7" table:visibility="filter">
          <table:table-cell office:value-type="float" office:value="165" calcext:value-type="float">
            <text:p>165</text:p>
          </table:table-cell>
          <table:table-cell table:style-name="ce2" office:value-type="string" calcext:value-type="string">
            <text:p>701.350.402-56</text:p>
          </table:table-cell>
          <table:table-cell table:style-name="ce30" office:value-type="string" calcext:value-type="string">
            <text:p>MARCELINA TAVARES AMÉRIC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2]);&quot;&quot;;30+[.E172])" office:value-type="float" office:value="30" calcext:value-type="float">
            <text:p>30</text:p>
          </table:table-cell>
          <table:table-cell table:style-name="ce62" table:formula="of:=ROUND(IF([.D172]&gt;0;IF([.E172]&gt;0;[.D172]/30*[.F172];[.D172]+[.D172]/30*[.E17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2]);&quot;&quot;;22+[.I172])" office:value-type="float" office:value="22" calcext:value-type="float">
            <text:p>22 </text:p>
          </table:table-cell>
          <table:table-cell table:style-name="ce62" table:formula="of:=ROUND(IF([.D172]&gt;0;IF([.E172]&gt;0;[.H172]/22*[.J172];[.H172]+[.H172]/22*[.I172]);&quot;&quot;);2)" office:value-type="float" office:value="198" calcext:value-type="float">
            <text:p>198,00</text:p>
          </table:table-cell>
          <table:table-cell table:style-name="ce62" table:formula="of:=[.G172]+[.K17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11"/>
          <table:table-cell table:style-name="ce36" table:number-columns-repeated="1010"/>
        </table:table-row>
        <table:table-row table:style-name="ro7" table:visibility="filter">
          <table:table-cell office:value-type="float" office:value="166" calcext:value-type="float">
            <text:p>166</text:p>
          </table:table-cell>
          <table:table-cell table:style-name="ce5" office:value-type="string" calcext:value-type="string">
            <text:p>020.416.667-57</text:p>
          </table:table-cell>
          <table:table-cell table:style-name="ce30" office:value-type="string" calcext:value-type="string">
            <text:p>MÁRCIO FRANCISCO QUINTILIAN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3]);&quot;&quot;;30+[.E173])" office:value-type="float" office:value="30" calcext:value-type="float">
            <text:p>30</text:p>
          </table:table-cell>
          <table:table-cell table:style-name="ce62" table:formula="of:=ROUND(IF([.D173]&gt;0;IF([.E173]&gt;0;[.D173]/30*[.F173];[.D173]+[.D173]/30*[.E17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3]);&quot;&quot;;22+[.I173])" office:value-type="float" office:value="22" calcext:value-type="float">
            <text:p>22 </text:p>
          </table:table-cell>
          <table:table-cell table:style-name="ce62" table:formula="of:=ROUND(IF([.D173]&gt;0;IF([.E173]&gt;0;[.H173]/22*[.J173];[.H173]+[.H173]/22*[.I173]);&quot;&quot;);2)" office:value-type="float" office:value="198" calcext:value-type="float">
            <text:p>198,00</text:p>
          </table:table-cell>
          <table:table-cell table:style-name="ce62" table:formula="of:=[.G173]+[.K17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10"/>
          <table:table-cell table:style-name="ce36" table:number-columns-repeated="1010"/>
        </table:table-row>
        <table:table-row table:style-name="ro7" table:visibility="filter">
          <table:table-cell office:value-type="float" office:value="167" calcext:value-type="float">
            <text:p>167</text:p>
          </table:table-cell>
          <table:table-cell table:style-name="ce5" office:value-type="string" calcext:value-type="string">
            <text:p>037.894.442-86</text:p>
          </table:table-cell>
          <table:table-cell table:style-name="ce30" office:value-type="string" calcext:value-type="string">
            <text:p>MARCOS OTAVIO TAVARES MEL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4]);&quot;&quot;;30+[.E174])" office:value-type="float" office:value="30" calcext:value-type="float">
            <text:p>30</text:p>
          </table:table-cell>
          <table:table-cell table:style-name="ce62" table:formula="of:=ROUND(IF([.D174]&gt;0;IF([.E174]&gt;0;[.D174]/30*[.F174];[.D174]+[.D174]/30*[.E17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4]);&quot;&quot;;22+[.I174])" office:value-type="float" office:value="22" calcext:value-type="float">
            <text:p>22 </text:p>
          </table:table-cell>
          <table:table-cell table:style-name="ce62" table:formula="of:=ROUND(IF([.D174]&gt;0;IF([.E174]&gt;0;[.H174]/22*[.J174];[.H174]+[.H174]/22*[.I174]);&quot;&quot;);2)" office:value-type="float" office:value="198" calcext:value-type="float">
            <text:p>198,00</text:p>
          </table:table-cell>
          <table:table-cell table:style-name="ce62" table:formula="of:=[.G174]+[.K17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12"/>
          <table:table-cell table:style-name="ce36" table:number-columns-repeated="1010"/>
        </table:table-row>
        <table:table-row table:style-name="ro7" table:visibility="filter">
          <table:table-cell office:value-type="float" office:value="168" calcext:value-type="float">
            <text:p>168</text:p>
          </table:table-cell>
          <table:table-cell table:style-name="ce5" office:value-type="string" calcext:value-type="string">
            <text:p>007.281.552-30</text:p>
          </table:table-cell>
          <table:table-cell table:style-name="ce30" office:value-type="string" calcext:value-type="string">
            <text:p>MARCOS PAULO DE OLIVEIRA BRAG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5]);&quot;&quot;;30+[.E175])" office:value-type="float" office:value="30" calcext:value-type="float">
            <text:p>30</text:p>
          </table:table-cell>
          <table:table-cell table:style-name="ce62" table:formula="of:=ROUND(IF([.D175]&gt;0;IF([.E175]&gt;0;[.D175]/30*[.F175];[.D175]+[.D175]/30*[.E17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5]);&quot;&quot;;22+[.I175])" office:value-type="float" office:value="22" calcext:value-type="float">
            <text:p>22 </text:p>
          </table:table-cell>
          <table:table-cell table:style-name="ce62" table:formula="of:=ROUND(IF([.D175]&gt;0;IF([.E175]&gt;0;[.H175]/22*[.J175];[.H175]+[.H175]/22*[.I175]);&quot;&quot;);2)" office:value-type="float" office:value="198" calcext:value-type="float">
            <text:p>198,00</text:p>
          </table:table-cell>
          <table:table-cell table:style-name="ce62" table:formula="of:=[.G175]+[.K17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12"/>
          <table:table-cell table:style-name="ce36" table:number-columns-repeated="1010"/>
        </table:table-row>
        <table:table-row table:style-name="ro7" table:visibility="filter">
          <table:table-cell office:value-type="float" office:value="169" calcext:value-type="float">
            <text:p>169</text:p>
          </table:table-cell>
          <table:table-cell table:style-name="ce5" office:value-type="string" calcext:value-type="string">
            <text:p>027.414.432-89</text:p>
          </table:table-cell>
          <table:table-cell table:style-name="ce30" office:value-type="string" calcext:value-type="string">
            <text:p>MARCOS VINICIUS MARTINS PALM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6]);&quot;&quot;;30+[.E176])" office:value-type="float" office:value="30" calcext:value-type="float">
            <text:p>30</text:p>
          </table:table-cell>
          <table:table-cell table:style-name="ce62" table:formula="of:=ROUND(IF([.D176]&gt;0;IF([.E176]&gt;0;[.D176]/30*[.F176];[.D176]+[.D176]/30*[.E17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6]);&quot;&quot;;22+[.I176])" office:value-type="float" office:value="22" calcext:value-type="float">
            <text:p>22 </text:p>
          </table:table-cell>
          <table:table-cell table:style-name="ce62" table:formula="of:=ROUND(IF([.D176]&gt;0;IF([.E176]&gt;0;[.H176]/22*[.J176];[.H176]+[.H176]/22*[.I176]);&quot;&quot;);2)" office:value-type="float" office:value="198" calcext:value-type="float">
            <text:p>198,00</text:p>
          </table:table-cell>
          <table:table-cell table:style-name="ce62" table:formula="of:=[.G176]+[.K17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70" calcext:value-type="float">
            <text:p>170</text:p>
          </table:table-cell>
          <table:table-cell table:style-name="ce5" office:value-type="string" calcext:value-type="string">
            <text:p>030.715.902-70</text:p>
          </table:table-cell>
          <table:table-cell table:style-name="ce30" office:value-type="string" calcext:value-type="string">
            <text:p>MARIA BEATRIZ MUNNIZ SANTAN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7]);&quot;&quot;;30+[.E177])" office:value-type="float" office:value="30" calcext:value-type="float">
            <text:p>30</text:p>
          </table:table-cell>
          <table:table-cell table:style-name="ce62" table:formula="of:=ROUND(IF([.D177]&gt;0;IF([.E177]&gt;0;[.D177]/30*[.F177];[.D177]+[.D177]/30*[.E17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7]);&quot;&quot;;22+[.I177])" office:value-type="float" office:value="22" calcext:value-type="float">
            <text:p>22 </text:p>
          </table:table-cell>
          <table:table-cell table:style-name="ce62" table:formula="of:=ROUND(IF([.D177]&gt;0;IF([.E177]&gt;0;[.H177]/22*[.J177];[.H177]+[.H177]/22*[.I177]);&quot;&quot;);2)" office:value-type="float" office:value="198" calcext:value-type="float">
            <text:p>198,00</text:p>
          </table:table-cell>
          <table:table-cell table:style-name="ce62" table:formula="of:=[.G177]+[.K17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71" calcext:value-type="float">
            <text:p>171</text:p>
          </table:table-cell>
          <table:table-cell table:style-name="ce5" office:value-type="string" calcext:value-type="string">
            <text:p>139.184.637-02</text:p>
          </table:table-cell>
          <table:table-cell table:style-name="ce30" office:value-type="string" calcext:value-type="string">
            <text:p>MARIA CLARA TAVARES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8]);&quot;&quot;;30+[.E178])" office:value-type="float" office:value="30" calcext:value-type="float">
            <text:p>30</text:p>
          </table:table-cell>
          <table:table-cell table:style-name="ce62" table:formula="of:=ROUND(IF([.D178]&gt;0;IF([.E178]&gt;0;[.D178]/30*[.F178];[.D178]+[.D178]/30*[.E17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8]);&quot;&quot;;22+[.I178])" office:value-type="float" office:value="22" calcext:value-type="float">
            <text:p>22 </text:p>
          </table:table-cell>
          <table:table-cell table:style-name="ce62" table:formula="of:=ROUND(IF([.D178]&gt;0;IF([.E178]&gt;0;[.H178]/22*[.J178];[.H178]+[.H178]/22*[.I178]);&quot;&quot;);2)" office:value-type="float" office:value="198" calcext:value-type="float">
            <text:p>198,00</text:p>
          </table:table-cell>
          <table:table-cell table:style-name="ce62" table:formula="of:=[.G178]+[.K17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72" calcext:value-type="float">
            <text:p>172</text:p>
          </table:table-cell>
          <table:table-cell table:style-name="ce5" office:value-type="string" calcext:value-type="string">
            <text:p>027.003.862-05</text:p>
          </table:table-cell>
          <table:table-cell table:style-name="ce30" office:value-type="string" calcext:value-type="string">
            <text:p>MARIA EDUARDA CARLOS CRUZ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79]);&quot;&quot;;30+[.E179])" office:value-type="float" office:value="30" calcext:value-type="float">
            <text:p>30</text:p>
          </table:table-cell>
          <table:table-cell table:style-name="ce62" table:formula="of:=ROUND(IF([.D179]&gt;0;IF([.E179]&gt;0;[.D179]/30*[.F179];[.D179]+[.D179]/30*[.E17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79]);&quot;&quot;;22+[.I179])" office:value-type="float" office:value="22" calcext:value-type="float">
            <text:p>22 </text:p>
          </table:table-cell>
          <table:table-cell table:style-name="ce62" table:formula="of:=ROUND(IF([.D179]&gt;0;IF([.E179]&gt;0;[.H179]/22*[.J179];[.H179]+[.H179]/22*[.I179]);&quot;&quot;);2)" office:value-type="float" office:value="198" calcext:value-type="float">
            <text:p>198,00</text:p>
          </table:table-cell>
          <table:table-cell table:style-name="ce62" table:formula="of:=[.G179]+[.K17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73" calcext:value-type="float">
            <text:p>173</text:p>
          </table:table-cell>
          <table:table-cell table:style-name="ce2" office:value-type="string" calcext:value-type="string">
            <text:p><text:s/>042.955.612-82</text:p>
          </table:table-cell>
          <table:table-cell table:style-name="ce30" office:value-type="string" calcext:value-type="string">
            <text:p>MARIA EDUARDA DE ALMEIDA BATIS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0]);&quot;&quot;;30+[.E180])" office:value-type="float" office:value="30" calcext:value-type="float">
            <text:p>30</text:p>
          </table:table-cell>
          <table:table-cell table:style-name="ce62" table:formula="of:=ROUND(IF([.D180]&gt;0;IF([.E180]&gt;0;[.D180]/30*[.F180];[.D180]+[.D180]/30*[.E18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0]);&quot;&quot;;22+[.I180])" office:value-type="float" office:value="22" calcext:value-type="float">
            <text:p>22 </text:p>
          </table:table-cell>
          <table:table-cell table:style-name="ce62" table:formula="of:=ROUND(IF([.D180]&gt;0;IF([.E180]&gt;0;[.H180]/22*[.J180];[.H180]+[.H180]/22*[.I180]);&quot;&quot;);2)" office:value-type="float" office:value="198" calcext:value-type="float">
            <text:p>198,00</text:p>
          </table:table-cell>
          <table:table-cell table:style-name="ce62" table:formula="of:=[.G180]+[.K18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174" calcext:value-type="float">
            <text:p>174</text:p>
          </table:table-cell>
          <table:table-cell table:style-name="ce2" office:value-type="string" calcext:value-type="string">
            <text:p>012.703.022-05</text:p>
          </table:table-cell>
          <table:table-cell table:style-name="ce30" office:value-type="string" calcext:value-type="string">
            <text:p>MARIA EDUARDA SANTOS OU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1]);&quot;&quot;;30+[.E181])" office:value-type="float" office:value="30" calcext:value-type="float">
            <text:p>30</text:p>
          </table:table-cell>
          <table:table-cell table:style-name="ce62" table:formula="of:=ROUND(IF([.D181]&gt;0;IF([.E181]&gt;0;[.D181]/30*[.F181];[.D181]+[.D181]/30*[.E18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1]);&quot;&quot;;22+[.I181])" office:value-type="float" office:value="22" calcext:value-type="float">
            <text:p>22 </text:p>
          </table:table-cell>
          <table:table-cell table:style-name="ce62" table:formula="of:=ROUND(IF([.D181]&gt;0;IF([.E181]&gt;0;[.H181]/22*[.J181];[.H181]+[.H181]/22*[.I181]);&quot;&quot;);2)" office:value-type="float" office:value="198" calcext:value-type="float">
            <text:p>198,00</text:p>
          </table:table-cell>
          <table:table-cell table:style-name="ce62" table:formula="of:=[.G181]+[.K18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175" calcext:value-type="float">
            <text:p>175</text:p>
          </table:table-cell>
          <table:table-cell table:style-name="ce5" office:value-type="string" calcext:value-type="string">
            <text:p>046.579.892-60</text:p>
          </table:table-cell>
          <table:table-cell table:style-name="ce30" office:value-type="string" calcext:value-type="string">
            <text:p>MARIA GABRIELLE ALVES MACÊD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2]);&quot;&quot;;30+[.E182])" office:value-type="float" office:value="30" calcext:value-type="float">
            <text:p>30</text:p>
          </table:table-cell>
          <table:table-cell table:style-name="ce62" table:formula="of:=ROUND(IF([.D182]&gt;0;IF([.E182]&gt;0;[.D182]/30*[.F182];[.D182]+[.D182]/30*[.E18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2]);&quot;&quot;;22+[.I182])" office:value-type="float" office:value="22" calcext:value-type="float">
            <text:p>22 </text:p>
          </table:table-cell>
          <table:table-cell table:style-name="ce62" table:formula="of:=ROUND(IF([.D182]&gt;0;IF([.E182]&gt;0;[.H182]/22*[.J182];[.H182]+[.H182]/22*[.I182]);&quot;&quot;);2)" office:value-type="float" office:value="198" calcext:value-type="float">
            <text:p>198,00</text:p>
          </table:table-cell>
          <table:table-cell table:style-name="ce62" table:formula="of:=[.G182]+[.K18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76" calcext:value-type="float">
            <text:p>176</text:p>
          </table:table-cell>
          <table:table-cell table:style-name="ce5" office:value-type="string" calcext:value-type="string">
            <text:p>657.362.812-87</text:p>
          </table:table-cell>
          <table:table-cell table:style-name="ce30" office:value-type="string" calcext:value-type="string">
            <text:p>MARIA MARGARETH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3]);&quot;&quot;;30+[.E183])" office:value-type="float" office:value="30" calcext:value-type="float">
            <text:p>30</text:p>
          </table:table-cell>
          <table:table-cell table:style-name="ce62" table:formula="of:=ROUND(IF([.D183]&gt;0;IF([.E183]&gt;0;[.D183]/30*[.F183];[.D183]+[.D183]/30*[.E18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3]);&quot;&quot;;22+[.I183])" office:value-type="float" office:value="22" calcext:value-type="float">
            <text:p>22 </text:p>
          </table:table-cell>
          <table:table-cell table:style-name="ce62" table:formula="of:=ROUND(IF([.D183]&gt;0;IF([.E183]&gt;0;[.H183]/22*[.J183];[.H183]+[.H183]/22*[.I183]);&quot;&quot;);2)" office:value-type="float" office:value="198" calcext:value-type="float">
            <text:p>198,00</text:p>
          </table:table-cell>
          <table:table-cell table:style-name="ce62" table:formula="of:=[.G183]+[.K18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77" calcext:value-type="float">
            <text:p>177</text:p>
          </table:table-cell>
          <table:table-cell table:style-name="ce5" office:value-type="string" calcext:value-type="string">
            <text:p>029.247.132-77</text:p>
          </table:table-cell>
          <table:table-cell table:style-name="ce30" office:value-type="string" calcext:value-type="string">
            <text:p>MARIA NECY BENTES BRAZA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4]);&quot;&quot;;30+[.E184])" office:value-type="float" office:value="30" calcext:value-type="float">
            <text:p>30</text:p>
          </table:table-cell>
          <table:table-cell table:style-name="ce62" table:formula="of:=ROUND(IF([.D184]&gt;0;IF([.E184]&gt;0;[.D184]/30*[.F184];[.D184]+[.D184]/30*[.E18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4]);&quot;&quot;;22+[.I184])" office:value-type="float" office:value="22" calcext:value-type="float">
            <text:p>22 </text:p>
          </table:table-cell>
          <table:table-cell table:style-name="ce62" table:formula="of:=ROUND(IF([.D184]&gt;0;IF([.E184]&gt;0;[.H184]/22*[.J184];[.H184]+[.H184]/22*[.I184]);&quot;&quot;);2)" office:value-type="float" office:value="198" calcext:value-type="float">
            <text:p>198,00</text:p>
          </table:table-cell>
          <table:table-cell table:style-name="ce62" table:formula="of:=[.G184]+[.K18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78" calcext:value-type="float">
            <text:p>178</text:p>
          </table:table-cell>
          <table:table-cell table:style-name="ce5" office:value-type="string" calcext:value-type="string">
            <text:p>026.815.812-65</text:p>
          </table:table-cell>
          <table:table-cell table:style-name="ce30" office:value-type="string" calcext:value-type="string">
            <text:p>MARIA THEREZA COSTA ALV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5]);&quot;&quot;;30+[.E185])" office:value-type="float" office:value="30" calcext:value-type="float">
            <text:p>30</text:p>
          </table:table-cell>
          <table:table-cell table:style-name="ce62" table:formula="of:=ROUND(IF([.D185]&gt;0;IF([.E185]&gt;0;[.D185]/30*[.F185];[.D185]+[.D185]/30*[.E18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5]);&quot;&quot;;22+[.I185])" office:value-type="float" office:value="22" calcext:value-type="float">
            <text:p>22 </text:p>
          </table:table-cell>
          <table:table-cell table:style-name="ce62" table:formula="of:=ROUND(IF([.D185]&gt;0;IF([.E185]&gt;0;[.H185]/22*[.J185];[.H185]+[.H185]/22*[.I185]);&quot;&quot;);2)" office:value-type="float" office:value="198" calcext:value-type="float">
            <text:p>198,00</text:p>
          </table:table-cell>
          <table:table-cell table:style-name="ce62" table:formula="of:=[.G185]+[.K18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79" calcext:value-type="float">
            <text:p>179</text:p>
          </table:table-cell>
          <table:table-cell table:style-name="ce5" office:value-type="string" calcext:value-type="string">
            <text:p>022.037.462-70</text:p>
          </table:table-cell>
          <table:table-cell table:style-name="ce30" office:value-type="string" calcext:value-type="string">
            <text:p>MARIENE LIMA DE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6]);&quot;&quot;;30+[.E186])" office:value-type="float" office:value="30" calcext:value-type="float">
            <text:p>30</text:p>
          </table:table-cell>
          <table:table-cell table:style-name="ce62" table:formula="of:=ROUND(IF([.D186]&gt;0;IF([.E186]&gt;0;[.D186]/30*[.F186];[.D186]+[.D186]/30*[.E18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6]);&quot;&quot;;22+[.I186])" office:value-type="float" office:value="22" calcext:value-type="float">
            <text:p>22 </text:p>
          </table:table-cell>
          <table:table-cell table:style-name="ce62" table:formula="of:=ROUND(IF([.D186]&gt;0;IF([.E186]&gt;0;[.H186]/22*[.J186];[.H186]+[.H186]/22*[.I186]);&quot;&quot;);2)" office:value-type="float" office:value="198" calcext:value-type="float">
            <text:p>198,00</text:p>
          </table:table-cell>
          <table:table-cell table:style-name="ce62" table:formula="of:=[.G186]+[.K18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80" calcext:value-type="float">
            <text:p>180</text:p>
          </table:table-cell>
          <table:table-cell table:style-name="ce5" office:value-type="string" calcext:value-type="string">
            <text:p>181.677.132-53</text:p>
          </table:table-cell>
          <table:table-cell table:style-name="ce30" office:value-type="string" calcext:value-type="string">
            <text:p>MARIO GENTIL JOSE BATISTA DE LIM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7]);&quot;&quot;;30+[.E187])" office:value-type="float" office:value="30" calcext:value-type="float">
            <text:p>30</text:p>
          </table:table-cell>
          <table:table-cell table:style-name="ce62" table:formula="of:=ROUND(IF([.D187]&gt;0;IF([.E187]&gt;0;[.D187]/30*[.F187];[.D187]+[.D187]/30*[.E18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7]);&quot;&quot;;22+[.I187])" office:value-type="float" office:value="22" calcext:value-type="float">
            <text:p>22 </text:p>
          </table:table-cell>
          <table:table-cell table:style-name="ce62" table:formula="of:=ROUND(IF([.D187]&gt;0;IF([.E187]&gt;0;[.H187]/22*[.J187];[.H187]+[.H187]/22*[.I187]);&quot;&quot;);2)" office:value-type="float" office:value="198" calcext:value-type="float">
            <text:p>198,00</text:p>
          </table:table-cell>
          <table:table-cell table:style-name="ce62" table:formula="of:=[.G187]+[.K18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4" table:number-columns-repeated="1010"/>
        </table:table-row>
        <table:table-row table:style-name="ro7" table:visibility="filter">
          <table:table-cell office:value-type="float" office:value="181" calcext:value-type="float">
            <text:p>181</text:p>
          </table:table-cell>
          <table:table-cell table:style-name="ce5" office:value-type="string" calcext:value-type="string">
            <text:p>704.757.982-60</text:p>
          </table:table-cell>
          <table:table-cell table:style-name="ce30" office:value-type="string" calcext:value-type="string">
            <text:p>MATEUS DE JESUS BRANDÃO DE ARAÚJ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8]);&quot;&quot;;30+[.E188])" office:value-type="float" office:value="30" calcext:value-type="float">
            <text:p>30</text:p>
          </table:table-cell>
          <table:table-cell table:style-name="ce62" table:formula="of:=ROUND(IF([.D188]&gt;0;IF([.E188]&gt;0;[.D188]/30*[.F188];[.D188]+[.D188]/30*[.E18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8]);&quot;&quot;;22+[.I188])" office:value-type="float" office:value="22" calcext:value-type="float">
            <text:p>22 </text:p>
          </table:table-cell>
          <table:table-cell table:style-name="ce62" table:formula="of:=ROUND(IF([.D188]&gt;0;IF([.E188]&gt;0;[.H188]/22*[.J188];[.H188]+[.H188]/22*[.I188]);&quot;&quot;);2)" office:value-type="float" office:value="198" calcext:value-type="float">
            <text:p>198,00</text:p>
          </table:table-cell>
          <table:table-cell table:style-name="ce62" table:formula="of:=[.G188]+[.K18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82" calcext:value-type="float">
            <text:p>182</text:p>
          </table:table-cell>
          <table:table-cell table:style-name="ce2" office:value-type="string" calcext:value-type="string">
            <text:p>023.573.382-29</text:p>
          </table:table-cell>
          <table:table-cell table:style-name="ce30" office:value-type="string" calcext:value-type="string">
            <text:p>MATHEUS COSTA BRANDÃO FRANÇ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89]);&quot;&quot;;30+[.E189])" office:value-type="float" office:value="30" calcext:value-type="float">
            <text:p>30</text:p>
          </table:table-cell>
          <table:table-cell table:style-name="ce62" table:formula="of:=ROUND(IF([.D189]&gt;0;IF([.E189]&gt;0;[.D189]/30*[.F189];[.D189]+[.D189]/30*[.E18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89]);&quot;&quot;;22+[.I189])" office:value-type="float" office:value="22" calcext:value-type="float">
            <text:p>22 </text:p>
          </table:table-cell>
          <table:table-cell table:style-name="ce62" table:formula="of:=ROUND(IF([.D189]&gt;0;IF([.E189]&gt;0;[.H189]/22*[.J189];[.H189]+[.H189]/22*[.I189]);&quot;&quot;);2)" office:value-type="float" office:value="198" calcext:value-type="float">
            <text:p>198,00</text:p>
          </table:table-cell>
          <table:table-cell table:style-name="ce62" table:formula="of:=[.G189]+[.K18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13"/>
          <table:table-cell table:style-name="ce124" table:number-columns-repeated="1010"/>
        </table:table-row>
        <table:table-row table:style-name="ro7" table:visibility="filter">
          <table:table-cell office:value-type="float" office:value="183" calcext:value-type="float">
            <text:p>183</text:p>
          </table:table-cell>
          <table:table-cell table:style-name="ce5" office:value-type="string" calcext:value-type="string">
            <text:p>704.670.262-46</text:p>
          </table:table-cell>
          <table:table-cell table:style-name="ce30" office:value-type="string" calcext:value-type="string">
            <text:p>MATHEUS DA SILVA PIN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0]);&quot;&quot;;30+[.E190])" office:value-type="float" office:value="30" calcext:value-type="float">
            <text:p>30</text:p>
          </table:table-cell>
          <table:table-cell table:style-name="ce62" table:formula="of:=ROUND(IF([.D190]&gt;0;IF([.E190]&gt;0;[.D190]/30*[.F190];[.D190]+[.D190]/30*[.E19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0]);&quot;&quot;;22+[.I190])" office:value-type="float" office:value="22" calcext:value-type="float">
            <text:p>22 </text:p>
          </table:table-cell>
          <table:table-cell table:style-name="ce62" table:formula="of:=ROUND(IF([.D190]&gt;0;IF([.E190]&gt;0;[.H190]/22*[.J190];[.H190]+[.H190]/22*[.I190]);&quot;&quot;);2)" office:value-type="float" office:value="198" calcext:value-type="float">
            <text:p>198,00</text:p>
          </table:table-cell>
          <table:table-cell table:style-name="ce62" table:formula="of:=[.G190]+[.K19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4" table:number-columns-repeated="1010"/>
        </table:table-row>
        <table:table-row table:style-name="ro7" table:visibility="filter">
          <table:table-cell office:value-type="float" office:value="184" calcext:value-type="float">
            <text:p>184</text:p>
          </table:table-cell>
          <table:table-cell table:style-name="ce5" office:value-type="string" calcext:value-type="string">
            <text:p>701.355.522-30</text:p>
          </table:table-cell>
          <table:table-cell table:style-name="ce30" office:value-type="string" calcext:value-type="string">
            <text:p>MATHEUS LUIZ DOS SANTOS SANCH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1]);&quot;&quot;;30+[.E191])" office:value-type="float" office:value="30" calcext:value-type="float">
            <text:p>30</text:p>
          </table:table-cell>
          <table:table-cell table:style-name="ce62" table:formula="of:=ROUND(IF([.D191]&gt;0;IF([.E191]&gt;0;[.D191]/30*[.F191];[.D191]+[.D191]/30*[.E19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1]);&quot;&quot;;22+[.I191])" office:value-type="float" office:value="22" calcext:value-type="float">
            <text:p>22 </text:p>
          </table:table-cell>
          <table:table-cell table:style-name="ce62" table:formula="of:=ROUND(IF([.D191]&gt;0;IF([.E191]&gt;0;[.H191]/22*[.J191];[.H191]+[.H191]/22*[.I191]);&quot;&quot;);2)" office:value-type="float" office:value="198" calcext:value-type="float">
            <text:p>198,00</text:p>
          </table:table-cell>
          <table:table-cell table:style-name="ce62" table:formula="of:=[.G191]+[.K19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85" calcext:value-type="float">
            <text:p>185</text:p>
          </table:table-cell>
          <table:table-cell table:style-name="ce5" office:value-type="string" calcext:value-type="string">
            <text:p>814.294.282-87</text:p>
          </table:table-cell>
          <table:table-cell table:style-name="ce30" office:value-type="string" calcext:value-type="string">
            <text:p>MATHEUS MIRANDA VI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2]);&quot;&quot;;30+[.E192])" office:value-type="float" office:value="30" calcext:value-type="float">
            <text:p>30</text:p>
          </table:table-cell>
          <table:table-cell table:style-name="ce62" table:formula="of:=ROUND(IF([.D192]&gt;0;IF([.E192]&gt;0;[.D192]/30*[.F192];[.D192]+[.D192]/30*[.E19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2]);&quot;&quot;;22+[.I192])" office:value-type="float" office:value="22" calcext:value-type="float">
            <text:p>22 </text:p>
          </table:table-cell>
          <table:table-cell table:style-name="ce62" table:formula="of:=ROUND(IF([.D192]&gt;0;IF([.E192]&gt;0;[.H192]/22*[.J192];[.H192]+[.H192]/22*[.I192]);&quot;&quot;);2)" office:value-type="float" office:value="198" calcext:value-type="float">
            <text:p>198,00</text:p>
          </table:table-cell>
          <table:table-cell table:style-name="ce62" table:formula="of:=[.G192]+[.K19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86" calcext:value-type="float">
            <text:p>186</text:p>
          </table:table-cell>
          <table:table-cell table:style-name="ce5" office:value-type="string" calcext:value-type="string">
            <text:p>033.347.962-99</text:p>
          </table:table-cell>
          <table:table-cell table:style-name="ce30" office:value-type="string" calcext:value-type="string">
            <text:p>MATHEUS REIS DO NASCIMEN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3]);&quot;&quot;;30+[.E193])" office:value-type="float" office:value="30" calcext:value-type="float">
            <text:p>30</text:p>
          </table:table-cell>
          <table:table-cell table:style-name="ce62" table:formula="of:=ROUND(IF([.D193]&gt;0;IF([.E193]&gt;0;[.D193]/30*[.F193];[.D193]+[.D193]/30*[.E19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3]);&quot;&quot;;22+[.I193])" office:value-type="float" office:value="22" calcext:value-type="float">
            <text:p>22 </text:p>
          </table:table-cell>
          <table:table-cell table:style-name="ce62" table:formula="of:=ROUND(IF([.D193]&gt;0;IF([.E193]&gt;0;[.H193]/22*[.J193];[.H193]+[.H193]/22*[.I193]);&quot;&quot;);2)" office:value-type="float" office:value="198" calcext:value-type="float">
            <text:p>198,00</text:p>
          </table:table-cell>
          <table:table-cell table:style-name="ce62" table:formula="of:=[.G193]+[.K19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4" table:number-columns-repeated="1010"/>
        </table:table-row>
        <table:table-row table:style-name="ro7" table:visibility="filter">
          <table:table-cell office:value-type="float" office:value="187" calcext:value-type="float">
            <text:p>187</text:p>
          </table:table-cell>
          <table:table-cell table:style-name="ce5" office:value-type="string" calcext:value-type="string">
            <text:p>704.363.432-66</text:p>
          </table:table-cell>
          <table:table-cell table:style-name="ce30" office:value-type="string" calcext:value-type="string">
            <text:p>MATHEUS VICTOR TAVARES SOUS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4]);&quot;&quot;;30+[.E194])" office:value-type="float" office:value="30" calcext:value-type="float">
            <text:p>30</text:p>
          </table:table-cell>
          <table:table-cell table:style-name="ce62" table:formula="of:=ROUND(IF([.D194]&gt;0;IF([.E194]&gt;0;[.D194]/30*[.F194];[.D194]+[.D194]/30*[.E19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4]);&quot;&quot;;22+[.I194])" office:value-type="float" office:value="22" calcext:value-type="float">
            <text:p>22 </text:p>
          </table:table-cell>
          <table:table-cell table:style-name="ce62" table:formula="of:=ROUND(IF([.D194]&gt;0;IF([.E194]&gt;0;[.H194]/22*[.J194];[.H194]+[.H194]/22*[.I194]);&quot;&quot;);2)" office:value-type="float" office:value="198" calcext:value-type="float">
            <text:p>198,00</text:p>
          </table:table-cell>
          <table:table-cell table:style-name="ce62" table:formula="of:=[.G194]+[.K19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5" table:number-columns-repeated="1010"/>
        </table:table-row>
        <table:table-row table:style-name="ro7" table:visibility="filter">
          <table:table-cell office:value-type="float" office:value="188" calcext:value-type="float">
            <text:p>188</text:p>
          </table:table-cell>
          <table:table-cell table:style-name="ce5" office:value-type="string" calcext:value-type="string">
            <text:p>032.937.672-14</text:p>
          </table:table-cell>
          <table:table-cell table:style-name="ce30" office:value-type="string" calcext:value-type="string">
            <text:p>MICAELLA BARBOSA LARRAT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5]);&quot;&quot;;30+[.E195])" office:value-type="float" office:value="30" calcext:value-type="float">
            <text:p>30</text:p>
          </table:table-cell>
          <table:table-cell table:style-name="ce62" table:formula="of:=ROUND(IF([.D195]&gt;0;IF([.E195]&gt;0;[.D195]/30*[.F195];[.D195]+[.D195]/30*[.E19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5]);&quot;&quot;;22+[.I195])" office:value-type="float" office:value="22" calcext:value-type="float">
            <text:p>22 </text:p>
          </table:table-cell>
          <table:table-cell table:style-name="ce62" table:formula="of:=ROUND(IF([.D195]&gt;0;IF([.E195]&gt;0;[.H195]/22*[.J195];[.H195]+[.H195]/22*[.I195]);&quot;&quot;);2)" office:value-type="float" office:value="198" calcext:value-type="float">
            <text:p>198,00</text:p>
          </table:table-cell>
          <table:table-cell table:style-name="ce62" table:formula="of:=[.G195]+[.K19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36" table:number-columns-repeated="1010"/>
        </table:table-row>
        <table:table-row table:style-name="ro7" table:visibility="filter">
          <table:table-cell office:value-type="float" office:value="189" calcext:value-type="float">
            <text:p>189</text:p>
          </table:table-cell>
          <table:table-cell table:style-name="ce5" office:value-type="string" calcext:value-type="string">
            <text:p>063.996.912-73</text:p>
          </table:table-cell>
          <table:table-cell table:style-name="ce30" office:value-type="string" calcext:value-type="string">
            <text:p>MIKELEN OLIVEIRA DE CARVALHO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6]);&quot;&quot;;30+[.E196])" office:value-type="float" office:value="30" calcext:value-type="float">
            <text:p>30</text:p>
          </table:table-cell>
          <table:table-cell table:style-name="ce62" table:formula="of:=ROUND(IF([.D196]&gt;0;IF([.E196]&gt;0;[.D196]/30*[.F196];[.D196]+[.D196]/30*[.E19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6]);&quot;&quot;;22+[.I196])" office:value-type="float" office:value="22" calcext:value-type="float">
            <text:p>22 </text:p>
          </table:table-cell>
          <table:table-cell table:style-name="ce62" table:formula="of:=ROUND(IF([.D196]&gt;0;IF([.E196]&gt;0;[.H196]/22*[.J196];[.H196]+[.H196]/22*[.I196]);&quot;&quot;);2)" office:value-type="float" office:value="198" calcext:value-type="float">
            <text:p>198,00</text:p>
          </table:table-cell>
          <table:table-cell table:style-name="ce62" table:formula="of:=[.G196]+[.K19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190" calcext:value-type="float">
            <text:p>190</text:p>
          </table:table-cell>
          <table:table-cell table:style-name="ce5" office:value-type="string" calcext:value-type="string">
            <text:p>704.813.162-48</text:p>
          </table:table-cell>
          <table:table-cell table:style-name="ce30" office:value-type="string" calcext:value-type="string">
            <text:p>MILENA RAISSA AQUINO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7]);&quot;&quot;;30+[.E197])" office:value-type="float" office:value="30" calcext:value-type="float">
            <text:p>30</text:p>
          </table:table-cell>
          <table:table-cell table:style-name="ce62" table:formula="of:=ROUND(IF([.D197]&gt;0;IF([.E197]&gt;0;[.D197]/30*[.F197];[.D197]+[.D197]/30*[.E19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7]);&quot;&quot;;22+[.I197])" office:value-type="float" office:value="22" calcext:value-type="float">
            <text:p>22 </text:p>
          </table:table-cell>
          <table:table-cell table:style-name="ce62" table:formula="of:=ROUND(IF([.D197]&gt;0;IF([.E197]&gt;0;[.H197]/22*[.J197];[.H197]+[.H197]/22*[.I197]);&quot;&quot;);2)" office:value-type="float" office:value="198" calcext:value-type="float">
            <text:p>198,00</text:p>
          </table:table-cell>
          <table:table-cell table:style-name="ce62" table:formula="of:=[.G197]+[.K19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5" table:number-columns-repeated="1010"/>
        </table:table-row>
        <table:table-row table:style-name="ro7" table:visibility="filter">
          <table:table-cell office:value-type="float" office:value="191" calcext:value-type="float">
            <text:p>191</text:p>
          </table:table-cell>
          <table:table-cell table:style-name="ce5" office:value-type="string" calcext:value-type="string">
            <text:p>052.160.412-57</text:p>
          </table:table-cell>
          <table:table-cell table:style-name="ce30" office:value-type="string" calcext:value-type="string">
            <text:p>MIRELLA PRAIA CAMPAGN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8]);&quot;&quot;;30+[.E198])" office:value-type="float" office:value="30" calcext:value-type="float">
            <text:p>30</text:p>
          </table:table-cell>
          <table:table-cell table:style-name="ce62" table:formula="of:=ROUND(IF([.D198]&gt;0;IF([.E198]&gt;0;[.D198]/30*[.F198];[.D198]+[.D198]/30*[.E19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8]);&quot;&quot;;22+[.I198])" office:value-type="float" office:value="22" calcext:value-type="float">
            <text:p>22 </text:p>
          </table:table-cell>
          <table:table-cell table:style-name="ce62" table:formula="of:=ROUND(IF([.D198]&gt;0;IF([.E198]&gt;0;[.H198]/22*[.J198];[.H198]+[.H198]/22*[.I198]);&quot;&quot;);2)" office:value-type="float" office:value="198" calcext:value-type="float">
            <text:p>198,00</text:p>
          </table:table-cell>
          <table:table-cell table:style-name="ce62" table:formula="of:=[.G198]+[.K19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5" table:number-columns-repeated="1010"/>
        </table:table-row>
        <table:table-row table:style-name="ro7" table:visibility="filter">
          <table:table-cell office:value-type="float" office:value="192" calcext:value-type="float">
            <text:p>192</text:p>
          </table:table-cell>
          <table:table-cell table:style-name="ce5" office:value-type="string" calcext:value-type="string">
            <text:p>020.775.252-40</text:p>
          </table:table-cell>
          <table:table-cell table:style-name="ce30" office:value-type="string" calcext:value-type="string">
            <text:p>MURYLO GEBER DA COSTA PAUL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199]);&quot;&quot;;30+[.E199])" office:value-type="float" office:value="30" calcext:value-type="float">
            <text:p>30</text:p>
          </table:table-cell>
          <table:table-cell table:style-name="ce62" table:formula="of:=ROUND(IF([.D199]&gt;0;IF([.E199]&gt;0;[.D199]/30*[.F199];[.D199]+[.D199]/30*[.E19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199]);&quot;&quot;;22+[.I199])" office:value-type="float" office:value="22" calcext:value-type="float">
            <text:p>22 </text:p>
          </table:table-cell>
          <table:table-cell table:style-name="ce62" table:formula="of:=ROUND(IF([.D199]&gt;0;IF([.E199]&gt;0;[.H199]/22*[.J199];[.H199]+[.H199]/22*[.I199]);&quot;&quot;);2)" office:value-type="float" office:value="198" calcext:value-type="float">
            <text:p>198,00</text:p>
          </table:table-cell>
          <table:table-cell table:style-name="ce62" table:formula="of:=[.G199]+[.K19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125" table:number-columns-repeated="1010"/>
        </table:table-row>
        <table:table-row table:style-name="ro7" table:visibility="filter">
          <table:table-cell office:value-type="float" office:value="193" calcext:value-type="float">
            <text:p>193</text:p>
          </table:table-cell>
          <table:table-cell table:style-name="ce5" office:value-type="string" calcext:value-type="string">
            <text:p>818.358.842-53</text:p>
          </table:table-cell>
          <table:table-cell table:style-name="ce30" office:value-type="string" calcext:value-type="string">
            <text:p>NATALIA GONÇALVES DOS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0]);&quot;&quot;;30+[.E200])" office:value-type="float" office:value="30" calcext:value-type="float">
            <text:p>30</text:p>
          </table:table-cell>
          <table:table-cell table:style-name="ce62" table:formula="of:=ROUND(IF([.D200]&gt;0;IF([.E200]&gt;0;[.D200]/30*[.F200];[.D200]+[.D200]/30*[.E20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0]);&quot;&quot;;22+[.I200])" office:value-type="float" office:value="22" calcext:value-type="float">
            <text:p>22 </text:p>
          </table:table-cell>
          <table:table-cell table:style-name="ce62" table:formula="of:=ROUND(IF([.D200]&gt;0;IF([.E200]&gt;0;[.H200]/22*[.J200];[.H200]+[.H200]/22*[.I200]);&quot;&quot;);2)" office:value-type="float" office:value="198" calcext:value-type="float">
            <text:p>198,00</text:p>
          </table:table-cell>
          <table:table-cell table:style-name="ce62" table:formula="of:=[.G200]+[.K20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7"/>
          <table:table-cell table:number-columns-repeated="1010"/>
        </table:table-row>
        <table:table-row table:style-name="ro7" table:visibility="filter">
          <table:table-cell office:value-type="float" office:value="194" calcext:value-type="float">
            <text:p>194</text:p>
          </table:table-cell>
          <table:table-cell table:style-name="ce5" office:value-type="string" calcext:value-type="string">
            <text:p>031.829.492-33</text:p>
          </table:table-cell>
          <table:table-cell table:style-name="ce30" office:value-type="string" calcext:value-type="string">
            <text:p>NATHALLY BENTES BARBOS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1]);&quot;&quot;;30+[.E201])" office:value-type="float" office:value="30" calcext:value-type="float">
            <text:p>30</text:p>
          </table:table-cell>
          <table:table-cell table:style-name="ce62" table:formula="of:=ROUND(IF([.D201]&gt;0;IF([.E201]&gt;0;[.D201]/30*[.F201];[.D201]+[.D201]/30*[.E20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1]);&quot;&quot;;22+[.I201])" office:value-type="float" office:value="22" calcext:value-type="float">
            <text:p>22 </text:p>
          </table:table-cell>
          <table:table-cell table:style-name="ce62" table:formula="of:=ROUND(IF([.D201]&gt;0;IF([.E201]&gt;0;[.H201]/22*[.J201];[.H201]+[.H201]/22*[.I201]);&quot;&quot;);2)" office:value-type="float" office:value="198" calcext:value-type="float">
            <text:p>198,00</text:p>
          </table:table-cell>
          <table:table-cell table:style-name="ce62" table:formula="of:=[.G201]+[.K20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number-columns-repeated="1010"/>
        </table:table-row>
        <table:table-row table:style-name="ro7" table:visibility="filter">
          <table:table-cell office:value-type="float" office:value="195" calcext:value-type="float">
            <text:p>195</text:p>
          </table:table-cell>
          <table:table-cell table:style-name="ce5" office:value-type="string" calcext:value-type="string">
            <text:p>022.947.842-51</text:p>
          </table:table-cell>
          <table:table-cell table:style-name="ce30" office:value-type="string" calcext:value-type="string">
            <text:p>NAYURY ALMEIDA GARCI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2]);&quot;&quot;;30+[.E202])" office:value-type="float" office:value="30" calcext:value-type="float">
            <text:p>30</text:p>
          </table:table-cell>
          <table:table-cell table:style-name="ce62" table:formula="of:=ROUND(IF([.D202]&gt;0;IF([.E202]&gt;0;[.D202]/30*[.F202];[.D202]+[.D202]/30*[.E20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2]);&quot;&quot;;22+[.I202])" office:value-type="float" office:value="22" calcext:value-type="float">
            <text:p>22 </text:p>
          </table:table-cell>
          <table:table-cell table:style-name="ce62" table:formula="of:=ROUND(IF([.D202]&gt;0;IF([.E202]&gt;0;[.H202]/22*[.J202];[.H202]+[.H202]/22*[.I202]);&quot;&quot;);2)" office:value-type="float" office:value="198" calcext:value-type="float">
            <text:p>198,00</text:p>
          </table:table-cell>
          <table:table-cell table:style-name="ce62" table:formula="of:=[.G202]+[.K20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7"/>
          <table:table-cell table:number-columns-repeated="1010"/>
        </table:table-row>
        <table:table-row table:style-name="ro7" table:visibility="filter">
          <table:table-cell office:value-type="float" office:value="196" calcext:value-type="float">
            <text:p>196</text:p>
          </table:table-cell>
          <table:table-cell table:style-name="ce5" office:value-type="string" calcext:value-type="string">
            <text:p>000.387.212-28</text:p>
          </table:table-cell>
          <table:table-cell table:style-name="ce30" office:value-type="string" calcext:value-type="string">
            <text:p>NOELANE PIMENTEL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3]);&quot;&quot;;30+[.E203])" office:value-type="float" office:value="30" calcext:value-type="float">
            <text:p>30</text:p>
          </table:table-cell>
          <table:table-cell table:style-name="ce62" table:formula="of:=ROUND(IF([.D203]&gt;0;IF([.E203]&gt;0;[.D203]/30*[.F203];[.D203]+[.D203]/30*[.E20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3]);&quot;&quot;;22+[.I203])" office:value-type="float" office:value="22" calcext:value-type="float">
            <text:p>22 </text:p>
          </table:table-cell>
          <table:table-cell table:style-name="ce62" table:formula="of:=ROUND(IF([.D203]&gt;0;IF([.E203]&gt;0;[.H203]/22*[.J203];[.H203]+[.H203]/22*[.I203]);&quot;&quot;);2)" office:value-type="float" office:value="198" calcext:value-type="float">
            <text:p>198,00</text:p>
          </table:table-cell>
          <table:table-cell table:style-name="ce62" table:formula="of:=[.G203]+[.K20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97" calcext:value-type="float">
            <text:p>197</text:p>
          </table:table-cell>
          <table:table-cell table:style-name="ce2" office:value-type="string" calcext:value-type="string">
            <text:p>700.930.222-71</text:p>
          </table:table-cell>
          <table:table-cell table:style-name="ce30" office:value-type="string" calcext:value-type="string">
            <text:p>NOEMY DE ALMEIDA BARBOS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4]);&quot;&quot;;30+[.E204])" office:value-type="float" office:value="30" calcext:value-type="float">
            <text:p>30</text:p>
          </table:table-cell>
          <table:table-cell table:style-name="ce62" table:formula="of:=ROUND(IF([.D204]&gt;0;IF([.E204]&gt;0;[.D204]/30*[.F204];[.D204]+[.D204]/30*[.E20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4]);&quot;&quot;;22+[.I204])" office:value-type="float" office:value="22" calcext:value-type="float">
            <text:p>22 </text:p>
          </table:table-cell>
          <table:table-cell table:style-name="ce62" table:formula="of:=ROUND(IF([.D204]&gt;0;IF([.E204]&gt;0;[.H204]/22*[.J204];[.H204]+[.H204]/22*[.I204]);&quot;&quot;);2)" office:value-type="float" office:value="198" calcext:value-type="float">
            <text:p>198,00</text:p>
          </table:table-cell>
          <table:table-cell table:style-name="ce62" table:formula="of:=[.G204]+[.K20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36" table:number-columns-repeated="1010"/>
        </table:table-row>
        <table:table-row table:style-name="ro7" table:visibility="filter">
          <table:table-cell office:value-type="float" office:value="198" calcext:value-type="float">
            <text:p>198</text:p>
          </table:table-cell>
          <table:table-cell table:style-name="ce5" office:value-type="string" calcext:value-type="string">
            <text:p>954.317.722-87</text:p>
          </table:table-cell>
          <table:table-cell table:style-name="ce30" office:value-type="string" calcext:value-type="string">
            <text:p>OZEIAS AMARAL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5]);&quot;&quot;;30+[.E205])" office:value-type="float" office:value="30" calcext:value-type="float">
            <text:p>30</text:p>
          </table:table-cell>
          <table:table-cell table:style-name="ce62" table:formula="of:=ROUND(IF([.D205]&gt;0;IF([.E205]&gt;0;[.D205]/30*[.F205];[.D205]+[.D205]/30*[.E20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5]);&quot;&quot;;22+[.I205])" office:value-type="float" office:value="22" calcext:value-type="float">
            <text:p>22 </text:p>
          </table:table-cell>
          <table:table-cell table:style-name="ce62" table:formula="of:=ROUND(IF([.D205]&gt;0;IF([.E205]&gt;0;[.H205]/22*[.J205];[.H205]+[.H205]/22*[.I205]);&quot;&quot;);2)" office:value-type="float" office:value="198" calcext:value-type="float">
            <text:p>198,00</text:p>
          </table:table-cell>
          <table:table-cell table:style-name="ce62" table:formula="of:=[.G205]+[.K20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199" calcext:value-type="float">
            <text:p>199</text:p>
          </table:table-cell>
          <table:table-cell table:style-name="ce5" office:value-type="string" calcext:value-type="string">
            <text:p>051.701.232-48</text:p>
          </table:table-cell>
          <table:table-cell table:style-name="ce30" office:value-type="string" calcext:value-type="string">
            <text:p>PATRICIA YOKO CARVALHO VI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6]);&quot;&quot;;30+[.E206])" office:value-type="float" office:value="30" calcext:value-type="float">
            <text:p>30</text:p>
          </table:table-cell>
          <table:table-cell table:style-name="ce62" table:formula="of:=ROUND(IF([.D206]&gt;0;IF([.E206]&gt;0;[.D206]/30*[.F206];[.D206]+[.D206]/30*[.E20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6]);&quot;&quot;;22+[.I206])" office:value-type="float" office:value="22" calcext:value-type="float">
            <text:p>22 </text:p>
          </table:table-cell>
          <table:table-cell table:style-name="ce62" table:formula="of:=ROUND(IF([.D206]&gt;0;IF([.E206]&gt;0;[.H206]/22*[.J206];[.H206]+[.H206]/22*[.I206]);&quot;&quot;);2)" office:value-type="float" office:value="198" calcext:value-type="float">
            <text:p>198,00</text:p>
          </table:table-cell>
          <table:table-cell table:style-name="ce62" table:formula="of:=[.G206]+[.K20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200" calcext:value-type="float">
            <text:p>200</text:p>
          </table:table-cell>
          <table:table-cell table:style-name="ce5" office:value-type="string" calcext:value-type="string">
            <text:p>006.391.702-50</text:p>
          </table:table-cell>
          <table:table-cell table:style-name="ce30" office:value-type="string" calcext:value-type="string">
            <text:p>PAULA FERNANDA OLIVEIRA CAVALCANTE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7]);&quot;&quot;;30+[.E207])" office:value-type="float" office:value="30" calcext:value-type="float">
            <text:p>30</text:p>
          </table:table-cell>
          <table:table-cell table:style-name="ce62" table:formula="of:=ROUND(IF([.D207]&gt;0;IF([.E207]&gt;0;[.D207]/30*[.F207];[.D207]+[.D207]/30*[.E20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7]);&quot;&quot;;22+[.I207])" office:value-type="float" office:value="22" calcext:value-type="float">
            <text:p>22 </text:p>
          </table:table-cell>
          <table:table-cell table:style-name="ce62" table:formula="of:=ROUND(IF([.D207]&gt;0;IF([.E207]&gt;0;[.H207]/22*[.J207];[.H207]+[.H207]/22*[.I207]);&quot;&quot;);2)" office:value-type="float" office:value="198" calcext:value-type="float">
            <text:p>198,00</text:p>
          </table:table-cell>
          <table:table-cell table:style-name="ce62" table:formula="of:=[.G207]+[.K20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number-columns-repeated="1010"/>
        </table:table-row>
        <table:table-row table:style-name="ro7" table:visibility="filter">
          <table:table-cell office:value-type="float" office:value="201" calcext:value-type="float">
            <text:p>201</text:p>
          </table:table-cell>
          <table:table-cell table:style-name="ce5" office:value-type="string" calcext:value-type="string">
            <text:p>103.932.494-09</text:p>
          </table:table-cell>
          <table:table-cell table:style-name="ce30" office:value-type="string" calcext:value-type="string">
            <text:p>PAULO FABRICIO VILAR MACHAD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8]);&quot;&quot;;30+[.E208])" office:value-type="float" office:value="30" calcext:value-type="float">
            <text:p>30</text:p>
          </table:table-cell>
          <table:table-cell table:style-name="ce62" table:formula="of:=ROUND(IF([.D208]&gt;0;IF([.E208]&gt;0;[.D208]/30*[.F208];[.D208]+[.D208]/30*[.E20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8]);&quot;&quot;;22+[.I208])" office:value-type="float" office:value="22" calcext:value-type="float">
            <text:p>22 </text:p>
          </table:table-cell>
          <table:table-cell table:style-name="ce62" table:formula="of:=ROUND(IF([.D208]&gt;0;IF([.E208]&gt;0;[.H208]/22*[.J208];[.H208]+[.H208]/22*[.I208]);&quot;&quot;);2)" office:value-type="float" office:value="198" calcext:value-type="float">
            <text:p>198,00</text:p>
          </table:table-cell>
          <table:table-cell table:style-name="ce62" table:formula="of:=[.G208]+[.K20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number-columns-repeated="1010"/>
        </table:table-row>
        <table:table-row table:style-name="ro7" table:visibility="filter">
          <table:table-cell office:value-type="float" office:value="202" calcext:value-type="float">
            <text:p>202</text:p>
          </table:table-cell>
          <table:table-cell table:style-name="ce5" office:value-type="string" calcext:value-type="string">
            <text:p>053.520.412-47</text:p>
          </table:table-cell>
          <table:table-cell table:style-name="ce30" office:value-type="string" calcext:value-type="string">
            <text:p>PEDRO LUCAS BELTRÃO DOS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09]);&quot;&quot;;30+[.E209])" office:value-type="float" office:value="30" calcext:value-type="float">
            <text:p>30</text:p>
          </table:table-cell>
          <table:table-cell table:style-name="ce62" table:formula="of:=ROUND(IF([.D209]&gt;0;IF([.E209]&gt;0;[.D209]/30*[.F209];[.D209]+[.D209]/30*[.E20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09]);&quot;&quot;;22+[.I209])" office:value-type="float" office:value="22" calcext:value-type="float">
            <text:p>22 </text:p>
          </table:table-cell>
          <table:table-cell table:style-name="ce62" table:formula="of:=ROUND(IF([.D209]&gt;0;IF([.E209]&gt;0;[.H209]/22*[.J209];[.H209]+[.H209]/22*[.I209]);&quot;&quot;);2)" office:value-type="float" office:value="198" calcext:value-type="float">
            <text:p>198,00</text:p>
          </table:table-cell>
          <table:table-cell table:style-name="ce62" table:formula="of:=[.G209]+[.K20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style-name="ce36" table:number-columns-repeated="1010"/>
        </table:table-row>
        <table:table-row table:style-name="ro7" table:visibility="filter">
          <table:table-cell office:value-type="float" office:value="203" calcext:value-type="float">
            <text:p>203</text:p>
          </table:table-cell>
          <table:table-cell table:style-name="ce5" office:value-type="string" calcext:value-type="string">
            <text:p>039.366.892-45</text:p>
          </table:table-cell>
          <table:table-cell table:style-name="ce30" office:value-type="string" calcext:value-type="string">
            <text:p>PEDRO SAULO VASCONCELOS RODRIGU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0]);&quot;&quot;;30+[.E210])" office:value-type="float" office:value="30" calcext:value-type="float">
            <text:p>30</text:p>
          </table:table-cell>
          <table:table-cell table:style-name="ce62" table:formula="of:=ROUND(IF([.D210]&gt;0;IF([.E210]&gt;0;[.D210]/30*[.F210];[.D210]+[.D210]/30*[.E21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0]);&quot;&quot;;22+[.I210])" office:value-type="float" office:value="22" calcext:value-type="float">
            <text:p>22 </text:p>
          </table:table-cell>
          <table:table-cell table:style-name="ce62" table:formula="of:=ROUND(IF([.D210]&gt;0;IF([.E210]&gt;0;[.H210]/22*[.J210];[.H210]+[.H210]/22*[.I210]);&quot;&quot;);2)" office:value-type="float" office:value="198" calcext:value-type="float">
            <text:p>198,00</text:p>
          </table:table-cell>
          <table:table-cell table:style-name="ce62" table:formula="of:=[.G210]+[.K21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204" calcext:value-type="float">
            <text:p>204</text:p>
          </table:table-cell>
          <table:table-cell table:style-name="ce5" office:value-type="string" calcext:value-type="string">
            <text:p>032.679.812-98</text:p>
          </table:table-cell>
          <table:table-cell table:style-name="ce30" office:value-type="string" calcext:value-type="string">
            <text:p>PEDRO VICTOR DE SOUZA GONÇALV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1]);&quot;&quot;;30+[.E211])" office:value-type="float" office:value="30" calcext:value-type="float">
            <text:p>30</text:p>
          </table:table-cell>
          <table:table-cell table:style-name="ce62" table:formula="of:=ROUND(IF([.D211]&gt;0;IF([.E211]&gt;0;[.D211]/30*[.F211];[.D211]+[.D211]/30*[.E21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1]);&quot;&quot;;22+[.I211])" office:value-type="float" office:value="22" calcext:value-type="float">
            <text:p>22 </text:p>
          </table:table-cell>
          <table:table-cell table:style-name="ce62" table:formula="of:=ROUND(IF([.D211]&gt;0;IF([.E211]&gt;0;[.H211]/22*[.J211];[.H211]+[.H211]/22*[.I211]);&quot;&quot;);2)" office:value-type="float" office:value="198" calcext:value-type="float">
            <text:p>198,00</text:p>
          </table:table-cell>
          <table:table-cell table:style-name="ce62" table:formula="of:=[.G211]+[.K21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3"/>
          <table:table-cell table:number-columns-repeated="1010"/>
        </table:table-row>
        <table:table-row table:style-name="ro7" table:visibility="filter">
          <table:table-cell office:value-type="float" office:value="205" calcext:value-type="float">
            <text:p>205</text:p>
          </table:table-cell>
          <table:table-cell table:style-name="ce5" office:value-type="string" calcext:value-type="string">
            <text:p>026.080.012-03</text:p>
          </table:table-cell>
          <table:table-cell table:style-name="ce30" office:value-type="string" calcext:value-type="string">
            <text:p>POLYANA MARÃES DE LIM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2]);&quot;&quot;;30+[.E212])" office:value-type="float" office:value="30" calcext:value-type="float">
            <text:p>30</text:p>
          </table:table-cell>
          <table:table-cell table:style-name="ce62" table:formula="of:=ROUND(IF([.D212]&gt;0;IF([.E212]&gt;0;[.D212]/30*[.F212];[.D212]+[.D212]/30*[.E21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2]);&quot;&quot;;22+[.I212])" office:value-type="float" office:value="22" calcext:value-type="float">
            <text:p>22 </text:p>
          </table:table-cell>
          <table:table-cell table:style-name="ce62" table:formula="of:=ROUND(IF([.D212]&gt;0;IF([.E212]&gt;0;[.H212]/22*[.J212];[.H212]+[.H212]/22*[.I212]);&quot;&quot;);2)" office:value-type="float" office:value="198" calcext:value-type="float">
            <text:p>198,00</text:p>
          </table:table-cell>
          <table:table-cell table:style-name="ce62" table:formula="of:=[.G212]+[.K21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number-columns-repeated="1010"/>
        </table:table-row>
        <table:table-row table:style-name="ro7" table:visibility="filter">
          <table:table-cell office:value-type="float" office:value="206" calcext:value-type="float">
            <text:p>206</text:p>
          </table:table-cell>
          <table:table-cell table:style-name="ce5" office:value-type="string" calcext:value-type="string">
            <text:p>782.108.365-87</text:p>
          </table:table-cell>
          <table:table-cell table:style-name="ce30" office:value-type="string" calcext:value-type="string">
            <text:p>QISSIA ALMEIDA DE OLIV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3]);&quot;&quot;;30+[.E213])" office:value-type="float" office:value="30" calcext:value-type="float">
            <text:p>30</text:p>
          </table:table-cell>
          <table:table-cell table:style-name="ce62" table:formula="of:=ROUND(IF([.D213]&gt;0;IF([.E213]&gt;0;[.D213]/30*[.F213];[.D213]+[.D213]/30*[.E21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3]);&quot;&quot;;22+[.I213])" office:value-type="float" office:value="22" calcext:value-type="float">
            <text:p>22 </text:p>
          </table:table-cell>
          <table:table-cell table:style-name="ce62" table:formula="of:=ROUND(IF([.D213]&gt;0;IF([.E213]&gt;0;[.H213]/22*[.J213];[.H213]+[.H213]/22*[.I213]);&quot;&quot;);2)" office:value-type="float" office:value="198" calcext:value-type="float">
            <text:p>198,00</text:p>
          </table:table-cell>
          <table:table-cell table:style-name="ce62" table:formula="of:=[.G213]+[.K21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07" calcext:value-type="float">
            <text:p>207</text:p>
          </table:table-cell>
          <table:table-cell table:style-name="ce5" office:value-type="string" calcext:value-type="string">
            <text:p>020.173.142-85</text:p>
          </table:table-cell>
          <table:table-cell table:style-name="ce30" office:value-type="string" calcext:value-type="string">
            <text:p>RAFAEL FIGUEIREDO ESCOSI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4]);&quot;&quot;;30+[.E214])" office:value-type="float" office:value="30" calcext:value-type="float">
            <text:p>30</text:p>
          </table:table-cell>
          <table:table-cell table:style-name="ce62" table:formula="of:=ROUND(IF([.D214]&gt;0;IF([.E214]&gt;0;[.D214]/30*[.F214];[.D214]+[.D214]/30*[.E21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4]);&quot;&quot;;22+[.I214])" office:value-type="float" office:value="22" calcext:value-type="float">
            <text:p>22 </text:p>
          </table:table-cell>
          <table:table-cell table:style-name="ce62" table:formula="of:=ROUND(IF([.D214]&gt;0;IF([.E214]&gt;0;[.H214]/22*[.J214];[.H214]+[.H214]/22*[.I214]);&quot;&quot;);2)" office:value-type="float" office:value="198" calcext:value-type="float">
            <text:p>198,00</text:p>
          </table:table-cell>
          <table:table-cell table:style-name="ce62" table:formula="of:=[.G214]+[.K21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08" calcext:value-type="float">
            <text:p>208</text:p>
          </table:table-cell>
          <table:table-cell table:style-name="ce5" office:value-type="string" calcext:value-type="string">
            <text:p>026.242.542-42</text:p>
          </table:table-cell>
          <table:table-cell table:style-name="ce30" office:value-type="string" calcext:value-type="string">
            <text:p>RAFAEL FREITAS DA CRUZ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5]);&quot;&quot;;30+[.E215])" office:value-type="float" office:value="30" calcext:value-type="float">
            <text:p>30</text:p>
          </table:table-cell>
          <table:table-cell table:style-name="ce62" table:formula="of:=ROUND(IF([.D215]&gt;0;IF([.E215]&gt;0;[.D215]/30*[.F215];[.D215]+[.D215]/30*[.E21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5]);&quot;&quot;;22+[.I215])" office:value-type="float" office:value="22" calcext:value-type="float">
            <text:p>22 </text:p>
          </table:table-cell>
          <table:table-cell table:style-name="ce62" table:formula="of:=ROUND(IF([.D215]&gt;0;IF([.E215]&gt;0;[.H215]/22*[.J215];[.H215]+[.H215]/22*[.I215]);&quot;&quot;);2)" office:value-type="float" office:value="198" calcext:value-type="float">
            <text:p>198,00</text:p>
          </table:table-cell>
          <table:table-cell table:style-name="ce62" table:formula="of:=[.G215]+[.K21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>
          <table:table-cell office:value-type="float" office:value="209" calcext:value-type="float">
            <text:p>209</text:p>
          </table:table-cell>
          <table:table-cell table:style-name="ce19" office:value-type="string" calcext:value-type="string">
            <text:p>043.610.352-45</text:p>
          </table:table-cell>
          <table:table-cell table:style-name="ce33" office:value-type="string" calcext:value-type="string">
            <text:p>RAFAELLA ALMEIDA NUNES</text:p>
          </table:table-cell>
          <table:table-cell table:style-name="ce40" office:value-type="float" office:value="979" calcext:value-type="float">
            <text:p>979,00</text:p>
          </table:table-cell>
          <table:table-cell table:style-name="ce46" office:value-type="float" office:value="3" calcext:value-type="float">
            <text:p>3 </text:p>
          </table:table-cell>
          <table:table-cell table:style-name="ce53" table:formula="of:=IF(ISBLANK([.E216]);&quot;&quot;;30+[.E216])" office:value-type="float" office:value="33" calcext:value-type="float">
            <text:p>33</text:p>
          </table:table-cell>
          <table:table-cell table:style-name="ce65" table:formula="of:=ROUND(IF([.D216]&gt;0;IF([.E216]&gt;0;[.D216]/30*[.F216];[.D216]+[.D216]/30*[.E216]);&quot;&quot;);2)" office:value-type="float" office:value="1076.9" calcext:value-type="float">
            <text:p>1076,90</text:p>
          </table:table-cell>
          <table:table-cell table:style-name="ce65" office:value-type="float" office:value="198" calcext:value-type="float">
            <text:p>198,00</text:p>
          </table:table-cell>
          <table:table-cell table:style-name="ce46" office:value-type="float" office:value="3" calcext:value-type="float">
            <text:p>3 </text:p>
          </table:table-cell>
          <table:table-cell table:style-name="ce77" table:formula="of:=IF(ISBLANK([.I216]);&quot;&quot;;22+[.I216])" office:value-type="float" office:value="25" calcext:value-type="float">
            <text:p>25 </text:p>
          </table:table-cell>
          <table:table-cell table:style-name="ce65" table:formula="of:=ROUND(IF([.D216]&gt;0;IF([.E216]&gt;0;[.H216]/22*[.J216];[.H216]+[.H216]/22*[.I216]);&quot;&quot;);2)" office:value-type="float" office:value="225" calcext:value-type="float">
            <text:p>225,00</text:p>
          </table:table-cell>
          <table:table-cell table:style-name="ce65" table:formula="of:=[.G216]+[.K216]" office:value-type="float" office:value="1301.9" calcext:value-type="float">
            <text:p>1301,90</text:p>
          </table:table-cell>
          <table:table-cell table:style-name="ce40" office:value-type="float" office:value="22.46" calcext:value-type="float">
            <text:p>22,46</text:p>
          </table:table-cell>
          <table:table-cell table:style-name="ce101" office:value-type="string" calcext:value-type="string">
            <text:p>Início em 28/11/2023</text:p>
          </table:table-cell>
          <table:table-cell table:style-name="ce124" table:number-columns-repeated="1010"/>
        </table:table-row>
        <table:table-row table:style-name="ro7" table:visibility="filter">
          <table:table-cell office:value-type="float" office:value="210" calcext:value-type="float">
            <text:p>210</text:p>
          </table:table-cell>
          <table:table-cell table:style-name="ce5" office:value-type="string" calcext:value-type="string">
            <text:p>060.665.462-36</text:p>
          </table:table-cell>
          <table:table-cell table:style-name="ce30" office:value-type="string" calcext:value-type="string">
            <text:p>RAIAN LOUREIRO MESQUI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7]);&quot;&quot;;30+[.E217])" office:value-type="float" office:value="30" calcext:value-type="float">
            <text:p>30</text:p>
          </table:table-cell>
          <table:table-cell table:style-name="ce62" table:formula="of:=ROUND(IF([.D217]&gt;0;IF([.E217]&gt;0;[.D217]/30*[.F217];[.D217]+[.D217]/30*[.E21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7]);&quot;&quot;;22+[.I217])" office:value-type="float" office:value="22" calcext:value-type="float">
            <text:p>22 </text:p>
          </table:table-cell>
          <table:table-cell table:style-name="ce62" table:formula="of:=ROUND(IF([.D217]&gt;0;IF([.E217]&gt;0;[.H217]/22*[.J217];[.H217]+[.H217]/22*[.I217]);&quot;&quot;);2)" office:value-type="float" office:value="198" calcext:value-type="float">
            <text:p>198,00</text:p>
          </table:table-cell>
          <table:table-cell table:style-name="ce62" table:formula="of:=[.G217]+[.K21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1" calcext:value-type="float">
            <text:p>211</text:p>
          </table:table-cell>
          <table:table-cell table:style-name="ce5" office:value-type="string" calcext:value-type="string">
            <text:p>048.017.652-38</text:p>
          </table:table-cell>
          <table:table-cell table:style-name="ce30" office:value-type="string" calcext:value-type="string">
            <text:p>RALUAN DOS SANTOS FER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8]);&quot;&quot;;30+[.E218])" office:value-type="float" office:value="30" calcext:value-type="float">
            <text:p>30</text:p>
          </table:table-cell>
          <table:table-cell table:style-name="ce62" table:formula="of:=ROUND(IF([.D218]&gt;0;IF([.E218]&gt;0;[.D218]/30*[.F218];[.D218]+[.D218]/30*[.E21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8]);&quot;&quot;;22+[.I218])" office:value-type="float" office:value="22" calcext:value-type="float">
            <text:p>22 </text:p>
          </table:table-cell>
          <table:table-cell table:style-name="ce62" table:formula="of:=ROUND(IF([.D218]&gt;0;IF([.E218]&gt;0;[.H218]/22*[.J218];[.H218]+[.H218]/22*[.I218]);&quot;&quot;);2)" office:value-type="float" office:value="198" calcext:value-type="float">
            <text:p>198,00</text:p>
          </table:table-cell>
          <table:table-cell table:style-name="ce62" table:formula="of:=[.G218]+[.K21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2" calcext:value-type="float">
            <text:p>212</text:p>
          </table:table-cell>
          <table:table-cell table:style-name="ce5" office:value-type="string" calcext:value-type="string">
            <text:p>038.133.512-70</text:p>
          </table:table-cell>
          <table:table-cell table:style-name="ce30" office:value-type="string" calcext:value-type="string">
            <text:p>RAQUEL LOPES DA SILVA ARAÚJ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19]);&quot;&quot;;30+[.E219])" office:value-type="float" office:value="30" calcext:value-type="float">
            <text:p>30</text:p>
          </table:table-cell>
          <table:table-cell table:style-name="ce62" table:formula="of:=ROUND(IF([.D219]&gt;0;IF([.E219]&gt;0;[.D219]/30*[.F219];[.D219]+[.D219]/30*[.E21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19]);&quot;&quot;;22+[.I219])" office:value-type="float" office:value="22" calcext:value-type="float">
            <text:p>22 </text:p>
          </table:table-cell>
          <table:table-cell table:style-name="ce62" table:formula="of:=ROUND(IF([.D219]&gt;0;IF([.E219]&gt;0;[.H219]/22*[.J219];[.H219]+[.H219]/22*[.I219]);&quot;&quot;);2)" office:value-type="float" office:value="198" calcext:value-type="float">
            <text:p>198,00</text:p>
          </table:table-cell>
          <table:table-cell table:style-name="ce62" table:formula="of:=[.G219]+[.K21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3" calcext:value-type="float">
            <text:p>213</text:p>
          </table:table-cell>
          <table:table-cell table:style-name="ce5" office:value-type="string" calcext:value-type="string">
            <text:p>026.628.062-57</text:p>
          </table:table-cell>
          <table:table-cell table:style-name="ce30" office:value-type="string" calcext:value-type="string">
            <text:p>REBECA DE SOUZA PE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0]);&quot;&quot;;30+[.E220])" office:value-type="float" office:value="30" calcext:value-type="float">
            <text:p>30</text:p>
          </table:table-cell>
          <table:table-cell table:style-name="ce62" table:formula="of:=ROUND(IF([.D220]&gt;0;IF([.E220]&gt;0;[.D220]/30*[.F220];[.D220]+[.D220]/30*[.E22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0]);&quot;&quot;;22+[.I220])" office:value-type="float" office:value="22" calcext:value-type="float">
            <text:p>22 </text:p>
          </table:table-cell>
          <table:table-cell table:style-name="ce62" table:formula="of:=ROUND(IF([.D220]&gt;0;IF([.E220]&gt;0;[.H220]/22*[.J220];[.H220]+[.H220]/22*[.I220]);&quot;&quot;);2)" office:value-type="float" office:value="198" calcext:value-type="float">
            <text:p>198,00</text:p>
          </table:table-cell>
          <table:table-cell table:style-name="ce62" table:formula="of:=[.G220]+[.K22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4" calcext:value-type="float">
            <text:p>214</text:p>
          </table:table-cell>
          <table:table-cell table:style-name="ce5" office:value-type="string" calcext:value-type="string">
            <text:p>703.918.722-14</text:p>
          </table:table-cell>
          <table:table-cell table:style-name="ce30" office:value-type="string" calcext:value-type="string">
            <text:p>REBECA VALÉRIA NOGUEIRA DE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1]);&quot;&quot;;30+[.E221])" office:value-type="float" office:value="30" calcext:value-type="float">
            <text:p>30</text:p>
          </table:table-cell>
          <table:table-cell table:style-name="ce62" table:formula="of:=ROUND(IF([.D221]&gt;0;IF([.E221]&gt;0;[.D221]/30*[.F221];[.D221]+[.D221]/30*[.E22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1]);&quot;&quot;;22+[.I221])" office:value-type="float" office:value="22" calcext:value-type="float">
            <text:p>22 </text:p>
          </table:table-cell>
          <table:table-cell table:style-name="ce62" table:formula="of:=ROUND(IF([.D221]&gt;0;IF([.E221]&gt;0;[.H221]/22*[.J221];[.H221]+[.H221]/22*[.I221]);&quot;&quot;);2)" office:value-type="float" office:value="198" calcext:value-type="float">
            <text:p>198,00</text:p>
          </table:table-cell>
          <table:table-cell table:style-name="ce62" table:formula="of:=[.G221]+[.K22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5" calcext:value-type="float">
            <text:p>215</text:p>
          </table:table-cell>
          <table:table-cell table:style-name="ce5" office:value-type="string" calcext:value-type="string">
            <text:p>057.176.402-93</text:p>
          </table:table-cell>
          <table:table-cell table:style-name="ce30" office:value-type="string" calcext:value-type="string">
            <text:p>RENE VIEIRA PERES NE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2]);&quot;&quot;;30+[.E222])" office:value-type="float" office:value="30" calcext:value-type="float">
            <text:p>30</text:p>
          </table:table-cell>
          <table:table-cell table:style-name="ce62" table:formula="of:=ROUND(IF([.D222]&gt;0;IF([.E222]&gt;0;[.D222]/30*[.F222];[.D222]+[.D222]/30*[.E22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2]);&quot;&quot;;22+[.I222])" office:value-type="float" office:value="22" calcext:value-type="float">
            <text:p>22 </text:p>
          </table:table-cell>
          <table:table-cell table:style-name="ce62" table:formula="of:=ROUND(IF([.D222]&gt;0;IF([.E222]&gt;0;[.H222]/22*[.J222];[.H222]+[.H222]/22*[.I222]);&quot;&quot;);2)" office:value-type="float" office:value="198" calcext:value-type="float">
            <text:p>198,00</text:p>
          </table:table-cell>
          <table:table-cell table:style-name="ce62" table:formula="of:=[.G222]+[.K22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6" calcext:value-type="float">
            <text:p>216</text:p>
          </table:table-cell>
          <table:table-cell table:style-name="ce5" office:value-type="string" calcext:value-type="string">
            <text:p>744.800.492-15</text:p>
          </table:table-cell>
          <table:table-cell table:style-name="ce30" office:value-type="string" calcext:value-type="string">
            <text:p>REYNALDO MIRANDA DE CASTR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3]);&quot;&quot;;30+[.E223])" office:value-type="float" office:value="30" calcext:value-type="float">
            <text:p>30</text:p>
          </table:table-cell>
          <table:table-cell table:style-name="ce62" table:formula="of:=ROUND(IF([.D223]&gt;0;IF([.E223]&gt;0;[.D223]/30*[.F223];[.D223]+[.D223]/30*[.E22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3]);&quot;&quot;;22+[.I223])" office:value-type="float" office:value="22" calcext:value-type="float">
            <text:p>22 </text:p>
          </table:table-cell>
          <table:table-cell table:style-name="ce62" table:formula="of:=ROUND(IF([.D223]&gt;0;IF([.E223]&gt;0;[.H223]/22*[.J223];[.H223]+[.H223]/22*[.I223]);&quot;&quot;);2)" office:value-type="float" office:value="198" calcext:value-type="float">
            <text:p>198,00</text:p>
          </table:table-cell>
          <table:table-cell table:style-name="ce62" table:formula="of:=[.G223]+[.K22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7" calcext:value-type="float">
            <text:p>217</text:p>
          </table:table-cell>
          <table:table-cell table:style-name="ce5" office:value-type="string" calcext:value-type="string">
            <text:p>026.685.552-05</text:p>
          </table:table-cell>
          <table:table-cell table:style-name="ce30" office:value-type="string" calcext:value-type="string">
            <text:p>ROBSON FERNANDES NOBREGA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4]);&quot;&quot;;30+[.E224])" office:value-type="float" office:value="30" calcext:value-type="float">
            <text:p>30</text:p>
          </table:table-cell>
          <table:table-cell table:style-name="ce62" table:formula="of:=ROUND(IF([.D224]&gt;0;IF([.E224]&gt;0;[.D224]/30*[.F224];[.D224]+[.D224]/30*[.E22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4]);&quot;&quot;;22+[.I224])" office:value-type="float" office:value="22" calcext:value-type="float">
            <text:p>22 </text:p>
          </table:table-cell>
          <table:table-cell table:style-name="ce62" table:formula="of:=ROUND(IF([.D224]&gt;0;IF([.E224]&gt;0;[.H224]/22*[.J224];[.H224]+[.H224]/22*[.I224]);&quot;&quot;);2)" office:value-type="float" office:value="198" calcext:value-type="float">
            <text:p>198,00</text:p>
          </table:table-cell>
          <table:table-cell table:style-name="ce62" table:formula="of:=[.G224]+[.K22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8" calcext:value-type="float">
            <text:p>218</text:p>
          </table:table-cell>
          <table:table-cell table:style-name="ce5" office:value-type="string" calcext:value-type="string">
            <text:p>001.185.862-11</text:p>
          </table:table-cell>
          <table:table-cell table:style-name="ce30" office:value-type="string" calcext:value-type="string">
            <text:p>RODRIGO ASSIS ALV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5]);&quot;&quot;;30+[.E225])" office:value-type="float" office:value="30" calcext:value-type="float">
            <text:p>30</text:p>
          </table:table-cell>
          <table:table-cell table:style-name="ce62" table:formula="of:=ROUND(IF([.D225]&gt;0;IF([.E225]&gt;0;[.D225]/30*[.F225];[.D225]+[.D225]/30*[.E22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5]);&quot;&quot;;22+[.I225])" office:value-type="float" office:value="22" calcext:value-type="float">
            <text:p>22 </text:p>
          </table:table-cell>
          <table:table-cell table:style-name="ce62" table:formula="of:=ROUND(IF([.D225]&gt;0;IF([.E225]&gt;0;[.H225]/22*[.J225];[.H225]+[.H225]/22*[.I225]);&quot;&quot;);2)" office:value-type="float" office:value="198" calcext:value-type="float">
            <text:p>198,00</text:p>
          </table:table-cell>
          <table:table-cell table:style-name="ce62" table:formula="of:=[.G225]+[.K22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19" calcext:value-type="float">
            <text:p>219</text:p>
          </table:table-cell>
          <table:table-cell table:style-name="ce5" office:value-type="string" calcext:value-type="string">
            <text:p>048.091.322-69</text:p>
          </table:table-cell>
          <table:table-cell table:style-name="ce30" office:value-type="string" calcext:value-type="string">
            <text:p>RODRIGO BARRONCAS AMORIM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6]);&quot;&quot;;30+[.E226])" office:value-type="float" office:value="30" calcext:value-type="float">
            <text:p>30</text:p>
          </table:table-cell>
          <table:table-cell table:style-name="ce62" table:formula="of:=ROUND(IF([.D226]&gt;0;IF([.E226]&gt;0;[.D226]/30*[.F226];[.D226]+[.D226]/30*[.E22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6]);&quot;&quot;;22+[.I226])" office:value-type="float" office:value="22" calcext:value-type="float">
            <text:p>22 </text:p>
          </table:table-cell>
          <table:table-cell table:style-name="ce62" table:formula="of:=ROUND(IF([.D226]&gt;0;IF([.E226]&gt;0;[.H226]/22*[.J226];[.H226]+[.H226]/22*[.I226]);&quot;&quot;);2)" office:value-type="float" office:value="198" calcext:value-type="float">
            <text:p>198,00</text:p>
          </table:table-cell>
          <table:table-cell table:style-name="ce62" table:formula="of:=[.G226]+[.K22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20" calcext:value-type="float">
            <text:p>220</text:p>
          </table:table-cell>
          <table:table-cell table:style-name="ce5" office:value-type="string" calcext:value-type="string">
            <text:p>006.737.242-20</text:p>
          </table:table-cell>
          <table:table-cell table:style-name="ce30" office:value-type="string" calcext:value-type="string">
            <text:p>RODRIGO DE SOUZA SOBRINH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7]);&quot;&quot;;30+[.E227])" office:value-type="float" office:value="30" calcext:value-type="float">
            <text:p>30</text:p>
          </table:table-cell>
          <table:table-cell table:style-name="ce62" table:formula="of:=ROUND(IF([.D227]&gt;0;IF([.E227]&gt;0;[.D227]/30*[.F227];[.D227]+[.D227]/30*[.E22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7]);&quot;&quot;;22+[.I227])" office:value-type="float" office:value="22" calcext:value-type="float">
            <text:p>22 </text:p>
          </table:table-cell>
          <table:table-cell table:style-name="ce62" table:formula="of:=ROUND(IF([.D227]&gt;0;IF([.E227]&gt;0;[.H227]/22*[.J227];[.H227]+[.H227]/22*[.I227]);&quot;&quot;);2)" office:value-type="float" office:value="198" calcext:value-type="float">
            <text:p>198,00</text:p>
          </table:table-cell>
          <table:table-cell table:style-name="ce62" table:formula="of:=[.G227]+[.K22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21" calcext:value-type="float">
            <text:p>221</text:p>
          </table:table-cell>
          <table:table-cell table:style-name="ce5" office:value-type="string" calcext:value-type="string">
            <text:p>335.430.032-91</text:p>
          </table:table-cell>
          <table:table-cell table:style-name="ce30" office:value-type="string" calcext:value-type="string">
            <text:p>ROSE GRACE DA SILVA PE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8]);&quot;&quot;;30+[.E228])" office:value-type="float" office:value="30" calcext:value-type="float">
            <text:p>30</text:p>
          </table:table-cell>
          <table:table-cell table:style-name="ce62" table:formula="of:=ROUND(IF([.D228]&gt;0;IF([.E228]&gt;0;[.D228]/30*[.F228];[.D228]+[.D228]/30*[.E22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8]);&quot;&quot;;22+[.I228])" office:value-type="float" office:value="22" calcext:value-type="float">
            <text:p>22 </text:p>
          </table:table-cell>
          <table:table-cell table:style-name="ce62" table:formula="of:=ROUND(IF([.D228]&gt;0;IF([.E228]&gt;0;[.H228]/22*[.J228];[.H228]+[.H228]/22*[.I228]);&quot;&quot;);2)" office:value-type="float" office:value="198" calcext:value-type="float">
            <text:p>198,00</text:p>
          </table:table-cell>
          <table:table-cell table:style-name="ce62" table:formula="of:=[.G228]+[.K22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22" calcext:value-type="float">
            <text:p>222</text:p>
          </table:table-cell>
          <table:table-cell table:style-name="ce5" office:value-type="string" calcext:value-type="string">
            <text:p>029.537.622-80</text:p>
          </table:table-cell>
          <table:table-cell table:style-name="ce30" office:value-type="string" calcext:value-type="string">
            <text:p>RUI RABELO CALMONT NE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29]);&quot;&quot;;30+[.E229])" office:value-type="float" office:value="30" calcext:value-type="float">
            <text:p>30</text:p>
          </table:table-cell>
          <table:table-cell table:style-name="ce62" table:formula="of:=ROUND(IF([.D229]&gt;0;IF([.E229]&gt;0;[.D229]/30*[.F229];[.D229]+[.D229]/30*[.E22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29]);&quot;&quot;;22+[.I229])" office:value-type="float" office:value="22" calcext:value-type="float">
            <text:p>22 </text:p>
          </table:table-cell>
          <table:table-cell table:style-name="ce62" table:formula="of:=ROUND(IF([.D229]&gt;0;IF([.E229]&gt;0;[.H229]/22*[.J229];[.H229]+[.H229]/22*[.I229]);&quot;&quot;);2)" office:value-type="float" office:value="198" calcext:value-type="float">
            <text:p>198,00</text:p>
          </table:table-cell>
          <table:table-cell table:style-name="ce62" table:formula="of:=[.G229]+[.K22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23" calcext:value-type="float">
            <text:p>223</text:p>
          </table:table-cell>
          <table:table-cell table:style-name="ce5" office:value-type="string" calcext:value-type="string">
            <text:p>032.755.022-80</text:p>
          </table:table-cell>
          <table:table-cell table:style-name="ce30" office:value-type="string" calcext:value-type="string">
            <text:p>SABRINA MONTEIRO DA SILV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0]);&quot;&quot;;30+[.E230])" office:value-type="float" office:value="30" calcext:value-type="float">
            <text:p>30</text:p>
          </table:table-cell>
          <table:table-cell table:style-name="ce62" table:formula="of:=ROUND(IF([.D230]&gt;0;IF([.E230]&gt;0;[.D230]/30*[.F230];[.D230]+[.D230]/30*[.E23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0]);&quot;&quot;;22+[.I230])" office:value-type="float" office:value="22" calcext:value-type="float">
            <text:p>22 </text:p>
          </table:table-cell>
          <table:table-cell table:style-name="ce62" table:formula="of:=ROUND(IF([.D230]&gt;0;IF([.E230]&gt;0;[.H230]/22*[.J230];[.H230]+[.H230]/22*[.I230]);&quot;&quot;);2)" office:value-type="float" office:value="198" calcext:value-type="float">
            <text:p>198,00</text:p>
          </table:table-cell>
          <table:table-cell table:style-name="ce62" table:formula="of:=[.G230]+[.K23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24" calcext:value-type="float">
            <text:p>224</text:p>
          </table:table-cell>
          <table:table-cell table:style-name="ce5" office:value-type="string" calcext:value-type="string">
            <text:p>019.261.692-71</text:p>
          </table:table-cell>
          <table:table-cell table:style-name="ce30" office:value-type="string" calcext:value-type="string">
            <text:p>SAMUEL JULIANO DA SILVA FIEKER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1]);&quot;&quot;;30+[.E231])" office:value-type="float" office:value="30" calcext:value-type="float">
            <text:p>30</text:p>
          </table:table-cell>
          <table:table-cell table:style-name="ce62" table:formula="of:=ROUND(IF([.D231]&gt;0;IF([.E231]&gt;0;[.D231]/30*[.F231];[.D231]+[.D231]/30*[.E23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1]);&quot;&quot;;22+[.I231])" office:value-type="float" office:value="22" calcext:value-type="float">
            <text:p>22 </text:p>
          </table:table-cell>
          <table:table-cell table:style-name="ce62" table:formula="of:=ROUND(IF([.D231]&gt;0;IF([.E231]&gt;0;[.H231]/22*[.J231];[.H231]+[.H231]/22*[.I231]);&quot;&quot;);2)" office:value-type="float" office:value="198" calcext:value-type="float">
            <text:p>198,00</text:p>
          </table:table-cell>
          <table:table-cell table:style-name="ce62" table:formula="of:=[.G231]+[.K23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25" calcext:value-type="float">
            <text:p>225</text:p>
          </table:table-cell>
          <table:table-cell table:style-name="ce5" office:value-type="string" calcext:value-type="string">
            <text:p>059.477.082-30</text:p>
          </table:table-cell>
          <table:table-cell table:style-name="ce30" office:value-type="string" calcext:value-type="string">
            <text:p>SANDRO BARBOSA CUNH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2]);&quot;&quot;;30+[.E232])" office:value-type="float" office:value="30" calcext:value-type="float">
            <text:p>30</text:p>
          </table:table-cell>
          <table:table-cell table:style-name="ce62" table:formula="of:=ROUND(IF([.D232]&gt;0;IF([.E232]&gt;0;[.D232]/30*[.F232];[.D232]+[.D232]/30*[.E23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2]);&quot;&quot;;22+[.I232])" office:value-type="float" office:value="22" calcext:value-type="float">
            <text:p>22 </text:p>
          </table:table-cell>
          <table:table-cell table:style-name="ce62" table:formula="of:=ROUND(IF([.D232]&gt;0;IF([.E232]&gt;0;[.H232]/22*[.J232];[.H232]+[.H232]/22*[.I232]);&quot;&quot;);2)" office:value-type="float" office:value="198" calcext:value-type="float">
            <text:p>198,00</text:p>
          </table:table-cell>
          <table:table-cell table:style-name="ce62" table:formula="of:=[.G232]+[.K23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26" calcext:value-type="float">
            <text:p>226</text:p>
          </table:table-cell>
          <table:table-cell table:style-name="ce5" office:value-type="string" calcext:value-type="string">
            <text:p>703.393.822-52</text:p>
          </table:table-cell>
          <table:table-cell table:style-name="ce30" office:value-type="string" calcext:value-type="string">
            <text:p>SARAH STEPHANY RIBEIRO TAVO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3]);&quot;&quot;;30+[.E233])" office:value-type="float" office:value="30" calcext:value-type="float">
            <text:p>30</text:p>
          </table:table-cell>
          <table:table-cell table:style-name="ce62" table:formula="of:=ROUND(IF([.D233]&gt;0;IF([.E233]&gt;0;[.D233]/30*[.F233];[.D233]+[.D233]/30*[.E23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3]);&quot;&quot;;22+[.I233])" office:value-type="float" office:value="22" calcext:value-type="float">
            <text:p>22 </text:p>
          </table:table-cell>
          <table:table-cell table:style-name="ce62" table:formula="of:=ROUND(IF([.D233]&gt;0;IF([.E233]&gt;0;[.H233]/22*[.J233];[.H233]+[.H233]/22*[.I233]);&quot;&quot;);2)" office:value-type="float" office:value="198" calcext:value-type="float">
            <text:p>198,00</text:p>
          </table:table-cell>
          <table:table-cell table:style-name="ce62" table:formula="of:=[.G233]+[.K23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table:style-name="ce6" office:value-type="float" office:value="227" calcext:value-type="float">
            <text:p>227</text:p>
          </table:table-cell>
          <table:table-cell table:style-name="ce6" office:value-type="string" calcext:value-type="string">
            <text:p>703.384.052-75</text:p>
          </table:table-cell>
          <table:table-cell table:style-name="ce35" office:value-type="string" calcext:value-type="string">
            <text:p>SAYORY KAROLINA DE SOUZA BARROS</text:p>
          </table:table-cell>
          <table:table-cell table:style-name="ce42" office:value-type="float" office:value="979" calcext:value-type="float">
            <text:p>979,00</text:p>
          </table:table-cell>
          <table:table-cell table:style-name="ce48" office:value-type="float" office:value="-16" calcext:value-type="float">
            <text:p>(16)</text:p>
          </table:table-cell>
          <table:table-cell table:style-name="ce55" table:formula="of:=IF(ISBLANK([.E234]);&quot;&quot;;30+[.E234])" office:value-type="float" office:value="14" calcext:value-type="float">
            <text:p>14</text:p>
          </table:table-cell>
          <table:table-cell table:style-name="ce67" table:formula="of:=ROUND(IF([.D234]&gt;0;IF([.E234]&gt;0;[.D234]/30*[.F234];[.D234]+[.D234]/30*[.E234]);&quot;&quot;);2)" office:value-type="float" office:value="456.87" calcext:value-type="float">
            <text:p>456,87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8" office:value-type="float" office:value="-12" calcext:value-type="float">
            <text:p>(12)</text:p>
          </table:table-cell>
          <table:table-cell table:style-name="ce79" table:formula="of:=IF(ISBLANK([.I234]);&quot;&quot;;22+[.I234])" office:value-type="float" office:value="10" calcext:value-type="float">
            <text:p>10 </text:p>
          </table:table-cell>
          <table:table-cell table:style-name="ce67" table:formula="of:=ROUND(IF([.D234]&gt;0;IF([.E234]&gt;0;[.H234]/22*[.J234];[.H234]+[.H234]/22*[.I234]);&quot;&quot;);2)" office:value-type="float" office:value="90" calcext:value-type="float">
            <text:p>90,00</text:p>
          </table:table-cell>
          <table:table-cell table:style-name="ce67" table:formula="of:=[.G234]+[.K234]" office:value-type="float" office:value="546.87" calcext:value-type="float">
            <text:p>546,87</text:p>
          </table:table-cell>
          <table:table-cell table:style-name="ce42" office:value-type="float" office:value="22.46" calcext:value-type="float">
            <text:p>22,46</text:p>
          </table:table-cell>
          <table:table-cell table:style-name="ce114" office:value-type="string" calcext:value-type="string">
            <text:p>Desligada em 14/12/2023 - sem férias a receber</text:p>
          </table:table-cell>
          <table:table-cell table:style-name="ce125" table:number-columns-repeated="1010"/>
        </table:table-row>
        <table:table-row table:style-name="ro7" table:visibility="filter">
          <table:table-cell office:value-type="float" office:value="228" calcext:value-type="float">
            <text:p>228</text:p>
          </table:table-cell>
          <table:table-cell table:style-name="ce5" office:value-type="string" calcext:value-type="string">
            <text:p>025.234.922-96</text:p>
          </table:table-cell>
          <table:table-cell table:style-name="ce30" office:value-type="string" calcext:value-type="string">
            <text:p>SERGIO AUGUSTO GUSMÃ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5]);&quot;&quot;;30+[.E235])" office:value-type="float" office:value="30" calcext:value-type="float">
            <text:p>30</text:p>
          </table:table-cell>
          <table:table-cell table:style-name="ce62" table:formula="of:=ROUND(IF([.D235]&gt;0;IF([.E235]&gt;0;[.D235]/30*[.F235];[.D235]+[.D235]/30*[.E23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5]);&quot;&quot;;22+[.I235])" office:value-type="float" office:value="22" calcext:value-type="float">
            <text:p>22 </text:p>
          </table:table-cell>
          <table:table-cell table:style-name="ce62" table:formula="of:=ROUND(IF([.D235]&gt;0;IF([.E235]&gt;0;[.H235]/22*[.J235];[.H235]+[.H235]/22*[.I235]);&quot;&quot;);2)" office:value-type="float" office:value="198" calcext:value-type="float">
            <text:p>198,00</text:p>
          </table:table-cell>
          <table:table-cell table:style-name="ce62" table:formula="of:=[.G235]+[.K23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29" calcext:value-type="float">
            <text:p>229</text:p>
          </table:table-cell>
          <table:table-cell table:style-name="ce5" office:value-type="string" calcext:value-type="string">
            <text:p>027.068.352-65</text:p>
          </table:table-cell>
          <table:table-cell table:style-name="ce30" office:value-type="string" calcext:value-type="string">
            <text:p>SERGIO HUGO MOTA PEREI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6]);&quot;&quot;;30+[.E236])" office:value-type="float" office:value="30" calcext:value-type="float">
            <text:p>30</text:p>
          </table:table-cell>
          <table:table-cell table:style-name="ce62" table:formula="of:=ROUND(IF([.D236]&gt;0;IF([.E236]&gt;0;[.D236]/30*[.F236];[.D236]+[.D236]/30*[.E23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6]);&quot;&quot;;22+[.I236])" office:value-type="float" office:value="22" calcext:value-type="float">
            <text:p>22 </text:p>
          </table:table-cell>
          <table:table-cell table:style-name="ce62" table:formula="of:=ROUND(IF([.D236]&gt;0;IF([.E236]&gt;0;[.H236]/22*[.J236];[.H236]+[.H236]/22*[.I236]);&quot;&quot;);2)" office:value-type="float" office:value="198" calcext:value-type="float">
            <text:p>198,00</text:p>
          </table:table-cell>
          <table:table-cell table:style-name="ce62" table:formula="of:=[.G236]+[.K23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0" calcext:value-type="float">
            <text:p>230</text:p>
          </table:table-cell>
          <table:table-cell table:style-name="ce5" office:value-type="string" calcext:value-type="string">
            <text:p>028.621.042-80</text:p>
          </table:table-cell>
          <table:table-cell table:style-name="ce30" office:value-type="string" calcext:value-type="string">
            <text:p>SOPHIA OMENA BRYAN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7]);&quot;&quot;;30+[.E237])" office:value-type="float" office:value="30" calcext:value-type="float">
            <text:p>30</text:p>
          </table:table-cell>
          <table:table-cell table:style-name="ce62" table:formula="of:=ROUND(IF([.D237]&gt;0;IF([.E237]&gt;0;[.D237]/30*[.F237];[.D237]+[.D237]/30*[.E23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7]);&quot;&quot;;22+[.I237])" office:value-type="float" office:value="22" calcext:value-type="float">
            <text:p>22 </text:p>
          </table:table-cell>
          <table:table-cell table:style-name="ce62" table:formula="of:=ROUND(IF([.D237]&gt;0;IF([.E237]&gt;0;[.H237]/22*[.J237];[.H237]+[.H237]/22*[.I237]);&quot;&quot;);2)" office:value-type="float" office:value="198" calcext:value-type="float">
            <text:p>198,00</text:p>
          </table:table-cell>
          <table:table-cell table:style-name="ce62" table:formula="of:=[.G237]+[.K23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1" calcext:value-type="float">
            <text:p>231</text:p>
          </table:table-cell>
          <table:table-cell table:style-name="ce5" office:value-type="string" calcext:value-type="string">
            <text:p>982.897.132-15</text:p>
          </table:table-cell>
          <table:table-cell table:style-name="ce30" office:value-type="string" calcext:value-type="string">
            <text:p>STHEPHANE RAQUEL VARGAS DE MOU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8]);&quot;&quot;;30+[.E238])" office:value-type="float" office:value="30" calcext:value-type="float">
            <text:p>30</text:p>
          </table:table-cell>
          <table:table-cell table:style-name="ce62" table:formula="of:=ROUND(IF([.D238]&gt;0;IF([.E238]&gt;0;[.D238]/30*[.F238];[.D238]+[.D238]/30*[.E23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8]);&quot;&quot;;22+[.I238])" office:value-type="float" office:value="22" calcext:value-type="float">
            <text:p>22 </text:p>
          </table:table-cell>
          <table:table-cell table:style-name="ce62" table:formula="of:=ROUND(IF([.D238]&gt;0;IF([.E238]&gt;0;[.H238]/22*[.J238];[.H238]+[.H238]/22*[.I238]);&quot;&quot;);2)" office:value-type="float" office:value="198" calcext:value-type="float">
            <text:p>198,00</text:p>
          </table:table-cell>
          <table:table-cell table:style-name="ce62" table:formula="of:=[.G238]+[.K23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2" calcext:value-type="float">
            <text:p>232</text:p>
          </table:table-cell>
          <table:table-cell table:style-name="ce2" office:value-type="string" calcext:value-type="string">
            <text:p>042.955.612-82</text:p>
          </table:table-cell>
          <table:table-cell table:style-name="ce30" office:value-type="string" calcext:value-type="string">
            <text:p>SUSANNA FIRMO DOS SANTO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39]);&quot;&quot;;30+[.E239])" office:value-type="float" office:value="30" calcext:value-type="float">
            <text:p>30</text:p>
          </table:table-cell>
          <table:table-cell table:style-name="ce62" table:formula="of:=ROUND(IF([.D239]&gt;0;IF([.E239]&gt;0;[.D239]/30*[.F239];[.D239]+[.D239]/30*[.E23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39]);&quot;&quot;;22+[.I239])" office:value-type="float" office:value="22" calcext:value-type="float">
            <text:p>22 </text:p>
          </table:table-cell>
          <table:table-cell table:style-name="ce62" table:formula="of:=ROUND(IF([.D239]&gt;0;IF([.E239]&gt;0;[.H239]/22*[.J239];[.H239]+[.H239]/22*[.I239]);&quot;&quot;);2)" office:value-type="float" office:value="198" calcext:value-type="float">
            <text:p>198,00</text:p>
          </table:table-cell>
          <table:table-cell table:style-name="ce62" table:formula="of:=[.G239]+[.K23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233" calcext:value-type="float">
            <text:p>233</text:p>
          </table:table-cell>
          <table:table-cell table:style-name="ce5" office:value-type="string" calcext:value-type="string">
            <text:p>027.328.242-59</text:p>
          </table:table-cell>
          <table:table-cell table:style-name="ce30" office:value-type="string" calcext:value-type="string">
            <text:p>TAILA LAIS DOS SANTOS LOP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0]);&quot;&quot;;30+[.E240])" office:value-type="float" office:value="30" calcext:value-type="float">
            <text:p>30</text:p>
          </table:table-cell>
          <table:table-cell table:style-name="ce62" table:formula="of:=ROUND(IF([.D240]&gt;0;IF([.E240]&gt;0;[.D240]/30*[.F240];[.D240]+[.D240]/30*[.E24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0]);&quot;&quot;;22+[.I240])" office:value-type="float" office:value="22" calcext:value-type="float">
            <text:p>22 </text:p>
          </table:table-cell>
          <table:table-cell table:style-name="ce62" table:formula="of:=ROUND(IF([.D240]&gt;0;IF([.E240]&gt;0;[.H240]/22*[.J240];[.H240]+[.H240]/22*[.I240]);&quot;&quot;);2)" office:value-type="float" office:value="198" calcext:value-type="float">
            <text:p>198,00</text:p>
          </table:table-cell>
          <table:table-cell table:style-name="ce62" table:formula="of:=[.G240]+[.K24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4" calcext:value-type="float">
            <text:p>234</text:p>
          </table:table-cell>
          <table:table-cell table:style-name="ce5" office:value-type="string" calcext:value-type="string">
            <text:p>004.563.742-30</text:p>
          </table:table-cell>
          <table:table-cell table:style-name="ce30" office:value-type="string" calcext:value-type="string">
            <text:p>TALITA ALBUQUERQUE DA SILVA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1]);&quot;&quot;;30+[.E241])" office:value-type="float" office:value="30" calcext:value-type="float">
            <text:p>30</text:p>
          </table:table-cell>
          <table:table-cell table:style-name="ce62" table:formula="of:=ROUND(IF([.D241]&gt;0;IF([.E241]&gt;0;[.D241]/30*[.F241];[.D241]+[.D241]/30*[.E24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1]);&quot;&quot;;22+[.I241])" office:value-type="float" office:value="22" calcext:value-type="float">
            <text:p>22 </text:p>
          </table:table-cell>
          <table:table-cell table:style-name="ce62" table:formula="of:=ROUND(IF([.D241]&gt;0;IF([.E241]&gt;0;[.H241]/22*[.J241];[.H241]+[.H241]/22*[.I241]);&quot;&quot;);2)" office:value-type="float" office:value="198" calcext:value-type="float">
            <text:p>198,00</text:p>
          </table:table-cell>
          <table:table-cell table:style-name="ce62" table:formula="of:=[.G241]+[.K24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5" calcext:value-type="float">
            <text:p>235</text:p>
          </table:table-cell>
          <table:table-cell table:style-name="ce5" office:value-type="string" calcext:value-type="string">
            <text:p>028.525.312-32</text:p>
          </table:table-cell>
          <table:table-cell table:style-name="ce30" office:value-type="string" calcext:value-type="string">
            <text:p>THAINAN FERREIRA DOMINGU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2]);&quot;&quot;;30+[.E242])" office:value-type="float" office:value="30" calcext:value-type="float">
            <text:p>30</text:p>
          </table:table-cell>
          <table:table-cell table:style-name="ce62" table:formula="of:=ROUND(IF([.D242]&gt;0;IF([.E242]&gt;0;[.D242]/30*[.F242];[.D242]+[.D242]/30*[.E242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2]);&quot;&quot;;22+[.I242])" office:value-type="float" office:value="22" calcext:value-type="float">
            <text:p>22 </text:p>
          </table:table-cell>
          <table:table-cell table:style-name="ce62" table:formula="of:=ROUND(IF([.D242]&gt;0;IF([.E242]&gt;0;[.H242]/22*[.J242];[.H242]+[.H242]/22*[.I242]);&quot;&quot;);2)" office:value-type="float" office:value="198" calcext:value-type="float">
            <text:p>198,00</text:p>
          </table:table-cell>
          <table:table-cell table:style-name="ce62" table:formula="of:=[.G242]+[.K242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6" calcext:value-type="float">
            <text:p>236</text:p>
          </table:table-cell>
          <table:table-cell table:style-name="ce5" office:value-type="string" calcext:value-type="string">
            <text:p>027.361.912-85</text:p>
          </table:table-cell>
          <table:table-cell table:style-name="ce30" office:value-type="string" calcext:value-type="string">
            <text:p>THAIS RUBIA CASTRO PACHEC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3]);&quot;&quot;;30+[.E243])" office:value-type="float" office:value="30" calcext:value-type="float">
            <text:p>30</text:p>
          </table:table-cell>
          <table:table-cell table:style-name="ce62" table:formula="of:=ROUND(IF([.D243]&gt;0;IF([.E243]&gt;0;[.D243]/30*[.F243];[.D243]+[.D243]/30*[.E24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3]);&quot;&quot;;22+[.I243])" office:value-type="float" office:value="22" calcext:value-type="float">
            <text:p>22 </text:p>
          </table:table-cell>
          <table:table-cell table:style-name="ce62" table:formula="of:=ROUND(IF([.D243]&gt;0;IF([.E243]&gt;0;[.H243]/22*[.J243];[.H243]+[.H243]/22*[.I243]);&quot;&quot;);2)" office:value-type="float" office:value="198" calcext:value-type="float">
            <text:p>198,00</text:p>
          </table:table-cell>
          <table:table-cell table:style-name="ce62" table:formula="of:=[.G243]+[.K24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7" calcext:value-type="float">
            <text:p>237</text:p>
          </table:table-cell>
          <table:table-cell table:style-name="ce5" office:value-type="string" calcext:value-type="string">
            <text:p>002.164.692-95</text:p>
          </table:table-cell>
          <table:table-cell table:style-name="ce30" office:value-type="string" calcext:value-type="string">
            <text:p>THIAGO LINS GUIMARÃ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4]);&quot;&quot;;30+[.E244])" office:value-type="float" office:value="30" calcext:value-type="float">
            <text:p>30</text:p>
          </table:table-cell>
          <table:table-cell table:style-name="ce62" table:formula="of:=ROUND(IF([.D244]&gt;0;IF([.E244]&gt;0;[.D244]/30*[.F244];[.D244]+[.D244]/30*[.E24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4]);&quot;&quot;;22+[.I244])" office:value-type="float" office:value="22" calcext:value-type="float">
            <text:p>22 </text:p>
          </table:table-cell>
          <table:table-cell table:style-name="ce62" table:formula="of:=ROUND(IF([.D244]&gt;0;IF([.E244]&gt;0;[.H244]/22*[.J244];[.H244]+[.H244]/22*[.I244]);&quot;&quot;);2)" office:value-type="float" office:value="198" calcext:value-type="float">
            <text:p>198,00</text:p>
          </table:table-cell>
          <table:table-cell table:style-name="ce62" table:formula="of:=[.G244]+[.K24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8" calcext:value-type="float">
            <text:p>238</text:p>
          </table:table-cell>
          <table:table-cell table:style-name="ce5" office:value-type="string" calcext:value-type="string">
            <text:p>003.029.302-21</text:p>
          </table:table-cell>
          <table:table-cell table:style-name="ce30" office:value-type="string" calcext:value-type="string">
            <text:p>THIAGO RODRIGUES LITAIFF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5]);&quot;&quot;;30+[.E245])" office:value-type="float" office:value="30" calcext:value-type="float">
            <text:p>30</text:p>
          </table:table-cell>
          <table:table-cell table:style-name="ce62" table:formula="of:=ROUND(IF([.D245]&gt;0;IF([.E245]&gt;0;[.D245]/30*[.F245];[.D245]+[.D245]/30*[.E24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5]);&quot;&quot;;22+[.I245])" office:value-type="float" office:value="22" calcext:value-type="float">
            <text:p>22 </text:p>
          </table:table-cell>
          <table:table-cell table:style-name="ce62" table:formula="of:=ROUND(IF([.D245]&gt;0;IF([.E245]&gt;0;[.H245]/22*[.J245];[.H245]+[.H245]/22*[.I245]);&quot;&quot;);2)" office:value-type="float" office:value="198" calcext:value-type="float">
            <text:p>198,00</text:p>
          </table:table-cell>
          <table:table-cell table:style-name="ce62" table:formula="of:=[.G245]+[.K24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39" calcext:value-type="float">
            <text:p>239</text:p>
          </table:table-cell>
          <table:table-cell table:style-name="ce5" office:value-type="string" calcext:value-type="string">
            <text:p>553.810.222-04</text:p>
          </table:table-cell>
          <table:table-cell table:style-name="ce30" office:value-type="string" calcext:value-type="string">
            <text:p>TIAGO VIANA DE ANDRADE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6]);&quot;&quot;;30+[.E246])" office:value-type="float" office:value="30" calcext:value-type="float">
            <text:p>30</text:p>
          </table:table-cell>
          <table:table-cell table:style-name="ce62" table:formula="of:=ROUND(IF([.D246]&gt;0;IF([.E246]&gt;0;[.D246]/30*[.F246];[.D246]+[.D246]/30*[.E24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6]);&quot;&quot;;22+[.I246])" office:value-type="float" office:value="22" calcext:value-type="float">
            <text:p>22 </text:p>
          </table:table-cell>
          <table:table-cell table:style-name="ce62" table:formula="of:=ROUND(IF([.D246]&gt;0;IF([.E246]&gt;0;[.H246]/22*[.J246];[.H246]+[.H246]/22*[.I246]);&quot;&quot;);2)" office:value-type="float" office:value="198" calcext:value-type="float">
            <text:p>198,00</text:p>
          </table:table-cell>
          <table:table-cell table:style-name="ce62" table:formula="of:=[.G246]+[.K24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40" calcext:value-type="float">
            <text:p>240</text:p>
          </table:table-cell>
          <table:table-cell table:style-name="ce5" office:value-type="string" calcext:value-type="string">
            <text:p>026.434.602-51</text:p>
          </table:table-cell>
          <table:table-cell table:style-name="ce30" office:value-type="string" calcext:value-type="string">
            <text:p>VELLCK AVELINO MUNIZ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7]);&quot;&quot;;30+[.E247])" office:value-type="float" office:value="30" calcext:value-type="float">
            <text:p>30</text:p>
          </table:table-cell>
          <table:table-cell table:style-name="ce62" table:formula="of:=ROUND(IF([.D247]&gt;0;IF([.E247]&gt;0;[.D247]/30*[.F247];[.D247]+[.D247]/30*[.E24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7]);&quot;&quot;;22+[.I247])" office:value-type="float" office:value="22" calcext:value-type="float">
            <text:p>22 </text:p>
          </table:table-cell>
          <table:table-cell table:style-name="ce62" table:formula="of:=ROUND(IF([.D247]&gt;0;IF([.E247]&gt;0;[.H247]/22*[.J247];[.H247]+[.H247]/22*[.I247]);&quot;&quot;);2)" office:value-type="float" office:value="198" calcext:value-type="float">
            <text:p>198,00</text:p>
          </table:table-cell>
          <table:table-cell table:style-name="ce62" table:formula="of:=[.G247]+[.K24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41" calcext:value-type="float">
            <text:p>241</text:p>
          </table:table-cell>
          <table:table-cell table:style-name="ce5" office:value-type="string" calcext:value-type="string">
            <text:p>701.779.822-84</text:p>
          </table:table-cell>
          <table:table-cell table:style-name="ce30" office:value-type="string" calcext:value-type="string">
            <text:p>VICTOR GONÇALVES SALLES BEZERR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8]);&quot;&quot;;30+[.E248])" office:value-type="float" office:value="30" calcext:value-type="float">
            <text:p>30</text:p>
          </table:table-cell>
          <table:table-cell table:style-name="ce62" table:formula="of:=ROUND(IF([.D248]&gt;0;IF([.E248]&gt;0;[.D248]/30*[.F248];[.D248]+[.D248]/30*[.E248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8]);&quot;&quot;;22+[.I248])" office:value-type="float" office:value="22" calcext:value-type="float">
            <text:p>22 </text:p>
          </table:table-cell>
          <table:table-cell table:style-name="ce62" table:formula="of:=ROUND(IF([.D248]&gt;0;IF([.E248]&gt;0;[.H248]/22*[.J248];[.H248]+[.H248]/22*[.I248]);&quot;&quot;);2)" office:value-type="float" office:value="198" calcext:value-type="float">
            <text:p>198,00</text:p>
          </table:table-cell>
          <table:table-cell table:style-name="ce62" table:formula="of:=[.G248]+[.K248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42" calcext:value-type="float">
            <text:p>242</text:p>
          </table:table-cell>
          <table:table-cell table:style-name="ce5" office:value-type="string" calcext:value-type="string">
            <text:p>027.579.252-88</text:p>
          </table:table-cell>
          <table:table-cell table:style-name="ce30" office:value-type="string" calcext:value-type="string">
            <text:p>VICTOR MANOEL FREITAS DE AZEVED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49]);&quot;&quot;;30+[.E249])" office:value-type="float" office:value="30" calcext:value-type="float">
            <text:p>30</text:p>
          </table:table-cell>
          <table:table-cell table:style-name="ce62" table:formula="of:=ROUND(IF([.D249]&gt;0;IF([.E249]&gt;0;[.D249]/30*[.F249];[.D249]+[.D249]/30*[.E24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49]);&quot;&quot;;22+[.I249])" office:value-type="float" office:value="22" calcext:value-type="float">
            <text:p>22 </text:p>
          </table:table-cell>
          <table:table-cell table:style-name="ce62" table:formula="of:=ROUND(IF([.D249]&gt;0;IF([.E249]&gt;0;[.H249]/22*[.J249];[.H249]+[.H249]/22*[.I249]);&quot;&quot;);2)" office:value-type="float" office:value="198" calcext:value-type="float">
            <text:p>198,00</text:p>
          </table:table-cell>
          <table:table-cell table:style-name="ce62" table:formula="of:=[.G249]+[.K24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43" calcext:value-type="float">
            <text:p>243</text:p>
          </table:table-cell>
          <table:table-cell table:style-name="ce5" office:value-type="string" calcext:value-type="string">
            <text:p>023.598.372-14</text:p>
          </table:table-cell>
          <table:table-cell table:style-name="ce30" office:value-type="string" calcext:value-type="string">
            <text:p>VICTORIA LUANA IPUCHIMA GÓI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0]);&quot;&quot;;30+[.E250])" office:value-type="float" office:value="30" calcext:value-type="float">
            <text:p>30</text:p>
          </table:table-cell>
          <table:table-cell table:style-name="ce62" table:formula="of:=ROUND(IF([.D250]&gt;0;IF([.E250]&gt;0;[.D250]/30*[.F250];[.D250]+[.D250]/30*[.E250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0]);&quot;&quot;;22+[.I250])" office:value-type="float" office:value="22" calcext:value-type="float">
            <text:p>22 </text:p>
          </table:table-cell>
          <table:table-cell table:style-name="ce62" table:formula="of:=ROUND(IF([.D250]&gt;0;IF([.E250]&gt;0;[.H250]/22*[.J250];[.H250]+[.H250]/22*[.I250]);&quot;&quot;);2)" office:value-type="float" office:value="198" calcext:value-type="float">
            <text:p>198,00</text:p>
          </table:table-cell>
          <table:table-cell table:style-name="ce62" table:formula="of:=[.G250]+[.K250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44" calcext:value-type="float">
            <text:p>244</text:p>
          </table:table-cell>
          <table:table-cell table:style-name="ce5" office:value-type="string" calcext:value-type="string">
            <text:p>045.289.402-64</text:p>
          </table:table-cell>
          <table:table-cell table:style-name="ce30" office:value-type="string" calcext:value-type="string">
            <text:p>VICTORYA EMANUELLE LOPES LIMA 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1]);&quot;&quot;;30+[.E251])" office:value-type="float" office:value="30" calcext:value-type="float">
            <text:p>30</text:p>
          </table:table-cell>
          <table:table-cell table:style-name="ce62" table:formula="of:=ROUND(IF([.D251]&gt;0;IF([.E251]&gt;0;[.D251]/30*[.F251];[.D251]+[.D251]/30*[.E251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1]);&quot;&quot;;22+[.I251])" office:value-type="float" office:value="22" calcext:value-type="float">
            <text:p>22 </text:p>
          </table:table-cell>
          <table:table-cell table:style-name="ce62" table:formula="of:=ROUND(IF([.D251]&gt;0;IF([.E251]&gt;0;[.H251]/22*[.J251];[.H251]+[.H251]/22*[.I251]);&quot;&quot;);2)" office:value-type="float" office:value="198" calcext:value-type="float">
            <text:p>198,00</text:p>
          </table:table-cell>
          <table:table-cell table:style-name="ce62" table:formula="of:=[.G251]+[.K251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table:style-name="ce6" office:value-type="float" office:value="245" calcext:value-type="float">
            <text:p>245</text:p>
          </table:table-cell>
          <table:table-cell table:style-name="ce6" office:value-type="string" calcext:value-type="string">
            <text:p>016.846.622-81</text:p>
          </table:table-cell>
          <table:table-cell table:style-name="ce35" office:value-type="string" calcext:value-type="string">
            <text:p>VITORIA DE PAULA VIEIRA</text:p>
          </table:table-cell>
          <table:table-cell table:style-name="ce42" office:value-type="float" office:value="979" calcext:value-type="float">
            <text:p>979,00</text:p>
          </table:table-cell>
          <table:table-cell table:style-name="ce48" office:value-type="float" office:value="-16" calcext:value-type="float">
            <text:p>(16)</text:p>
          </table:table-cell>
          <table:table-cell table:style-name="ce55" table:formula="of:=IF(ISBLANK([.E252]);&quot;&quot;;30+[.E252])" office:value-type="float" office:value="14" calcext:value-type="float">
            <text:p>14</text:p>
          </table:table-cell>
          <table:table-cell table:style-name="ce67" table:formula="of:=ROUND(IF([.D252]&gt;0;IF([.E252]&gt;0;[.D252]/30*[.F252];[.D252]+[.D252]/30*[.E252]);&quot;&quot;);2)" office:value-type="float" office:value="456.87" calcext:value-type="float">
            <text:p>456,87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8" office:value-type="float" office:value="-12" calcext:value-type="float">
            <text:p>(12)</text:p>
          </table:table-cell>
          <table:table-cell table:style-name="ce79" table:formula="of:=IF(ISBLANK([.I252]);&quot;&quot;;22+[.I252])" office:value-type="float" office:value="10" calcext:value-type="float">
            <text:p>10 </text:p>
          </table:table-cell>
          <table:table-cell table:style-name="ce67" table:formula="of:=ROUND(IF([.D252]&gt;0;IF([.E252]&gt;0;[.H252]/22*[.J252];[.H252]+[.H252]/22*[.I252]);&quot;&quot;);2)" office:value-type="float" office:value="90" calcext:value-type="float">
            <text:p>90,00</text:p>
          </table:table-cell>
          <table:table-cell table:style-name="ce67" table:formula="of:=[.G252]+[.K252]" office:value-type="float" office:value="546.87" calcext:value-type="float">
            <text:p>546,87</text:p>
          </table:table-cell>
          <table:table-cell table:style-name="ce42" office:value-type="float" office:value="22.46" calcext:value-type="float">
            <text:p>22,46</text:p>
          </table:table-cell>
          <table:table-cell table:style-name="ce114" office:value-type="string" calcext:value-type="string">
            <text:p>Desligada em 14/12/2023 - sem férias a receber</text:p>
          </table:table-cell>
          <table:table-cell table:style-name="ce125" table:number-columns-repeated="1010"/>
        </table:table-row>
        <table:table-row table:style-name="ro7" table:visibility="filter">
          <table:table-cell office:value-type="float" office:value="246" calcext:value-type="float">
            <text:p>246</text:p>
          </table:table-cell>
          <table:table-cell table:style-name="ce5" office:value-type="string" calcext:value-type="string">
            <text:p>702.950.222-13</text:p>
          </table:table-cell>
          <table:table-cell table:style-name="ce30" office:value-type="string" calcext:value-type="string">
            <text:p>VIVIANNE CAROLINE LIRA DE LUN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3]);&quot;&quot;;30+[.E253])" office:value-type="float" office:value="30" calcext:value-type="float">
            <text:p>30</text:p>
          </table:table-cell>
          <table:table-cell table:style-name="ce62" table:formula="of:=ROUND(IF([.D253]&gt;0;IF([.E253]&gt;0;[.D253]/30*[.F253];[.D253]+[.D253]/30*[.E253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3]);&quot;&quot;;22+[.I253])" office:value-type="float" office:value="22" calcext:value-type="float">
            <text:p>22 </text:p>
          </table:table-cell>
          <table:table-cell table:style-name="ce62" table:formula="of:=ROUND(IF([.D253]&gt;0;IF([.E253]&gt;0;[.H253]/22*[.J253];[.H253]+[.H253]/22*[.I253]);&quot;&quot;);2)" office:value-type="float" office:value="198" calcext:value-type="float">
            <text:p>198,00</text:p>
          </table:table-cell>
          <table:table-cell table:style-name="ce62" table:formula="of:=[.G253]+[.K253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47" calcext:value-type="float">
            <text:p>247</text:p>
          </table:table-cell>
          <table:table-cell table:style-name="ce5" office:value-type="string" calcext:value-type="string">
            <text:p>067.300.282-97</text:p>
          </table:table-cell>
          <table:table-cell table:style-name="ce30" office:value-type="string" calcext:value-type="string">
            <text:p>WENDELL MARÃES COST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4]);&quot;&quot;;30+[.E254])" office:value-type="float" office:value="30" calcext:value-type="float">
            <text:p>30</text:p>
          </table:table-cell>
          <table:table-cell table:style-name="ce62" table:formula="of:=ROUND(IF([.D254]&gt;0;IF([.E254]&gt;0;[.D254]/30*[.F254];[.D254]+[.D254]/30*[.E254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4]);&quot;&quot;;22+[.I254])" office:value-type="float" office:value="22" calcext:value-type="float">
            <text:p>22 </text:p>
          </table:table-cell>
          <table:table-cell table:style-name="ce62" table:formula="of:=ROUND(IF([.D254]&gt;0;IF([.E254]&gt;0;[.H254]/22*[.J254];[.H254]+[.H254]/22*[.I254]);&quot;&quot;);2)" office:value-type="float" office:value="198" calcext:value-type="float">
            <text:p>198,00</text:p>
          </table:table-cell>
          <table:table-cell table:style-name="ce62" table:formula="of:=[.G254]+[.K254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48" calcext:value-type="float">
            <text:p>248</text:p>
          </table:table-cell>
          <table:table-cell table:style-name="ce5" office:value-type="string" calcext:value-type="string">
            <text:p>633.510.302-82</text:p>
          </table:table-cell>
          <table:table-cell table:style-name="ce30" office:value-type="string" calcext:value-type="string">
            <text:p>WENDERSON SILVA DE SOUZA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5]);&quot;&quot;;30+[.E255])" office:value-type="float" office:value="30" calcext:value-type="float">
            <text:p>30</text:p>
          </table:table-cell>
          <table:table-cell table:style-name="ce62" table:formula="of:=ROUND(IF([.D255]&gt;0;IF([.E255]&gt;0;[.D255]/30*[.F255];[.D255]+[.D255]/30*[.E255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5]);&quot;&quot;;22+[.I255])" office:value-type="float" office:value="22" calcext:value-type="float">
            <text:p>22 </text:p>
          </table:table-cell>
          <table:table-cell table:style-name="ce62" table:formula="of:=ROUND(IF([.D255]&gt;0;IF([.E255]&gt;0;[.H255]/22*[.J255];[.H255]+[.H255]/22*[.I255]);&quot;&quot;);2)" office:value-type="float" office:value="198" calcext:value-type="float">
            <text:p>198,00</text:p>
          </table:table-cell>
          <table:table-cell table:style-name="ce62" table:formula="of:=[.G255]+[.K255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49" calcext:value-type="float">
            <text:p>249</text:p>
          </table:table-cell>
          <table:table-cell table:style-name="ce5" office:value-type="string" calcext:value-type="string">
            <text:p>953.336.302-91</text:p>
          </table:table-cell>
          <table:table-cell table:style-name="ce30" office:value-type="string" calcext:value-type="string">
            <text:p>WLADIMIR RABELO NET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6]);&quot;&quot;;30+[.E256])" office:value-type="float" office:value="30" calcext:value-type="float">
            <text:p>30</text:p>
          </table:table-cell>
          <table:table-cell table:style-name="ce62" table:formula="of:=ROUND(IF([.D256]&gt;0;IF([.E256]&gt;0;[.D256]/30*[.F256];[.D256]+[.D256]/30*[.E256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6]);&quot;&quot;;22+[.I256])" office:value-type="float" office:value="22" calcext:value-type="float">
            <text:p>22 </text:p>
          </table:table-cell>
          <table:table-cell table:style-name="ce62" table:formula="of:=ROUND(IF([.D256]&gt;0;IF([.E256]&gt;0;[.H256]/22*[.J256];[.H256]+[.H256]/22*[.I256]);&quot;&quot;);2)" office:value-type="float" office:value="198" calcext:value-type="float">
            <text:p>198,00</text:p>
          </table:table-cell>
          <table:table-cell table:style-name="ce62" table:formula="of:=[.G256]+[.K256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office:value-type="float" office:value="250" calcext:value-type="float">
            <text:p>250</text:p>
          </table:table-cell>
          <table:table-cell table:style-name="ce5" office:value-type="string" calcext:value-type="string">
            <text:p>703.470.452-00</text:p>
          </table:table-cell>
          <table:table-cell table:style-name="ce30" office:value-type="string" calcext:value-type="string">
            <text:p>YASMIN DE VASCONCELOS RODRIGUES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7]);&quot;&quot;;30+[.E257])" office:value-type="float" office:value="30" calcext:value-type="float">
            <text:p>30</text:p>
          </table:table-cell>
          <table:table-cell table:style-name="ce62" table:formula="of:=ROUND(IF([.D257]&gt;0;IF([.E257]&gt;0;[.D257]/30*[.F257];[.D257]+[.D257]/30*[.E257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7]);&quot;&quot;;22+[.I257])" office:value-type="float" office:value="22" calcext:value-type="float">
            <text:p>22 </text:p>
          </table:table-cell>
          <table:table-cell table:style-name="ce62" table:formula="of:=ROUND(IF([.D257]&gt;0;IF([.E257]&gt;0;[.H257]/22*[.J257];[.H257]+[.H257]/22*[.I257]);&quot;&quot;);2)" office:value-type="float" office:value="198" calcext:value-type="float">
            <text:p>198,00</text:p>
          </table:table-cell>
          <table:table-cell table:style-name="ce62" table:formula="of:=[.G257]+[.K257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 table:style-name="ce6" office:value-type="float" office:value="251" calcext:value-type="float">
            <text:p>251</text:p>
          </table:table-cell>
          <table:table-cell table:style-name="ce6" office:value-type="string" calcext:value-type="string">
            <text:p>051.775.632-35</text:p>
          </table:table-cell>
          <table:table-cell table:style-name="ce35" office:value-type="string" calcext:value-type="string">
            <text:p>YASMIN PAOLA TEIXEIRA RIBEIRO</text:p>
          </table:table-cell>
          <table:table-cell table:style-name="ce42" office:value-type="float" office:value="979" calcext:value-type="float">
            <text:p>979,00</text:p>
          </table:table-cell>
          <table:table-cell table:style-name="ce48" office:value-type="float" office:value="-5" calcext:value-type="float">
            <text:p>(5)</text:p>
          </table:table-cell>
          <table:table-cell table:style-name="ce55" table:formula="of:=IF(ISBLANK([.E258]);&quot;&quot;;30+[.E258])" office:value-type="float" office:value="25" calcext:value-type="float">
            <text:p>25</text:p>
          </table:table-cell>
          <table:table-cell table:style-name="ce67" table:formula="of:=ROUND(IF([.D258]&gt;0;IF([.E258]&gt;0;[.D258]/30*[.F258];[.D258]+[.D258]/30*[.E258]);&quot;&quot;);2)" office:value-type="float" office:value="815.83" calcext:value-type="float">
            <text:p>815,83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8" office:value-type="float" office:value="-22" calcext:value-type="float">
            <text:p>(22)</text:p>
          </table:table-cell>
          <table:table-cell table:style-name="ce79" table:formula="of:=IF(ISBLANK([.I258]);&quot;&quot;;22+[.I258])" office:value-type="float" office:value="0" calcext:value-type="float">
            <text:p>0 </text:p>
          </table:table-cell>
          <table:table-cell table:style-name="ce67" table:formula="of:=ROUND(IF([.D258]&gt;0;IF([.E258]&gt;0;[.H258]/22*[.J258];[.H258]+[.H258]/22*[.I258]);&quot;&quot;);2)" office:value-type="float" office:value="0" calcext:value-type="float">
            <text:p>0,00</text:p>
          </table:table-cell>
          <table:table-cell table:style-name="ce67" table:formula="of:=[.G258]+[.K258]" office:value-type="float" office:value="815.83" calcext:value-type="float">
            <text:p>815,83</text:p>
          </table:table-cell>
          <table:table-cell table:style-name="ce42" office:value-type="float" office:value="22.46" calcext:value-type="float">
            <text:p>22,46</text:p>
          </table:table-cell>
          <table:table-cell table:style-name="ce114" office:value-type="string" calcext:value-type="string">
            <text:p>Desligada em 30/11/2023 - Férias: 25 dias de férias</text:p>
          </table:table-cell>
          <table:table-cell table:style-name="ce125" table:number-columns-repeated="1010"/>
        </table:table-row>
        <table:table-row table:style-name="ro7" table:visibility="filter">
          <table:table-cell office:value-type="float" office:value="252" calcext:value-type="float">
            <text:p>252</text:p>
          </table:table-cell>
          <table:table-cell table:style-name="ce5" office:value-type="string" calcext:value-type="string">
            <text:p>003.887.682-58</text:p>
          </table:table-cell>
          <table:table-cell table:style-name="ce30" office:value-type="string" calcext:value-type="string">
            <text:p>YONARA DOS SANTOS MARINHO</text:p>
          </table:table-cell>
          <table:table-cell table:style-name="ce38" office:value-type="float" office:value="979" calcext:value-type="float">
            <text:p>979,00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59]);&quot;&quot;;30+[.E259])" office:value-type="float" office:value="30" calcext:value-type="float">
            <text:p>30</text:p>
          </table:table-cell>
          <table:table-cell table:style-name="ce62" table:formula="of:=ROUND(IF([.D259]&gt;0;IF([.E259]&gt;0;[.D259]/30*[.F259];[.D259]+[.D259]/30*[.E259]);&quot;&quot;);2)" office:value-type="float" office:value="979" calcext:value-type="float">
            <text:p>979,00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59]);&quot;&quot;;22+[.I259])" office:value-type="float" office:value="22" calcext:value-type="float">
            <text:p>22 </text:p>
          </table:table-cell>
          <table:table-cell table:style-name="ce62" table:formula="of:=ROUND(IF([.D259]&gt;0;IF([.E259]&gt;0;[.H259]/22*[.J259];[.H259]+[.H259]/22*[.I259]);&quot;&quot;);2)" office:value-type="float" office:value="198" calcext:value-type="float">
            <text:p>198,00</text:p>
          </table:table-cell>
          <table:table-cell table:style-name="ce62" table:formula="of:=[.G259]+[.K259]" office:value-type="float" office:value="1177" calcext:value-type="float">
            <text:p>1177,00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style-name="ce125" table:number-columns-repeated="1010"/>
        </table:table-row>
        <table:table-row table:style-name="ro7" table:visibility="filter">
          <table:table-cell/>
          <table:table-cell table:style-name="ce23"/>
          <table:table-cell table:style-name="ce17" office:value-type="string" calcext:value-type="string">
            <text:p>TOTAL E.SUPERIOR 4H</text:p>
          </table:table-cell>
          <table:table-cell table:style-name="ce23" table:number-columns-repeated="3"/>
          <table:table-cell table:style-name="ce63" table:formula="of:=SUM([.G11:.G259])" office:value-type="float" office:value="242596.2" calcext:value-type="float">
            <text:p><text:s/>242.596,20 </text:p>
          </table:table-cell>
          <table:table-cell table:style-name="ce23" table:number-columns-repeated="3"/>
          <table:table-cell table:style-name="ce63" table:formula="of:=SUM([.K11:.K259])" office:value-type="float" office:value="48816" calcext:value-type="float">
            <text:p><text:s/>48.816,00 </text:p>
          </table:table-cell>
          <table:table-cell table:style-name="ce63" table:formula="of:=SUM([.L11:.L259])" office:value-type="float" office:value="291412.2" calcext:value-type="float">
            <text:p><text:s/>291.412,20 </text:p>
          </table:table-cell>
          <table:table-cell table:style-name="ce63" table:formula="of:=SUM([.M11:.M259])" office:value-type="float" office:value="5592.54000000001" calcext:value-type="float">
            <text:p><text:s/>5.592,54 </text:p>
          </table:table-cell>
          <table:table-cell table:style-name="ce17"/>
          <table:table-cell table:number-columns-repeated="1010"/>
        </table:table-row>
        <table:table-row table:style-name="ro7" table:visibility="filter">
          <table:table-cell office:value-type="float" office:value="253" calcext:value-type="float">
            <text:p>253</text:p>
          </table:table-cell>
          <table:table-cell table:style-name="ce2" office:value-type="string" calcext:value-type="string">
            <text:p>045.554.502-21</text:p>
          </table:table-cell>
          <table:table-cell table:style-name="ce30" office:value-type="string" calcext:value-type="string">
            <text:p>ADA ESLI DE ARAUJO MO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1]);&quot;&quot;;30+[.E261])" office:value-type="float" office:value="30" calcext:value-type="float">
            <text:p>30</text:p>
          </table:table-cell>
          <table:table-cell table:style-name="ce62" table:formula="of:=ROUND(IF([.D261]&gt;0;IF([.E261]&gt;0;[.D261]/30*[.F261];[.D261]+[.D261]/30*[.E26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1]);&quot;&quot;;22+[.I261])" office:value-type="float" office:value="22" calcext:value-type="float">
            <text:p>22 </text:p>
          </table:table-cell>
          <table:table-cell table:style-name="ce62" table:formula="of:=ROUND(IF([.D261]&gt;0;IF([.E261]&gt;0;[.H261]/22*[.J261];[.H261]+[.H261]/22*[.I261]);&quot;&quot;);2)" office:value-type="float" office:value="198" calcext:value-type="float">
            <text:p>198,00</text:p>
          </table:table-cell>
          <table:table-cell table:style-name="ce62" table:formula="of:=[.G261]+[.K26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1"/>
          <table:table-cell table:number-columns-repeated="1010"/>
        </table:table-row>
        <table:table-row table:style-name="ro7" table:visibility="filter">
          <table:table-cell office:value-type="float" office:value="254" calcext:value-type="float">
            <text:p>254</text:p>
          </table:table-cell>
          <table:table-cell table:style-name="ce2" office:value-type="string" calcext:value-type="string">
            <text:p>027.227.722-30</text:p>
          </table:table-cell>
          <table:table-cell table:style-name="ce30" office:value-type="string" calcext:value-type="string">
            <text:p>ADRIA RAQUEL SILVA GUIMARÃ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2]);&quot;&quot;;30+[.E262])" office:value-type="float" office:value="30" calcext:value-type="float">
            <text:p>30</text:p>
          </table:table-cell>
          <table:table-cell table:style-name="ce62" table:formula="of:=ROUND(IF([.D262]&gt;0;IF([.E262]&gt;0;[.D262]/30*[.F262];[.D262]+[.D262]/30*[.E26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2]);&quot;&quot;;22+[.I262])" office:value-type="float" office:value="22" calcext:value-type="float">
            <text:p>22 </text:p>
          </table:table-cell>
          <table:table-cell table:style-name="ce62" table:formula="of:=ROUND(IF([.D262]&gt;0;IF([.E262]&gt;0;[.H262]/22*[.J262];[.H262]+[.H262]/22*[.I262]);&quot;&quot;);2)" office:value-type="float" office:value="198" calcext:value-type="float">
            <text:p>198,00</text:p>
          </table:table-cell>
          <table:table-cell table:style-name="ce62" table:formula="of:=[.G262]+[.K26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55" calcext:value-type="float">
            <text:p>255</text:p>
          </table:table-cell>
          <table:table-cell table:style-name="ce2" office:value-type="string" calcext:value-type="string">
            <text:p>039.297.472-00</text:p>
          </table:table-cell>
          <table:table-cell table:style-name="ce30" office:value-type="string" calcext:value-type="string">
            <text:p>ALANA HILÁRIO RABEL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3]);&quot;&quot;;30+[.E263])" office:value-type="float" office:value="30" calcext:value-type="float">
            <text:p>30</text:p>
          </table:table-cell>
          <table:table-cell table:style-name="ce62" table:formula="of:=ROUND(IF([.D263]&gt;0;IF([.E263]&gt;0;[.D263]/30*[.F263];[.D263]+[.D263]/30*[.E26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3]);&quot;&quot;;22+[.I263])" office:value-type="float" office:value="22" calcext:value-type="float">
            <text:p>22 </text:p>
          </table:table-cell>
          <table:table-cell table:style-name="ce62" table:formula="of:=ROUND(IF([.D263]&gt;0;IF([.E263]&gt;0;[.H263]/22*[.J263];[.H263]+[.H263]/22*[.I263]);&quot;&quot;);2)" office:value-type="float" office:value="198" calcext:value-type="float">
            <text:p>198,00</text:p>
          </table:table-cell>
          <table:table-cell table:style-name="ce62" table:formula="of:=[.G263]+[.K26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56" calcext:value-type="float">
            <text:p>256</text:p>
          </table:table-cell>
          <table:table-cell table:style-name="ce2" office:value-type="string" calcext:value-type="string">
            <text:p>026.765.962-84</text:p>
          </table:table-cell>
          <table:table-cell table:style-name="ce30" office:value-type="string" calcext:value-type="string">
            <text:p>ALEXANDRE ALBUQUERQUE DE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4]);&quot;&quot;;30+[.E264])" office:value-type="float" office:value="30" calcext:value-type="float">
            <text:p>30</text:p>
          </table:table-cell>
          <table:table-cell table:style-name="ce62" table:formula="of:=ROUND(IF([.D264]&gt;0;IF([.E264]&gt;0;[.D264]/30*[.F264];[.D264]+[.D264]/30*[.E26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4]);&quot;&quot;;22+[.I264])" office:value-type="float" office:value="22" calcext:value-type="float">
            <text:p>22 </text:p>
          </table:table-cell>
          <table:table-cell table:style-name="ce62" table:formula="of:=ROUND(IF([.D264]&gt;0;IF([.E264]&gt;0;[.H264]/22*[.J264];[.H264]+[.H264]/22*[.I264]);&quot;&quot;);2)" office:value-type="float" office:value="198" calcext:value-type="float">
            <text:p>198,00</text:p>
          </table:table-cell>
          <table:table-cell table:style-name="ce62" table:formula="of:=[.G264]+[.K26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57" calcext:value-type="float">
            <text:p>257</text:p>
          </table:table-cell>
          <table:table-cell table:style-name="ce2" office:value-type="string" calcext:value-type="string">
            <text:p>057.204.642-12</text:p>
          </table:table-cell>
          <table:table-cell table:style-name="ce30" office:value-type="string" calcext:value-type="string">
            <text:p>ALISON MONTEIRO 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5]);&quot;&quot;;30+[.E265])" office:value-type="float" office:value="30" calcext:value-type="float">
            <text:p>30</text:p>
          </table:table-cell>
          <table:table-cell table:style-name="ce62" table:formula="of:=ROUND(IF([.D265]&gt;0;IF([.E265]&gt;0;[.D265]/30*[.F265];[.D265]+[.D265]/30*[.E26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5]);&quot;&quot;;22+[.I265])" office:value-type="float" office:value="22" calcext:value-type="float">
            <text:p>22 </text:p>
          </table:table-cell>
          <table:table-cell table:style-name="ce62" table:formula="of:=ROUND(IF([.D265]&gt;0;IF([.E265]&gt;0;[.H265]/22*[.J265];[.H265]+[.H265]/22*[.I265]);&quot;&quot;);2)" office:value-type="float" office:value="198" calcext:value-type="float">
            <text:p>198,00</text:p>
          </table:table-cell>
          <table:table-cell table:style-name="ce62" table:formula="of:=[.G265]+[.K26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58" calcext:value-type="float">
            <text:p>258</text:p>
          </table:table-cell>
          <table:table-cell table:style-name="ce2" office:value-type="string" calcext:value-type="string">
            <text:p>055.910.912-10</text:p>
          </table:table-cell>
          <table:table-cell table:style-name="ce30" office:value-type="string" calcext:value-type="string">
            <text:p>ALLANA VICTÓRIA RODRIGUES 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6]);&quot;&quot;;30+[.E266])" office:value-type="float" office:value="30" calcext:value-type="float">
            <text:p>30</text:p>
          </table:table-cell>
          <table:table-cell table:style-name="ce62" table:formula="of:=ROUND(IF([.D266]&gt;0;IF([.E266]&gt;0;[.D266]/30*[.F266];[.D266]+[.D266]/30*[.E26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6]);&quot;&quot;;22+[.I266])" office:value-type="float" office:value="22" calcext:value-type="float">
            <text:p>22 </text:p>
          </table:table-cell>
          <table:table-cell table:style-name="ce62" table:formula="of:=ROUND(IF([.D266]&gt;0;IF([.E266]&gt;0;[.H266]/22*[.J266];[.H266]+[.H266]/22*[.I266]);&quot;&quot;);2)" office:value-type="float" office:value="198" calcext:value-type="float">
            <text:p>198,00</text:p>
          </table:table-cell>
          <table:table-cell table:style-name="ce62" table:formula="of:=[.G266]+[.K26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59" calcext:value-type="float">
            <text:p>259</text:p>
          </table:table-cell>
          <table:table-cell table:style-name="ce2" office:value-type="string" calcext:value-type="string">
            <text:p>044.054.732-69</text:p>
          </table:table-cell>
          <table:table-cell table:style-name="ce30" office:value-type="string" calcext:value-type="string">
            <text:p>AMANDA LARISSA SOUSA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7]);&quot;&quot;;30+[.E267])" office:value-type="float" office:value="30" calcext:value-type="float">
            <text:p>30</text:p>
          </table:table-cell>
          <table:table-cell table:style-name="ce62" table:formula="of:=ROUND(IF([.D267]&gt;0;IF([.E267]&gt;0;[.D267]/30*[.F267];[.D267]+[.D267]/30*[.E26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7]);&quot;&quot;;22+[.I267])" office:value-type="float" office:value="22" calcext:value-type="float">
            <text:p>22 </text:p>
          </table:table-cell>
          <table:table-cell table:style-name="ce62" table:formula="of:=ROUND(IF([.D267]&gt;0;IF([.E267]&gt;0;[.H267]/22*[.J267];[.H267]+[.H267]/22*[.I267]);&quot;&quot;);2)" office:value-type="float" office:value="198" calcext:value-type="float">
            <text:p>198,00</text:p>
          </table:table-cell>
          <table:table-cell table:style-name="ce62" table:formula="of:=[.G267]+[.K26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>
          <table:table-cell office:value-type="float" office:value="260" calcext:value-type="float">
            <text:p>260</text:p>
          </table:table-cell>
          <table:table-cell table:style-name="ce24" office:value-type="string" calcext:value-type="string">
            <text:p>051.439.282-73</text:p>
          </table:table-cell>
          <table:table-cell table:style-name="ce33" office:value-type="string" calcext:value-type="string">
            <text:p>AMANDA REBECA MONTEIRO GUIMARÃES</text:p>
          </table:table-cell>
          <table:table-cell table:style-name="ce40" office:value-type="float" office:value="1251.65" calcext:value-type="float">
            <text:p>1251,65</text:p>
          </table:table-cell>
          <table:table-cell table:style-name="ce46" office:value-type="float" office:value="7" calcext:value-type="float">
            <text:p>7 </text:p>
          </table:table-cell>
          <table:table-cell table:style-name="ce53" table:formula="of:=IF(ISBLANK([.E268]);&quot;&quot;;30+[.E268])" office:value-type="float" office:value="37" calcext:value-type="float">
            <text:p>37</text:p>
          </table:table-cell>
          <table:table-cell table:style-name="ce65" table:formula="of:=ROUND(IF([.D268]&gt;0;IF([.E268]&gt;0;[.D268]/30*[.F268];[.D268]+[.D268]/30*[.E268]);&quot;&quot;);2)" office:value-type="float" office:value="1543.7" calcext:value-type="float">
            <text:p>1543,70</text:p>
          </table:table-cell>
          <table:table-cell table:style-name="ce65" office:value-type="float" office:value="198" calcext:value-type="float">
            <text:p>198,00</text:p>
          </table:table-cell>
          <table:table-cell table:style-name="ce46" office:value-type="float" office:value="5" calcext:value-type="float">
            <text:p>5 </text:p>
          </table:table-cell>
          <table:table-cell table:style-name="ce77" table:formula="of:=IF(ISBLANK([.I268]);&quot;&quot;;22+[.I268])" office:value-type="float" office:value="27" calcext:value-type="float">
            <text:p>27 </text:p>
          </table:table-cell>
          <table:table-cell table:style-name="ce65" table:formula="of:=ROUND(IF([.D268]&gt;0;IF([.E268]&gt;0;[.H268]/22*[.J268];[.H268]+[.H268]/22*[.I268]);&quot;&quot;);2)" office:value-type="float" office:value="243" calcext:value-type="float">
            <text:p>243,00</text:p>
          </table:table-cell>
          <table:table-cell table:style-name="ce65" table:formula="of:=[.G268]+[.K268]" office:value-type="float" office:value="1786.7" calcext:value-type="float">
            <text:p>1786,70</text:p>
          </table:table-cell>
          <table:table-cell table:style-name="ce40" office:value-type="float" office:value="22.46" calcext:value-type="float">
            <text:p>22,46</text:p>
          </table:table-cell>
          <table:table-cell table:style-name="ce104" office:value-type="string" calcext:value-type="string">
            <text:p>Início em 24/11/2023</text:p>
          </table:table-cell>
          <table:table-cell table:style-name="ce124" table:number-columns-repeated="1010"/>
        </table:table-row>
        <table:table-row table:style-name="ro7" table:visibility="filter">
          <table:table-cell office:value-type="float" office:value="261" calcext:value-type="float">
            <text:p>261</text:p>
          </table:table-cell>
          <table:table-cell table:style-name="ce2" office:value-type="string" calcext:value-type="string">
            <text:p>702.798.602-77</text:p>
          </table:table-cell>
          <table:table-cell table:style-name="ce30" office:value-type="string" calcext:value-type="string">
            <text:p>ANA FLÁVIA MARINHO PAZ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69]);&quot;&quot;;30+[.E269])" office:value-type="float" office:value="30" calcext:value-type="float">
            <text:p>30</text:p>
          </table:table-cell>
          <table:table-cell table:style-name="ce62" table:formula="of:=ROUND(IF([.D269]&gt;0;IF([.E269]&gt;0;[.D269]/30*[.F269];[.D269]+[.D269]/30*[.E26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69]);&quot;&quot;;22+[.I269])" office:value-type="float" office:value="22" calcext:value-type="float">
            <text:p>22 </text:p>
          </table:table-cell>
          <table:table-cell table:style-name="ce62" table:formula="of:=ROUND(IF([.D269]&gt;0;IF([.E269]&gt;0;[.H269]/22*[.J269];[.H269]+[.H269]/22*[.I269]);&quot;&quot;);2)" office:value-type="float" office:value="198" calcext:value-type="float">
            <text:p>198,00</text:p>
          </table:table-cell>
          <table:table-cell table:style-name="ce62" table:formula="of:=[.G269]+[.K26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62" calcext:value-type="float">
            <text:p>262</text:p>
          </table:table-cell>
          <table:table-cell table:style-name="ce2" office:value-type="string" calcext:value-type="string">
            <text:p>963.952.062-49</text:p>
          </table:table-cell>
          <table:table-cell table:style-name="ce30" office:value-type="string" calcext:value-type="string">
            <text:p>ANA LEILA ANDRADE DE ALENCA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0]);&quot;&quot;;30+[.E270])" office:value-type="float" office:value="30" calcext:value-type="float">
            <text:p>30</text:p>
          </table:table-cell>
          <table:table-cell table:style-name="ce62" table:formula="of:=ROUND(IF([.D270]&gt;0;IF([.E270]&gt;0;[.D270]/30*[.F270];[.D270]+[.D270]/30*[.E27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0]);&quot;&quot;;22+[.I270])" office:value-type="float" office:value="22" calcext:value-type="float">
            <text:p>22 </text:p>
          </table:table-cell>
          <table:table-cell table:style-name="ce62" table:formula="of:=ROUND(IF([.D270]&gt;0;IF([.E270]&gt;0;[.H270]/22*[.J270];[.H270]+[.H270]/22*[.I270]);&quot;&quot;);2)" office:value-type="float" office:value="198" calcext:value-type="float">
            <text:p>198,00</text:p>
          </table:table-cell>
          <table:table-cell table:style-name="ce62" table:formula="of:=[.G270]+[.K27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63" calcext:value-type="float">
            <text:p>263</text:p>
          </table:table-cell>
          <table:table-cell table:style-name="ce2" office:value-type="string" calcext:value-type="string">
            <text:p>034.560.522-51</text:p>
          </table:table-cell>
          <table:table-cell table:style-name="ce30" office:value-type="string" calcext:value-type="string">
            <text:p>ANA LUISA DA SILVA RUBEM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1]);&quot;&quot;;30+[.E271])" office:value-type="float" office:value="30" calcext:value-type="float">
            <text:p>30</text:p>
          </table:table-cell>
          <table:table-cell table:style-name="ce62" table:formula="of:=ROUND(IF([.D271]&gt;0;IF([.E271]&gt;0;[.D271]/30*[.F271];[.D271]+[.D271]/30*[.E27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1]);&quot;&quot;;22+[.I271])" office:value-type="float" office:value="22" calcext:value-type="float">
            <text:p>22 </text:p>
          </table:table-cell>
          <table:table-cell table:style-name="ce62" table:formula="of:=ROUND(IF([.D271]&gt;0;IF([.E271]&gt;0;[.H271]/22*[.J271];[.H271]+[.H271]/22*[.I271]);&quot;&quot;);2)" office:value-type="float" office:value="198" calcext:value-type="float">
            <text:p>198,00</text:p>
          </table:table-cell>
          <table:table-cell table:style-name="ce62" table:formula="of:=[.G271]+[.K27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64" calcext:value-type="float">
            <text:p>264</text:p>
          </table:table-cell>
          <table:table-cell table:style-name="ce2" office:value-type="string" calcext:value-type="string">
            <text:p>031.185.802-32</text:p>
          </table:table-cell>
          <table:table-cell table:style-name="ce30" office:value-type="string" calcext:value-type="string">
            <text:p>ANA LUIZA MAIA GONÇ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2]);&quot;&quot;;30+[.E272])" office:value-type="float" office:value="30" calcext:value-type="float">
            <text:p>30</text:p>
          </table:table-cell>
          <table:table-cell table:style-name="ce62" table:formula="of:=ROUND(IF([.D272]&gt;0;IF([.E272]&gt;0;[.D272]/30*[.F272];[.D272]+[.D272]/30*[.E27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2]);&quot;&quot;;22+[.I272])" office:value-type="float" office:value="22" calcext:value-type="float">
            <text:p>22 </text:p>
          </table:table-cell>
          <table:table-cell table:style-name="ce62" table:formula="of:=ROUND(IF([.D272]&gt;0;IF([.E272]&gt;0;[.H272]/22*[.J272];[.H272]+[.H272]/22*[.I272]);&quot;&quot;);2)" office:value-type="float" office:value="198" calcext:value-type="float">
            <text:p>198,00</text:p>
          </table:table-cell>
          <table:table-cell table:style-name="ce62" table:formula="of:=[.G272]+[.K27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65" calcext:value-type="float">
            <text:p>265</text:p>
          </table:table-cell>
          <table:table-cell table:style-name="ce2" office:value-type="string" calcext:value-type="string">
            <text:p>043.571.692-16</text:p>
          </table:table-cell>
          <table:table-cell table:style-name="ce30" office:value-type="string" calcext:value-type="string">
            <text:p>ANA PAULA DE SOUZA DUT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3]);&quot;&quot;;30+[.E273])" office:value-type="float" office:value="30" calcext:value-type="float">
            <text:p>30</text:p>
          </table:table-cell>
          <table:table-cell table:style-name="ce62" table:formula="of:=ROUND(IF([.D273]&gt;0;IF([.E273]&gt;0;[.D273]/30*[.F273];[.D273]+[.D273]/30*[.E27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3]);&quot;&quot;;22+[.I273])" office:value-type="float" office:value="22" calcext:value-type="float">
            <text:p>22 </text:p>
          </table:table-cell>
          <table:table-cell table:style-name="ce62" table:formula="of:=ROUND(IF([.D273]&gt;0;IF([.E273]&gt;0;[.H273]/22*[.J273];[.H273]+[.H273]/22*[.I273]);&quot;&quot;);2)" office:value-type="float" office:value="198" calcext:value-type="float">
            <text:p>198,00</text:p>
          </table:table-cell>
          <table:table-cell table:style-name="ce62" table:formula="of:=[.G273]+[.K27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66" calcext:value-type="float">
            <text:p>266</text:p>
          </table:table-cell>
          <table:table-cell table:style-name="ce2" office:value-type="string" calcext:value-type="string">
            <text:p>011.579.132-96</text:p>
          </table:table-cell>
          <table:table-cell table:style-name="ce30" office:value-type="string" calcext:value-type="string">
            <text:p>ANA SUEL CARDOSO GOM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4]);&quot;&quot;;30+[.E274])" office:value-type="float" office:value="30" calcext:value-type="float">
            <text:p>30</text:p>
          </table:table-cell>
          <table:table-cell table:style-name="ce62" table:formula="of:=ROUND(IF([.D274]&gt;0;IF([.E274]&gt;0;[.D274]/30*[.F274];[.D274]+[.D274]/30*[.E27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4]);&quot;&quot;;22+[.I274])" office:value-type="float" office:value="22" calcext:value-type="float">
            <text:p>22 </text:p>
          </table:table-cell>
          <table:table-cell table:style-name="ce62" table:formula="of:=ROUND(IF([.D274]&gt;0;IF([.E274]&gt;0;[.H274]/22*[.J274];[.H274]+[.H274]/22*[.I274]);&quot;&quot;);2)" office:value-type="float" office:value="198" calcext:value-type="float">
            <text:p>198,00</text:p>
          </table:table-cell>
          <table:table-cell table:style-name="ce62" table:formula="of:=[.G274]+[.K27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67" calcext:value-type="float">
            <text:p>267</text:p>
          </table:table-cell>
          <table:table-cell table:style-name="ce2" office:value-type="string" calcext:value-type="string">
            <text:p>703.685.232-17</text:p>
          </table:table-cell>
          <table:table-cell table:style-name="ce30" office:value-type="string" calcext:value-type="string">
            <text:p>ANDREY DE JESUS GUED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5]);&quot;&quot;;30+[.E275])" office:value-type="float" office:value="30" calcext:value-type="float">
            <text:p>30</text:p>
          </table:table-cell>
          <table:table-cell table:style-name="ce62" table:formula="of:=ROUND(IF([.D275]&gt;0;IF([.E275]&gt;0;[.D275]/30*[.F275];[.D275]+[.D275]/30*[.E27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5]);&quot;&quot;;22+[.I275])" office:value-type="float" office:value="22" calcext:value-type="float">
            <text:p>22 </text:p>
          </table:table-cell>
          <table:table-cell table:style-name="ce62" table:formula="of:=ROUND(IF([.D275]&gt;0;IF([.E275]&gt;0;[.H275]/22*[.J275];[.H275]+[.H275]/22*[.I275]);&quot;&quot;);2)" office:value-type="float" office:value="198" calcext:value-type="float">
            <text:p>198,00</text:p>
          </table:table-cell>
          <table:table-cell table:style-name="ce62" table:formula="of:=[.G275]+[.K27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68" calcext:value-type="float">
            <text:p>268</text:p>
          </table:table-cell>
          <table:table-cell table:style-name="ce2" office:value-type="string" calcext:value-type="string">
            <text:p>059.954.062-13</text:p>
          </table:table-cell>
          <table:table-cell table:style-name="ce30" office:value-type="string" calcext:value-type="string">
            <text:p>ANGELO RAVANELLY CORDOVIL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6]);&quot;&quot;;30+[.E276])" office:value-type="float" office:value="30" calcext:value-type="float">
            <text:p>30</text:p>
          </table:table-cell>
          <table:table-cell table:style-name="ce62" table:formula="of:=ROUND(IF([.D276]&gt;0;IF([.E276]&gt;0;[.D276]/30*[.F276];[.D276]+[.D276]/30*[.E27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6]);&quot;&quot;;22+[.I276])" office:value-type="float" office:value="22" calcext:value-type="float">
            <text:p>22 </text:p>
          </table:table-cell>
          <table:table-cell table:style-name="ce62" table:formula="of:=ROUND(IF([.D276]&gt;0;IF([.E276]&gt;0;[.H276]/22*[.J276];[.H276]+[.H276]/22*[.I276]);&quot;&quot;);2)" office:value-type="float" office:value="198" calcext:value-type="float">
            <text:p>198,00</text:p>
          </table:table-cell>
          <table:table-cell table:style-name="ce62" table:formula="of:=[.G276]+[.K27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69" calcext:value-type="float">
            <text:p>269</text:p>
          </table:table-cell>
          <table:table-cell table:style-name="ce2" office:value-type="string" calcext:value-type="string">
            <text:p>048.734.302-67</text:p>
          </table:table-cell>
          <table:table-cell table:style-name="ce30" office:value-type="string" calcext:value-type="string">
            <text:p>ANNE KAROLLINE BARBOSA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7]);&quot;&quot;;30+[.E277])" office:value-type="float" office:value="30" calcext:value-type="float">
            <text:p>30</text:p>
          </table:table-cell>
          <table:table-cell table:style-name="ce62" table:formula="of:=ROUND(IF([.D277]&gt;0;IF([.E277]&gt;0;[.D277]/30*[.F277];[.D277]+[.D277]/30*[.E27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7]);&quot;&quot;;22+[.I277])" office:value-type="float" office:value="22" calcext:value-type="float">
            <text:p>22 </text:p>
          </table:table-cell>
          <table:table-cell table:style-name="ce62" table:formula="of:=ROUND(IF([.D277]&gt;0;IF([.E277]&gt;0;[.H277]/22*[.J277];[.H277]+[.H277]/22*[.I277]);&quot;&quot;);2)" office:value-type="float" office:value="198" calcext:value-type="float">
            <text:p>198,00</text:p>
          </table:table-cell>
          <table:table-cell table:style-name="ce62" table:formula="of:=[.G277]+[.K27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70" calcext:value-type="float">
            <text:p>270</text:p>
          </table:table-cell>
          <table:table-cell table:style-name="ce2" office:value-type="string" calcext:value-type="string">
            <text:p>010.784.892-97</text:p>
          </table:table-cell>
          <table:table-cell table:style-name="ce30" office:value-type="string" calcext:value-type="string">
            <text:p>ARÃO GOMES DE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8]);&quot;&quot;;30+[.E278])" office:value-type="float" office:value="30" calcext:value-type="float">
            <text:p>30</text:p>
          </table:table-cell>
          <table:table-cell table:style-name="ce62" table:formula="of:=ROUND(IF([.D278]&gt;0;IF([.E278]&gt;0;[.D278]/30*[.F278];[.D278]+[.D278]/30*[.E27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8]);&quot;&quot;;22+[.I278])" office:value-type="float" office:value="22" calcext:value-type="float">
            <text:p>22 </text:p>
          </table:table-cell>
          <table:table-cell table:style-name="ce62" table:formula="of:=ROUND(IF([.D278]&gt;0;IF([.E278]&gt;0;[.H278]/22*[.J278];[.H278]+[.H278]/22*[.I278]);&quot;&quot;);2)" office:value-type="float" office:value="198" calcext:value-type="float">
            <text:p>198,00</text:p>
          </table:table-cell>
          <table:table-cell table:style-name="ce62" table:formula="of:=[.G278]+[.K27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71" calcext:value-type="float">
            <text:p>271</text:p>
          </table:table-cell>
          <table:table-cell table:style-name="ce2" office:value-type="string" calcext:value-type="string">
            <text:p><text:s/>043.918.922-51</text:p>
          </table:table-cell>
          <table:table-cell table:style-name="ce30" office:value-type="string" calcext:value-type="string">
            <text:p>ARLEY SILVA DE PIN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79]);&quot;&quot;;30+[.E279])" office:value-type="float" office:value="30" calcext:value-type="float">
            <text:p>30</text:p>
          </table:table-cell>
          <table:table-cell table:style-name="ce62" table:formula="of:=ROUND(IF([.D279]&gt;0;IF([.E279]&gt;0;[.D279]/30*[.F279];[.D279]+[.D279]/30*[.E27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79]);&quot;&quot;;22+[.I279])" office:value-type="float" office:value="22" calcext:value-type="float">
            <text:p>22 </text:p>
          </table:table-cell>
          <table:table-cell table:style-name="ce62" table:formula="of:=ROUND(IF([.D279]&gt;0;IF([.E279]&gt;0;[.H279]/22*[.J279];[.H279]+[.H279]/22*[.I279]);&quot;&quot;);2)" office:value-type="float" office:value="198" calcext:value-type="float">
            <text:p>198,00</text:p>
          </table:table-cell>
          <table:table-cell table:style-name="ce62" table:formula="of:=[.G279]+[.K27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72" calcext:value-type="float">
            <text:p>272</text:p>
          </table:table-cell>
          <table:table-cell table:style-name="ce2" office:value-type="string" calcext:value-type="string">
            <text:p>027.549.132-38</text:p>
          </table:table-cell>
          <table:table-cell table:style-name="ce30" office:value-type="string" calcext:value-type="string">
            <text:p>BEATRIZ EVELLYN SILVA CARIOC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0]);&quot;&quot;;30+[.E280])" office:value-type="float" office:value="30" calcext:value-type="float">
            <text:p>30</text:p>
          </table:table-cell>
          <table:table-cell table:style-name="ce62" table:formula="of:=ROUND(IF([.D280]&gt;0;IF([.E280]&gt;0;[.D280]/30*[.F280];[.D280]+[.D280]/30*[.E28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0]);&quot;&quot;;22+[.I280])" office:value-type="float" office:value="22" calcext:value-type="float">
            <text:p>22 </text:p>
          </table:table-cell>
          <table:table-cell table:style-name="ce62" table:formula="of:=ROUND(IF([.D280]&gt;0;IF([.E280]&gt;0;[.H280]/22*[.J280];[.H280]+[.H280]/22*[.I280]);&quot;&quot;);2)" office:value-type="float" office:value="198" calcext:value-type="float">
            <text:p>198,00</text:p>
          </table:table-cell>
          <table:table-cell table:style-name="ce62" table:formula="of:=[.G280]+[.K28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73" calcext:value-type="float">
            <text:p>273</text:p>
          </table:table-cell>
          <table:table-cell table:style-name="ce2" office:value-type="string" calcext:value-type="string">
            <text:p>704.739.062-60</text:p>
          </table:table-cell>
          <table:table-cell table:style-name="ce30" office:value-type="string" calcext:value-type="string">
            <text:p>BIANCA ROBERTA SANTOS CARVAL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1]);&quot;&quot;;30+[.E281])" office:value-type="float" office:value="30" calcext:value-type="float">
            <text:p>30</text:p>
          </table:table-cell>
          <table:table-cell table:style-name="ce62" table:formula="of:=ROUND(IF([.D281]&gt;0;IF([.E281]&gt;0;[.D281]/30*[.F281];[.D281]+[.D281]/30*[.E28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1]);&quot;&quot;;22+[.I281])" office:value-type="float" office:value="22" calcext:value-type="float">
            <text:p>22 </text:p>
          </table:table-cell>
          <table:table-cell table:style-name="ce62" table:formula="of:=ROUND(IF([.D281]&gt;0;IF([.E281]&gt;0;[.H281]/22*[.J281];[.H281]+[.H281]/22*[.I281]);&quot;&quot;);2)" office:value-type="float" office:value="198" calcext:value-type="float">
            <text:p>198,00</text:p>
          </table:table-cell>
          <table:table-cell table:style-name="ce62" table:formula="of:=[.G281]+[.K28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74" calcext:value-type="float">
            <text:p>274</text:p>
          </table:table-cell>
          <table:table-cell table:style-name="ce2" office:value-type="string" calcext:value-type="string">
            <text:p>023.768.342-36</text:p>
          </table:table-cell>
          <table:table-cell table:style-name="ce30" office:value-type="string" calcext:value-type="string">
            <text:p>BRYAN AYRES PEDROS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2]);&quot;&quot;;30+[.E282])" office:value-type="float" office:value="30" calcext:value-type="float">
            <text:p>30</text:p>
          </table:table-cell>
          <table:table-cell table:style-name="ce62" table:formula="of:=ROUND(IF([.D282]&gt;0;IF([.E282]&gt;0;[.D282]/30*[.F282];[.D282]+[.D282]/30*[.E28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2]);&quot;&quot;;22+[.I282])" office:value-type="float" office:value="22" calcext:value-type="float">
            <text:p>22 </text:p>
          </table:table-cell>
          <table:table-cell table:style-name="ce62" table:formula="of:=ROUND(IF([.D282]&gt;0;IF([.E282]&gt;0;[.H282]/22*[.J282];[.H282]+[.H282]/22*[.I282]);&quot;&quot;);2)" office:value-type="float" office:value="198" calcext:value-type="float">
            <text:p>198,00</text:p>
          </table:table-cell>
          <table:table-cell table:style-name="ce62" table:formula="of:=[.G282]+[.K28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75" calcext:value-type="float">
            <text:p>275</text:p>
          </table:table-cell>
          <table:table-cell table:style-name="ce2" office:value-type="string" calcext:value-type="string">
            <text:p>034.990.702-19</text:p>
          </table:table-cell>
          <table:table-cell table:style-name="ce30" office:value-type="string" calcext:value-type="string">
            <text:p>CAIO LIMA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3]);&quot;&quot;;30+[.E283])" office:value-type="float" office:value="30" calcext:value-type="float">
            <text:p>30</text:p>
          </table:table-cell>
          <table:table-cell table:style-name="ce62" table:formula="of:=ROUND(IF([.D283]&gt;0;IF([.E283]&gt;0;[.D283]/30*[.F283];[.D283]+[.D283]/30*[.E28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3]);&quot;&quot;;22+[.I283])" office:value-type="float" office:value="22" calcext:value-type="float">
            <text:p>22 </text:p>
          </table:table-cell>
          <table:table-cell table:style-name="ce62" table:formula="of:=ROUND(IF([.D283]&gt;0;IF([.E283]&gt;0;[.H283]/22*[.J283];[.H283]+[.H283]/22*[.I283]);&quot;&quot;);2)" office:value-type="float" office:value="198" calcext:value-type="float">
            <text:p>198,00</text:p>
          </table:table-cell>
          <table:table-cell table:style-name="ce62" table:formula="of:=[.G283]+[.K28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76" calcext:value-type="float">
            <text:p>276</text:p>
          </table:table-cell>
          <table:table-cell table:style-name="ce2" office:value-type="string" calcext:value-type="string">
            <text:p>023.327.472-30</text:p>
          </table:table-cell>
          <table:table-cell table:style-name="ce30" office:value-type="string" calcext:value-type="string">
            <text:p>CAMILA DOS SANTOS SAL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4]);&quot;&quot;;30+[.E284])" office:value-type="float" office:value="30" calcext:value-type="float">
            <text:p>30</text:p>
          </table:table-cell>
          <table:table-cell table:style-name="ce62" table:formula="of:=ROUND(IF([.D284]&gt;0;IF([.E284]&gt;0;[.D284]/30*[.F284];[.D284]+[.D284]/30*[.E28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4]);&quot;&quot;;22+[.I284])" office:value-type="float" office:value="22" calcext:value-type="float">
            <text:p>22 </text:p>
          </table:table-cell>
          <table:table-cell table:style-name="ce62" table:formula="of:=ROUND(IF([.D284]&gt;0;IF([.E284]&gt;0;[.H284]/22*[.J284];[.H284]+[.H284]/22*[.I284]);&quot;&quot;);2)" office:value-type="float" office:value="198" calcext:value-type="float">
            <text:p>198,00</text:p>
          </table:table-cell>
          <table:table-cell table:style-name="ce62" table:formula="of:=[.G284]+[.K28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4" table:number-columns-repeated="1010"/>
        </table:table-row>
        <table:table-row table:style-name="ro7" table:visibility="filter">
          <table:table-cell office:value-type="float" office:value="277" calcext:value-type="float">
            <text:p>277</text:p>
          </table:table-cell>
          <table:table-cell table:style-name="ce2" office:value-type="string" calcext:value-type="string">
            <text:p>046.410.632-06</text:p>
          </table:table-cell>
          <table:table-cell table:style-name="ce30" office:value-type="string" calcext:value-type="string">
            <text:p>CAMILA LOPES DE FREIT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5]);&quot;&quot;;30+[.E285])" office:value-type="float" office:value="30" calcext:value-type="float">
            <text:p>30</text:p>
          </table:table-cell>
          <table:table-cell table:style-name="ce62" table:formula="of:=ROUND(IF([.D285]&gt;0;IF([.E285]&gt;0;[.D285]/30*[.F285];[.D285]+[.D285]/30*[.E28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5]);&quot;&quot;;22+[.I285])" office:value-type="float" office:value="22" calcext:value-type="float">
            <text:p>22 </text:p>
          </table:table-cell>
          <table:table-cell table:style-name="ce62" table:formula="of:=ROUND(IF([.D285]&gt;0;IF([.E285]&gt;0;[.H285]/22*[.J285];[.H285]+[.H285]/22*[.I285]);&quot;&quot;);2)" office:value-type="float" office:value="198" calcext:value-type="float">
            <text:p>198,00</text:p>
          </table:table-cell>
          <table:table-cell table:style-name="ce62" table:formula="of:=[.G285]+[.K28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4" table:number-columns-repeated="1010"/>
        </table:table-row>
        <table:table-row table:style-name="ro7" table:visibility="filter">
          <table:table-cell office:value-type="float" office:value="278" calcext:value-type="float">
            <text:p>278</text:p>
          </table:table-cell>
          <table:table-cell table:style-name="ce2" office:value-type="string" calcext:value-type="string">
            <text:p>056.681.682-20</text:p>
          </table:table-cell>
          <table:table-cell table:style-name="ce30" office:value-type="string" calcext:value-type="string">
            <text:p>CAMILA ROBERTA SOUZA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6]);&quot;&quot;;30+[.E286])" office:value-type="float" office:value="30" calcext:value-type="float">
            <text:p>30</text:p>
          </table:table-cell>
          <table:table-cell table:style-name="ce62" table:formula="of:=ROUND(IF([.D286]&gt;0;IF([.E286]&gt;0;[.D286]/30*[.F286];[.D286]+[.D286]/30*[.E28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6]);&quot;&quot;;22+[.I286])" office:value-type="float" office:value="22" calcext:value-type="float">
            <text:p>22 </text:p>
          </table:table-cell>
          <table:table-cell table:style-name="ce62" table:formula="of:=ROUND(IF([.D286]&gt;0;IF([.E286]&gt;0;[.H286]/22*[.J286];[.H286]+[.H286]/22*[.I286]);&quot;&quot;);2)" office:value-type="float" office:value="198" calcext:value-type="float">
            <text:p>198,00</text:p>
          </table:table-cell>
          <table:table-cell table:style-name="ce62" table:formula="of:=[.G286]+[.K28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4" table:number-columns-repeated="1010"/>
        </table:table-row>
        <table:table-row table:style-name="ro7" table:visibility="filter">
          <table:table-cell office:value-type="float" office:value="279" calcext:value-type="float">
            <text:p>279</text:p>
          </table:table-cell>
          <table:table-cell table:style-name="ce2" office:value-type="string" calcext:value-type="string">
            <text:p>048.289.372-93</text:p>
          </table:table-cell>
          <table:table-cell table:style-name="ce30" office:value-type="string" calcext:value-type="string">
            <text:p>CARLA KAROLINA CARVALHO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7]);&quot;&quot;;30+[.E287])" office:value-type="float" office:value="30" calcext:value-type="float">
            <text:p>30</text:p>
          </table:table-cell>
          <table:table-cell table:style-name="ce62" table:formula="of:=ROUND(IF([.D287]&gt;0;IF([.E287]&gt;0;[.D287]/30*[.F287];[.D287]+[.D287]/30*[.E28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7]);&quot;&quot;;22+[.I287])" office:value-type="float" office:value="22" calcext:value-type="float">
            <text:p>22 </text:p>
          </table:table-cell>
          <table:table-cell table:style-name="ce62" table:formula="of:=ROUND(IF([.D287]&gt;0;IF([.E287]&gt;0;[.H287]/22*[.J287];[.H287]+[.H287]/22*[.I287]);&quot;&quot;);2)" office:value-type="float" office:value="198" calcext:value-type="float">
            <text:p>198,00</text:p>
          </table:table-cell>
          <table:table-cell table:style-name="ce62" table:formula="of:=[.G287]+[.K28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280" calcext:value-type="float">
            <text:p>280</text:p>
          </table:table-cell>
          <table:table-cell table:style-name="ce2" office:value-type="string" calcext:value-type="string">
            <text:p>014.828.592-97</text:p>
          </table:table-cell>
          <table:table-cell table:style-name="ce30" office:value-type="string" calcext:value-type="string">
            <text:p>CLARA ORSINI VICTORIA DE AMORIM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8]);&quot;&quot;;30+[.E288])" office:value-type="float" office:value="30" calcext:value-type="float">
            <text:p>30</text:p>
          </table:table-cell>
          <table:table-cell table:style-name="ce62" table:formula="of:=ROUND(IF([.D288]&gt;0;IF([.E288]&gt;0;[.D288]/30*[.F288];[.D288]+[.D288]/30*[.E28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8]);&quot;&quot;;22+[.I288])" office:value-type="float" office:value="22" calcext:value-type="float">
            <text:p>22 </text:p>
          </table:table-cell>
          <table:table-cell table:style-name="ce62" table:formula="of:=ROUND(IF([.D288]&gt;0;IF([.E288]&gt;0;[.H288]/22*[.J288];[.H288]+[.H288]/22*[.I288]);&quot;&quot;);2)" office:value-type="float" office:value="198" calcext:value-type="float">
            <text:p>198,00</text:p>
          </table:table-cell>
          <table:table-cell table:style-name="ce62" table:formula="of:=[.G288]+[.K28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4" table:number-columns-repeated="1010"/>
        </table:table-row>
        <table:table-row table:style-name="ro7" table:visibility="filter">
          <table:table-cell office:value-type="float" office:value="281" calcext:value-type="float">
            <text:p>281</text:p>
          </table:table-cell>
          <table:table-cell table:style-name="ce2" office:value-type="string" calcext:value-type="string">
            <text:p>058.074.872-30</text:p>
          </table:table-cell>
          <table:table-cell table:style-name="ce30" office:value-type="string" calcext:value-type="string">
            <text:p>CLARISSE BRAGA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89]);&quot;&quot;;30+[.E289])" office:value-type="float" office:value="30" calcext:value-type="float">
            <text:p>30</text:p>
          </table:table-cell>
          <table:table-cell table:style-name="ce62" table:formula="of:=ROUND(IF([.D289]&gt;0;IF([.E289]&gt;0;[.D289]/30*[.F289];[.D289]+[.D289]/30*[.E28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89]);&quot;&quot;;22+[.I289])" office:value-type="float" office:value="22" calcext:value-type="float">
            <text:p>22 </text:p>
          </table:table-cell>
          <table:table-cell table:style-name="ce62" table:formula="of:=ROUND(IF([.D289]&gt;0;IF([.E289]&gt;0;[.H289]/22*[.J289];[.H289]+[.H289]/22*[.I289]);&quot;&quot;);2)" office:value-type="float" office:value="198" calcext:value-type="float">
            <text:p>198,00</text:p>
          </table:table-cell>
          <table:table-cell table:style-name="ce62" table:formula="of:=[.G289]+[.K28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4" table:number-columns-repeated="1010"/>
        </table:table-row>
        <table:table-row table:style-name="ro7" table:visibility="filter">
          <table:table-cell office:value-type="float" office:value="282" calcext:value-type="float">
            <text:p>282</text:p>
          </table:table-cell>
          <table:table-cell table:style-name="ce2" office:value-type="string" calcext:value-type="string">
            <text:p>047.370.312-24</text:p>
          </table:table-cell>
          <table:table-cell table:style-name="ce30" office:value-type="string" calcext:value-type="string">
            <text:p>CLEISLA VIEIRA DAMASCENA E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0]);&quot;&quot;;30+[.E290])" office:value-type="float" office:value="30" calcext:value-type="float">
            <text:p>30</text:p>
          </table:table-cell>
          <table:table-cell table:style-name="ce62" table:formula="of:=ROUND(IF([.D290]&gt;0;IF([.E290]&gt;0;[.D290]/30*[.F290];[.D290]+[.D290]/30*[.E29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0]);&quot;&quot;;22+[.I290])" office:value-type="float" office:value="22" calcext:value-type="float">
            <text:p>22 </text:p>
          </table:table-cell>
          <table:table-cell table:style-name="ce62" table:formula="of:=ROUND(IF([.D290]&gt;0;IF([.E290]&gt;0;[.H290]/22*[.J290];[.H290]+[.H290]/22*[.I290]);&quot;&quot;);2)" office:value-type="float" office:value="198" calcext:value-type="float">
            <text:p>198,00</text:p>
          </table:table-cell>
          <table:table-cell table:style-name="ce62" table:formula="of:=[.G290]+[.K29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83" calcext:value-type="float">
            <text:p>283</text:p>
          </table:table-cell>
          <table:table-cell table:style-name="ce2" office:value-type="string" calcext:value-type="string">
            <text:p>704.059.372-61</text:p>
          </table:table-cell>
          <table:table-cell table:style-name="ce30" office:value-type="string" calcext:value-type="string">
            <text:p>CRISTIAN ANDESON GOMES MASCEN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1]);&quot;&quot;;30+[.E291])" office:value-type="float" office:value="30" calcext:value-type="float">
            <text:p>30</text:p>
          </table:table-cell>
          <table:table-cell table:style-name="ce62" table:formula="of:=ROUND(IF([.D291]&gt;0;IF([.E291]&gt;0;[.D291]/30*[.F291];[.D291]+[.D291]/30*[.E29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1]);&quot;&quot;;22+[.I291])" office:value-type="float" office:value="22" calcext:value-type="float">
            <text:p>22 </text:p>
          </table:table-cell>
          <table:table-cell table:style-name="ce62" table:formula="of:=ROUND(IF([.D291]&gt;0;IF([.E291]&gt;0;[.H291]/22*[.J291];[.H291]+[.H291]/22*[.I291]);&quot;&quot;);2)" office:value-type="float" office:value="198" calcext:value-type="float">
            <text:p>198,00</text:p>
          </table:table-cell>
          <table:table-cell table:style-name="ce62" table:formula="of:=[.G291]+[.K29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84" calcext:value-type="float">
            <text:p>284</text:p>
          </table:table-cell>
          <table:table-cell table:style-name="ce2" office:value-type="string" calcext:value-type="string">
            <text:p>049.163.002-62</text:p>
          </table:table-cell>
          <table:table-cell table:style-name="ce30" office:value-type="string" calcext:value-type="string">
            <text:p>CRISTINA PEREIRA BARBOS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2]);&quot;&quot;;30+[.E292])" office:value-type="float" office:value="30" calcext:value-type="float">
            <text:p>30</text:p>
          </table:table-cell>
          <table:table-cell table:style-name="ce62" table:formula="of:=ROUND(IF([.D292]&gt;0;IF([.E292]&gt;0;[.D292]/30*[.F292];[.D292]+[.D292]/30*[.E29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2]);&quot;&quot;;22+[.I292])" office:value-type="float" office:value="22" calcext:value-type="float">
            <text:p>22 </text:p>
          </table:table-cell>
          <table:table-cell table:style-name="ce62" table:formula="of:=ROUND(IF([.D292]&gt;0;IF([.E292]&gt;0;[.H292]/22*[.J292];[.H292]+[.H292]/22*[.I292]);&quot;&quot;);2)" office:value-type="float" office:value="198" calcext:value-type="float">
            <text:p>198,00</text:p>
          </table:table-cell>
          <table:table-cell table:style-name="ce62" table:formula="of:=[.G292]+[.K29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85" calcext:value-type="float">
            <text:p>285</text:p>
          </table:table-cell>
          <table:table-cell table:style-name="ce2" office:value-type="string" calcext:value-type="string">
            <text:p>082.270.132-44</text:p>
          </table:table-cell>
          <table:table-cell table:style-name="ce30" office:value-type="string" calcext:value-type="string">
            <text:p>DAIANE DA SILVA MEND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3]);&quot;&quot;;30+[.E293])" office:value-type="float" office:value="30" calcext:value-type="float">
            <text:p>30</text:p>
          </table:table-cell>
          <table:table-cell table:style-name="ce62" table:formula="of:=ROUND(IF([.D293]&gt;0;IF([.E293]&gt;0;[.D293]/30*[.F293];[.D293]+[.D293]/30*[.E29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3]);&quot;&quot;;22+[.I293])" office:value-type="float" office:value="22" calcext:value-type="float">
            <text:p>22 </text:p>
          </table:table-cell>
          <table:table-cell table:style-name="ce62" table:formula="of:=ROUND(IF([.D293]&gt;0;IF([.E293]&gt;0;[.H293]/22*[.J293];[.H293]+[.H293]/22*[.I293]);&quot;&quot;);2)" office:value-type="float" office:value="198" calcext:value-type="float">
            <text:p>198,00</text:p>
          </table:table-cell>
          <table:table-cell table:style-name="ce62" table:formula="of:=[.G293]+[.K29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>
          <table:table-cell office:value-type="float" office:value="286" calcext:value-type="float">
            <text:p>286</text:p>
          </table:table-cell>
          <table:table-cell table:style-name="ce24" office:value-type="string" calcext:value-type="string">
            <text:p>027.156.162-95</text:p>
          </table:table-cell>
          <table:table-cell table:style-name="ce33" office:value-type="string" calcext:value-type="string">
            <text:p>DANIEL MATIAS SAMPAIO</text:p>
          </table:table-cell>
          <table:table-cell table:style-name="ce40" office:value-type="float" office:value="1251.65" calcext:value-type="float">
            <text:p>1251,65</text:p>
          </table:table-cell>
          <table:table-cell table:style-name="ce46" office:value-type="float" office:value="4" calcext:value-type="float">
            <text:p>4 </text:p>
          </table:table-cell>
          <table:table-cell table:style-name="ce53" table:formula="of:=IF(ISBLANK([.E294]);&quot;&quot;;30+[.E294])" office:value-type="float" office:value="34" calcext:value-type="float">
            <text:p>34</text:p>
          </table:table-cell>
          <table:table-cell table:style-name="ce65" table:formula="of:=ROUND(IF([.D294]&gt;0;IF([.E294]&gt;0;[.D294]/30*[.F294];[.D294]+[.D294]/30*[.E294]);&quot;&quot;);2)" office:value-type="float" office:value="1418.54" calcext:value-type="float">
            <text:p>1418,54</text:p>
          </table:table-cell>
          <table:table-cell table:style-name="ce65" office:value-type="float" office:value="198" calcext:value-type="float">
            <text:p>198,00</text:p>
          </table:table-cell>
          <table:table-cell table:style-name="ce46" office:value-type="float" office:value="4" calcext:value-type="float">
            <text:p>4 </text:p>
          </table:table-cell>
          <table:table-cell table:style-name="ce77" table:formula="of:=IF(ISBLANK([.I294]);&quot;&quot;;22+[.I294])" office:value-type="float" office:value="26" calcext:value-type="float">
            <text:p>26 </text:p>
          </table:table-cell>
          <table:table-cell table:style-name="ce65" table:formula="of:=ROUND(IF([.D294]&gt;0;IF([.E294]&gt;0;[.H294]/22*[.J294];[.H294]+[.H294]/22*[.I294]);&quot;&quot;);2)" office:value-type="float" office:value="234" calcext:value-type="float">
            <text:p>234,00</text:p>
          </table:table-cell>
          <table:table-cell table:style-name="ce65" table:formula="of:=[.G294]+[.K294]" office:value-type="float" office:value="1652.54" calcext:value-type="float">
            <text:p>1652,54</text:p>
          </table:table-cell>
          <table:table-cell table:style-name="ce40" office:value-type="float" office:value="22.46" calcext:value-type="float">
            <text:p>22,46</text:p>
          </table:table-cell>
          <table:table-cell table:style-name="ce104" office:value-type="string" calcext:value-type="string">
            <text:p>Início em 27/11/2023</text:p>
          </table:table-cell>
          <table:table-cell table:style-name="ce124" table:number-columns-repeated="1010"/>
        </table:table-row>
        <table:table-row table:style-name="ro7" table:visibility="filter">
          <table:table-cell office:value-type="float" office:value="287" calcext:value-type="float">
            <text:p>287</text:p>
          </table:table-cell>
          <table:table-cell table:style-name="ce2" office:value-type="string" calcext:value-type="string">
            <text:p>034.726.672-06</text:p>
          </table:table-cell>
          <table:table-cell table:style-name="ce30" office:value-type="string" calcext:value-type="string">
            <text:p>DANIELE MARQUES DO NASCIMENT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5]);&quot;&quot;;30+[.E295])" office:value-type="float" office:value="30" calcext:value-type="float">
            <text:p>30</text:p>
          </table:table-cell>
          <table:table-cell table:style-name="ce62" table:formula="of:=ROUND(IF([.D295]&gt;0;IF([.E295]&gt;0;[.D295]/30*[.F295];[.D295]+[.D295]/30*[.E29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5]);&quot;&quot;;22+[.I295])" office:value-type="float" office:value="22" calcext:value-type="float">
            <text:p>22 </text:p>
          </table:table-cell>
          <table:table-cell table:style-name="ce62" table:formula="of:=ROUND(IF([.D295]&gt;0;IF([.E295]&gt;0;[.H295]/22*[.J295];[.H295]+[.H295]/22*[.I295]);&quot;&quot;);2)" office:value-type="float" office:value="198" calcext:value-type="float">
            <text:p>198,00</text:p>
          </table:table-cell>
          <table:table-cell table:style-name="ce62" table:formula="of:=[.G295]+[.K29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88" calcext:value-type="float">
            <text:p>288</text:p>
          </table:table-cell>
          <table:table-cell table:style-name="ce2" office:value-type="string" calcext:value-type="string">
            <text:p>014.266.332-89</text:p>
          </table:table-cell>
          <table:table-cell table:style-name="ce30" office:value-type="string" calcext:value-type="string">
            <text:p>DANIELE ROSANA PRADO ARANT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6]);&quot;&quot;;30+[.E296])" office:value-type="float" office:value="30" calcext:value-type="float">
            <text:p>30</text:p>
          </table:table-cell>
          <table:table-cell table:style-name="ce62" table:formula="of:=ROUND(IF([.D296]&gt;0;IF([.E296]&gt;0;[.D296]/30*[.F296];[.D296]+[.D296]/30*[.E29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6]);&quot;&quot;;22+[.I296])" office:value-type="float" office:value="22" calcext:value-type="float">
            <text:p>22 </text:p>
          </table:table-cell>
          <table:table-cell table:style-name="ce62" table:formula="of:=ROUND(IF([.D296]&gt;0;IF([.E296]&gt;0;[.H296]/22*[.J296];[.H296]+[.H296]/22*[.I296]);&quot;&quot;);2)" office:value-type="float" office:value="198" calcext:value-type="float">
            <text:p>198,00</text:p>
          </table:table-cell>
          <table:table-cell table:style-name="ce62" table:formula="of:=[.G296]+[.K29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89" calcext:value-type="float">
            <text:p>289</text:p>
          </table:table-cell>
          <table:table-cell table:style-name="ce2" office:value-type="string" calcext:value-type="string">
            <text:p>844.221.812-20</text:p>
          </table:table-cell>
          <table:table-cell table:style-name="ce30" office:value-type="string" calcext:value-type="string">
            <text:p>DANIELLE RODRIGUES DE VASCONCEL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7]);&quot;&quot;;30+[.E297])" office:value-type="float" office:value="30" calcext:value-type="float">
            <text:p>30</text:p>
          </table:table-cell>
          <table:table-cell table:style-name="ce62" table:formula="of:=ROUND(IF([.D297]&gt;0;IF([.E297]&gt;0;[.D297]/30*[.F297];[.D297]+[.D297]/30*[.E29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7]);&quot;&quot;;22+[.I297])" office:value-type="float" office:value="22" calcext:value-type="float">
            <text:p>22 </text:p>
          </table:table-cell>
          <table:table-cell table:style-name="ce62" table:formula="of:=ROUND(IF([.D297]&gt;0;IF([.E297]&gt;0;[.H297]/22*[.J297];[.H297]+[.H297]/22*[.I297]);&quot;&quot;);2)" office:value-type="float" office:value="198" calcext:value-type="float">
            <text:p>198,00</text:p>
          </table:table-cell>
          <table:table-cell table:style-name="ce62" table:formula="of:=[.G297]+[.K29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0" calcext:value-type="float">
            <text:p>290</text:p>
          </table:table-cell>
          <table:table-cell table:style-name="ce2" office:value-type="string" calcext:value-type="string">
            <text:p>942.616.792-72</text:p>
          </table:table-cell>
          <table:table-cell table:style-name="ce30" office:value-type="string" calcext:value-type="string">
            <text:p>DAVID LOPES FREIT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8]);&quot;&quot;;30+[.E298])" office:value-type="float" office:value="30" calcext:value-type="float">
            <text:p>30</text:p>
          </table:table-cell>
          <table:table-cell table:style-name="ce62" table:formula="of:=ROUND(IF([.D298]&gt;0;IF([.E298]&gt;0;[.D298]/30*[.F298];[.D298]+[.D298]/30*[.E29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8]);&quot;&quot;;22+[.I298])" office:value-type="float" office:value="22" calcext:value-type="float">
            <text:p>22 </text:p>
          </table:table-cell>
          <table:table-cell table:style-name="ce62" table:formula="of:=ROUND(IF([.D298]&gt;0;IF([.E298]&gt;0;[.H298]/22*[.J298];[.H298]+[.H298]/22*[.I298]);&quot;&quot;);2)" office:value-type="float" office:value="198" calcext:value-type="float">
            <text:p>198,00</text:p>
          </table:table-cell>
          <table:table-cell table:style-name="ce62" table:formula="of:=[.G298]+[.K29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1" calcext:value-type="float">
            <text:p>291</text:p>
          </table:table-cell>
          <table:table-cell table:style-name="ce2" office:value-type="string" calcext:value-type="string">
            <text:p>022.364.222-37</text:p>
          </table:table-cell>
          <table:table-cell table:style-name="ce30" office:value-type="string" calcext:value-type="string">
            <text:p>DAVID MAIA AMANCI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299]);&quot;&quot;;30+[.E299])" office:value-type="float" office:value="30" calcext:value-type="float">
            <text:p>30</text:p>
          </table:table-cell>
          <table:table-cell table:style-name="ce62" table:formula="of:=ROUND(IF([.D299]&gt;0;IF([.E299]&gt;0;[.D299]/30*[.F299];[.D299]+[.D299]/30*[.E29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299]);&quot;&quot;;22+[.I299])" office:value-type="float" office:value="22" calcext:value-type="float">
            <text:p>22 </text:p>
          </table:table-cell>
          <table:table-cell table:style-name="ce62" table:formula="of:=ROUND(IF([.D299]&gt;0;IF([.E299]&gt;0;[.H299]/22*[.J299];[.H299]+[.H299]/22*[.I299]);&quot;&quot;);2)" office:value-type="float" office:value="198" calcext:value-type="float">
            <text:p>198,00</text:p>
          </table:table-cell>
          <table:table-cell table:style-name="ce62" table:formula="of:=[.G299]+[.K29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2" calcext:value-type="float">
            <text:p>292</text:p>
          </table:table-cell>
          <table:table-cell table:style-name="ce2" office:value-type="string" calcext:value-type="string">
            <text:p>702.921.612-12</text:p>
          </table:table-cell>
          <table:table-cell table:style-name="ce30" office:value-type="string" calcext:value-type="string">
            <text:p>DAYANE LOBATO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0]);&quot;&quot;;30+[.E300])" office:value-type="float" office:value="30" calcext:value-type="float">
            <text:p>30</text:p>
          </table:table-cell>
          <table:table-cell table:style-name="ce62" table:formula="of:=ROUND(IF([.D300]&gt;0;IF([.E300]&gt;0;[.D300]/30*[.F300];[.D300]+[.D300]/30*[.E30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0]);&quot;&quot;;22+[.I300])" office:value-type="float" office:value="22" calcext:value-type="float">
            <text:p>22 </text:p>
          </table:table-cell>
          <table:table-cell table:style-name="ce62" table:formula="of:=ROUND(IF([.D300]&gt;0;IF([.E300]&gt;0;[.H300]/22*[.J300];[.H300]+[.H300]/22*[.I300]);&quot;&quot;);2)" office:value-type="float" office:value="198" calcext:value-type="float">
            <text:p>198,00</text:p>
          </table:table-cell>
          <table:table-cell table:style-name="ce62" table:formula="of:=[.G300]+[.K30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3" calcext:value-type="float">
            <text:p>293</text:p>
          </table:table-cell>
          <table:table-cell table:style-name="ce2" office:value-type="string" calcext:value-type="string">
            <text:p>051.699.352-69</text:p>
          </table:table-cell>
          <table:table-cell table:style-name="ce30" office:value-type="string" calcext:value-type="string">
            <text:p>DIÊNIA STEFANY COIMBRA DE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1]);&quot;&quot;;30+[.E301])" office:value-type="float" office:value="30" calcext:value-type="float">
            <text:p>30</text:p>
          </table:table-cell>
          <table:table-cell table:style-name="ce62" table:formula="of:=ROUND(IF([.D301]&gt;0;IF([.E301]&gt;0;[.D301]/30*[.F301];[.D301]+[.D301]/30*[.E30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1]);&quot;&quot;;22+[.I301])" office:value-type="float" office:value="22" calcext:value-type="float">
            <text:p>22 </text:p>
          </table:table-cell>
          <table:table-cell table:style-name="ce62" table:formula="of:=ROUND(IF([.D301]&gt;0;IF([.E301]&gt;0;[.H301]/22*[.J301];[.H301]+[.H301]/22*[.I301]);&quot;&quot;);2)" office:value-type="float" office:value="198" calcext:value-type="float">
            <text:p>198,00</text:p>
          </table:table-cell>
          <table:table-cell table:style-name="ce62" table:formula="of:=[.G301]+[.K30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4" calcext:value-type="float">
            <text:p>294</text:p>
          </table:table-cell>
          <table:table-cell table:style-name="ce2" office:value-type="string" calcext:value-type="string">
            <text:p>705.712.162-85</text:p>
          </table:table-cell>
          <table:table-cell table:style-name="ce30" office:value-type="string" calcext:value-type="string">
            <text:p>DIULHE MARQUES DE MEL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2]);&quot;&quot;;30+[.E302])" office:value-type="float" office:value="30" calcext:value-type="float">
            <text:p>30</text:p>
          </table:table-cell>
          <table:table-cell table:style-name="ce62" table:formula="of:=ROUND(IF([.D302]&gt;0;IF([.E302]&gt;0;[.D302]/30*[.F302];[.D302]+[.D302]/30*[.E30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2]);&quot;&quot;;22+[.I302])" office:value-type="float" office:value="22" calcext:value-type="float">
            <text:p>22 </text:p>
          </table:table-cell>
          <table:table-cell table:style-name="ce62" table:formula="of:=ROUND(IF([.D302]&gt;0;IF([.E302]&gt;0;[.H302]/22*[.J302];[.H302]+[.H302]/22*[.I302]);&quot;&quot;);2)" office:value-type="float" office:value="198" calcext:value-type="float">
            <text:p>198,00</text:p>
          </table:table-cell>
          <table:table-cell table:style-name="ce62" table:formula="of:=[.G302]+[.K30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5" calcext:value-type="float">
            <text:p>295</text:p>
          </table:table-cell>
          <table:table-cell table:style-name="ce2" office:value-type="string" calcext:value-type="string">
            <text:p>011.756.862-71</text:p>
          </table:table-cell>
          <table:table-cell table:style-name="ce30" office:value-type="string" calcext:value-type="string">
            <text:p>EDCARMEN PINHEIRO DA SILVA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3]);&quot;&quot;;30+[.E303])" office:value-type="float" office:value="30" calcext:value-type="float">
            <text:p>30</text:p>
          </table:table-cell>
          <table:table-cell table:style-name="ce62" table:formula="of:=ROUND(IF([.D303]&gt;0;IF([.E303]&gt;0;[.D303]/30*[.F303];[.D303]+[.D303]/30*[.E30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3]);&quot;&quot;;22+[.I303])" office:value-type="float" office:value="22" calcext:value-type="float">
            <text:p>22 </text:p>
          </table:table-cell>
          <table:table-cell table:style-name="ce62" table:formula="of:=ROUND(IF([.D303]&gt;0;IF([.E303]&gt;0;[.H303]/22*[.J303];[.H303]+[.H303]/22*[.I303]);&quot;&quot;);2)" office:value-type="float" office:value="198" calcext:value-type="float">
            <text:p>198,00</text:p>
          </table:table-cell>
          <table:table-cell table:style-name="ce62" table:formula="of:=[.G303]+[.K30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6" calcext:value-type="float">
            <text:p>296</text:p>
          </table:table-cell>
          <table:table-cell table:style-name="ce2" office:value-type="string" calcext:value-type="string">
            <text:p>705.022.552-50</text:p>
          </table:table-cell>
          <table:table-cell table:style-name="ce30" office:value-type="string" calcext:value-type="string">
            <text:p>EDSON JADER RIBEIRO CABO VERDE JUNIO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4]);&quot;&quot;;30+[.E304])" office:value-type="float" office:value="30" calcext:value-type="float">
            <text:p>30</text:p>
          </table:table-cell>
          <table:table-cell table:style-name="ce62" table:formula="of:=ROUND(IF([.D304]&gt;0;IF([.E304]&gt;0;[.D304]/30*[.F304];[.D304]+[.D304]/30*[.E30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4]);&quot;&quot;;22+[.I304])" office:value-type="float" office:value="22" calcext:value-type="float">
            <text:p>22 </text:p>
          </table:table-cell>
          <table:table-cell table:style-name="ce62" table:formula="of:=ROUND(IF([.D304]&gt;0;IF([.E304]&gt;0;[.H304]/22*[.J304];[.H304]+[.H304]/22*[.I304]);&quot;&quot;);2)" office:value-type="float" office:value="198" calcext:value-type="float">
            <text:p>198,00</text:p>
          </table:table-cell>
          <table:table-cell table:style-name="ce62" table:formula="of:=[.G304]+[.K30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7" calcext:value-type="float">
            <text:p>297</text:p>
          </table:table-cell>
          <table:table-cell table:style-name="ce2" office:value-type="string" calcext:value-type="string">
            <text:p>030.990.022-08</text:p>
          </table:table-cell>
          <table:table-cell table:style-name="ce30" office:value-type="string" calcext:value-type="string">
            <text:p>EDUARDO MAGALHÃES TEIX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5]);&quot;&quot;;30+[.E305])" office:value-type="float" office:value="30" calcext:value-type="float">
            <text:p>30</text:p>
          </table:table-cell>
          <table:table-cell table:style-name="ce62" table:formula="of:=ROUND(IF([.D305]&gt;0;IF([.E305]&gt;0;[.D305]/30*[.F305];[.D305]+[.D305]/30*[.E30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5]);&quot;&quot;;22+[.I305])" office:value-type="float" office:value="22" calcext:value-type="float">
            <text:p>22 </text:p>
          </table:table-cell>
          <table:table-cell table:style-name="ce62" table:formula="of:=ROUND(IF([.D305]&gt;0;IF([.E305]&gt;0;[.H305]/22*[.J305];[.H305]+[.H305]/22*[.I305]);&quot;&quot;);2)" office:value-type="float" office:value="198" calcext:value-type="float">
            <text:p>198,00</text:p>
          </table:table-cell>
          <table:table-cell table:style-name="ce62" table:formula="of:=[.G305]+[.K30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8" calcext:value-type="float">
            <text:p>298</text:p>
          </table:table-cell>
          <table:table-cell table:style-name="ce2" office:value-type="string" calcext:value-type="string">
            <text:p>012.606.352-44</text:p>
          </table:table-cell>
          <table:table-cell table:style-name="ce30" office:value-type="string" calcext:value-type="string">
            <text:p>EDYMARCO PINHEIRO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6]);&quot;&quot;;30+[.E306])" office:value-type="float" office:value="30" calcext:value-type="float">
            <text:p>30</text:p>
          </table:table-cell>
          <table:table-cell table:style-name="ce62" table:formula="of:=ROUND(IF([.D306]&gt;0;IF([.E306]&gt;0;[.D306]/30*[.F306];[.D306]+[.D306]/30*[.E30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6]);&quot;&quot;;22+[.I306])" office:value-type="float" office:value="22" calcext:value-type="float">
            <text:p>22 </text:p>
          </table:table-cell>
          <table:table-cell table:style-name="ce62" table:formula="of:=ROUND(IF([.D306]&gt;0;IF([.E306]&gt;0;[.H306]/22*[.J306];[.H306]+[.H306]/22*[.I306]);&quot;&quot;);2)" office:value-type="float" office:value="198" calcext:value-type="float">
            <text:p>198,00</text:p>
          </table:table-cell>
          <table:table-cell table:style-name="ce62" table:formula="of:=[.G306]+[.K30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299" calcext:value-type="float">
            <text:p>299</text:p>
          </table:table-cell>
          <table:table-cell table:style-name="ce2" office:value-type="string" calcext:value-type="string">
            <text:p>058.200.882-47</text:p>
          </table:table-cell>
          <table:table-cell table:style-name="ce30" office:value-type="string" calcext:value-type="string">
            <text:p>ELEM PIMENTEL BEL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7]);&quot;&quot;;30+[.E307])" office:value-type="float" office:value="30" calcext:value-type="float">
            <text:p>30</text:p>
          </table:table-cell>
          <table:table-cell table:style-name="ce62" table:formula="of:=ROUND(IF([.D307]&gt;0;IF([.E307]&gt;0;[.D307]/30*[.F307];[.D307]+[.D307]/30*[.E30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7]);&quot;&quot;;22+[.I307])" office:value-type="float" office:value="22" calcext:value-type="float">
            <text:p>22 </text:p>
          </table:table-cell>
          <table:table-cell table:style-name="ce62" table:formula="of:=ROUND(IF([.D307]&gt;0;IF([.E307]&gt;0;[.H307]/22*[.J307];[.H307]+[.H307]/22*[.I307]);&quot;&quot;);2)" office:value-type="float" office:value="198" calcext:value-type="float">
            <text:p>198,00</text:p>
          </table:table-cell>
          <table:table-cell table:style-name="ce62" table:formula="of:=[.G307]+[.K30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00" calcext:value-type="float">
            <text:p>300</text:p>
          </table:table-cell>
          <table:table-cell table:style-name="ce2" office:value-type="string" calcext:value-type="string">
            <text:p>009.812.112-08</text:p>
          </table:table-cell>
          <table:table-cell table:style-name="ce30" office:value-type="string" calcext:value-type="string">
            <text:p>ELIAS EDUARDO ARAÚJO DE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8]);&quot;&quot;;30+[.E308])" office:value-type="float" office:value="30" calcext:value-type="float">
            <text:p>30</text:p>
          </table:table-cell>
          <table:table-cell table:style-name="ce62" table:formula="of:=ROUND(IF([.D308]&gt;0;IF([.E308]&gt;0;[.D308]/30*[.F308];[.D308]+[.D308]/30*[.E30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8]);&quot;&quot;;22+[.I308])" office:value-type="float" office:value="22" calcext:value-type="float">
            <text:p>22 </text:p>
          </table:table-cell>
          <table:table-cell table:style-name="ce62" table:formula="of:=ROUND(IF([.D308]&gt;0;IF([.E308]&gt;0;[.H308]/22*[.J308];[.H308]+[.H308]/22*[.I308]);&quot;&quot;);2)" office:value-type="float" office:value="198" calcext:value-type="float">
            <text:p>198,00</text:p>
          </table:table-cell>
          <table:table-cell table:style-name="ce62" table:formula="of:=[.G308]+[.K30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01" calcext:value-type="float">
            <text:p>301</text:p>
          </table:table-cell>
          <table:table-cell table:style-name="ce2" office:value-type="string" calcext:value-type="string">
            <text:p>877.890.862-00</text:p>
          </table:table-cell>
          <table:table-cell table:style-name="ce30" office:value-type="string" calcext:value-type="string">
            <text:p>ELÍS DÁVINE GALVÃO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09]);&quot;&quot;;30+[.E309])" office:value-type="float" office:value="30" calcext:value-type="float">
            <text:p>30</text:p>
          </table:table-cell>
          <table:table-cell table:style-name="ce62" table:formula="of:=ROUND(IF([.D309]&gt;0;IF([.E309]&gt;0;[.D309]/30*[.F309];[.D309]+[.D309]/30*[.E30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09]);&quot;&quot;;22+[.I309])" office:value-type="float" office:value="22" calcext:value-type="float">
            <text:p>22 </text:p>
          </table:table-cell>
          <table:table-cell table:style-name="ce62" table:formula="of:=ROUND(IF([.D309]&gt;0;IF([.E309]&gt;0;[.H309]/22*[.J309];[.H309]+[.H309]/22*[.I309]);&quot;&quot;);2)" office:value-type="float" office:value="198" calcext:value-type="float">
            <text:p>198,00</text:p>
          </table:table-cell>
          <table:table-cell table:style-name="ce62" table:formula="of:=[.G309]+[.K30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02" calcext:value-type="float">
            <text:p>302</text:p>
          </table:table-cell>
          <table:table-cell table:style-name="ce2" office:value-type="string" calcext:value-type="string">
            <text:p>019.955.652-02</text:p>
          </table:table-cell>
          <table:table-cell table:style-name="ce30" office:value-type="string" calcext:value-type="string">
            <text:p>ELIZANGELA BRAGA DOS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0]);&quot;&quot;;30+[.E310])" office:value-type="float" office:value="30" calcext:value-type="float">
            <text:p>30</text:p>
          </table:table-cell>
          <table:table-cell table:style-name="ce62" table:formula="of:=ROUND(IF([.D310]&gt;0;IF([.E310]&gt;0;[.D310]/30*[.F310];[.D310]+[.D310]/30*[.E31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0]);&quot;&quot;;22+[.I310])" office:value-type="float" office:value="22" calcext:value-type="float">
            <text:p>22 </text:p>
          </table:table-cell>
          <table:table-cell table:style-name="ce62" table:formula="of:=ROUND(IF([.D310]&gt;0;IF([.E310]&gt;0;[.H310]/22*[.J310];[.H310]+[.H310]/22*[.I310]);&quot;&quot;);2)" office:value-type="float" office:value="198" calcext:value-type="float">
            <text:p>198,00</text:p>
          </table:table-cell>
          <table:table-cell table:style-name="ce62" table:formula="of:=[.G310]+[.K31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03" calcext:value-type="float">
            <text:p>303</text:p>
          </table:table-cell>
          <table:table-cell table:style-name="ce2" office:value-type="string" calcext:value-type="string">
            <text:p>029.976.272-65</text:p>
          </table:table-cell>
          <table:table-cell table:style-name="ce30" office:value-type="string" calcext:value-type="string">
            <text:p>ELOÍNA FERREIRA FLOR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1]);&quot;&quot;;30+[.E311])" office:value-type="float" office:value="30" calcext:value-type="float">
            <text:p>30</text:p>
          </table:table-cell>
          <table:table-cell table:style-name="ce62" table:formula="of:=ROUND(IF([.D311]&gt;0;IF([.E311]&gt;0;[.D311]/30*[.F311];[.D311]+[.D311]/30*[.E31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1]);&quot;&quot;;22+[.I311])" office:value-type="float" office:value="22" calcext:value-type="float">
            <text:p>22 </text:p>
          </table:table-cell>
          <table:table-cell table:style-name="ce62" table:formula="of:=ROUND(IF([.D311]&gt;0;IF([.E311]&gt;0;[.H311]/22*[.J311];[.H311]+[.H311]/22*[.I311]);&quot;&quot;);2)" office:value-type="float" office:value="198" calcext:value-type="float">
            <text:p>198,00</text:p>
          </table:table-cell>
          <table:table-cell table:style-name="ce62" table:formula="of:=[.G311]+[.K31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04" calcext:value-type="float">
            <text:p>304</text:p>
          </table:table-cell>
          <table:table-cell table:style-name="ce2" office:value-type="string" calcext:value-type="string">
            <text:p>021.990.942-35</text:p>
          </table:table-cell>
          <table:table-cell table:style-name="ce30" office:value-type="string" calcext:value-type="string">
            <text:p>EMANUEL DO NASCIMENTO RODRIGUES JÚNIOR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2]);&quot;&quot;;30+[.E312])" office:value-type="float" office:value="30" calcext:value-type="float">
            <text:p>30</text:p>
          </table:table-cell>
          <table:table-cell table:style-name="ce62" table:formula="of:=ROUND(IF([.D312]&gt;0;IF([.E312]&gt;0;[.D312]/30*[.F312];[.D312]+[.D312]/30*[.E31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2]);&quot;&quot;;22+[.I312])" office:value-type="float" office:value="22" calcext:value-type="float">
            <text:p>22 </text:p>
          </table:table-cell>
          <table:table-cell table:style-name="ce62" table:formula="of:=ROUND(IF([.D312]&gt;0;IF([.E312]&gt;0;[.H312]/22*[.J312];[.H312]+[.H312]/22*[.I312]);&quot;&quot;);2)" office:value-type="float" office:value="198" calcext:value-type="float">
            <text:p>198,00</text:p>
          </table:table-cell>
          <table:table-cell table:style-name="ce62" table:formula="of:=[.G312]+[.K31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05" calcext:value-type="float">
            <text:p>305</text:p>
          </table:table-cell>
          <table:table-cell table:style-name="ce2" office:value-type="string" calcext:value-type="string">
            <text:p>039.052.262-78</text:p>
          </table:table-cell>
          <table:table-cell table:style-name="ce30" office:value-type="string" calcext:value-type="string">
            <text:p>EMANUELLE DANY DA SILVA AGUIA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3]);&quot;&quot;;30+[.E313])" office:value-type="float" office:value="30" calcext:value-type="float">
            <text:p>30</text:p>
          </table:table-cell>
          <table:table-cell table:style-name="ce62" table:formula="of:=ROUND(IF([.D313]&gt;0;IF([.E313]&gt;0;[.D313]/30*[.F313];[.D313]+[.D313]/30*[.E31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3]);&quot;&quot;;22+[.I313])" office:value-type="float" office:value="22" calcext:value-type="float">
            <text:p>22 </text:p>
          </table:table-cell>
          <table:table-cell table:style-name="ce62" table:formula="of:=ROUND(IF([.D313]&gt;0;IF([.E313]&gt;0;[.H313]/22*[.J313];[.H313]+[.H313]/22*[.I313]);&quot;&quot;);2)" office:value-type="float" office:value="198" calcext:value-type="float">
            <text:p>198,00</text:p>
          </table:table-cell>
          <table:table-cell table:style-name="ce62" table:formula="of:=[.G313]+[.K31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06" calcext:value-type="float">
            <text:p>306</text:p>
          </table:table-cell>
          <table:table-cell table:style-name="ce2" office:value-type="string" calcext:value-type="string">
            <text:p>007.456.952-05</text:p>
          </table:table-cell>
          <table:table-cell table:style-name="ce30" office:value-type="string" calcext:value-type="string">
            <text:p>EMILLY FRANCINE NASCIMENTO PEDROS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4]);&quot;&quot;;30+[.E314])" office:value-type="float" office:value="30" calcext:value-type="float">
            <text:p>30</text:p>
          </table:table-cell>
          <table:table-cell table:style-name="ce62" table:formula="of:=ROUND(IF([.D314]&gt;0;IF([.E314]&gt;0;[.D314]/30*[.F314];[.D314]+[.D314]/30*[.E31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4]);&quot;&quot;;22+[.I314])" office:value-type="float" office:value="22" calcext:value-type="float">
            <text:p>22 </text:p>
          </table:table-cell>
          <table:table-cell table:style-name="ce62" table:formula="of:=ROUND(IF([.D314]&gt;0;IF([.E314]&gt;0;[.H314]/22*[.J314];[.H314]+[.H314]/22*[.I314]);&quot;&quot;);2)" office:value-type="float" office:value="198" calcext:value-type="float">
            <text:p>198,00</text:p>
          </table:table-cell>
          <table:table-cell table:style-name="ce62" table:formula="of:=[.G314]+[.K31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7"/>
          <table:table-cell table:number-columns-repeated="1010"/>
        </table:table-row>
        <table:table-row table:style-name="ro7" table:visibility="filter">
          <table:table-cell table:style-name="ce6" office:value-type="float" office:value="307" calcext:value-type="float">
            <text:p>307</text:p>
          </table:table-cell>
          <table:table-cell table:style-name="ce25" office:value-type="string" calcext:value-type="string">
            <text:p>053.739.752-30</text:p>
          </table:table-cell>
          <table:table-cell table:style-name="ce35" office:value-type="string" calcext:value-type="string">
            <text:p>ENZO RESENDE GATO</text:p>
          </table:table-cell>
          <table:table-cell table:style-name="ce42" office:value-type="float" office:value="1251.65" calcext:value-type="float">
            <text:p>1251,65</text:p>
          </table:table-cell>
          <table:table-cell table:style-name="ce48" office:value-type="float" office:value="-21" calcext:value-type="float">
            <text:p>(21)</text:p>
          </table:table-cell>
          <table:table-cell table:style-name="ce55" table:formula="of:=IF(ISBLANK([.E315]);&quot;&quot;;30+[.E315])" office:value-type="float" office:value="9" calcext:value-type="float">
            <text:p>9</text:p>
          </table:table-cell>
          <table:table-cell table:style-name="ce67" table:formula="of:=ROUND(IF([.D315]&gt;0;IF([.E315]&gt;0;[.D315]/30*[.F315];[.D315]+[.D315]/30*[.E315]);&quot;&quot;);2)" office:value-type="float" office:value="375.5" calcext:value-type="float">
            <text:p>375,50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8" office:value-type="float" office:value="-16" calcext:value-type="float">
            <text:p>(16)</text:p>
          </table:table-cell>
          <table:table-cell table:style-name="ce79" table:formula="of:=IF(ISBLANK([.I315]);&quot;&quot;;22+[.I315])" office:value-type="float" office:value="6" calcext:value-type="float">
            <text:p>6 </text:p>
          </table:table-cell>
          <table:table-cell table:style-name="ce67" table:formula="of:=ROUND(IF([.D315]&gt;0;IF([.E315]&gt;0;[.H315]/22*[.J315];[.H315]+[.H315]/22*[.I315]);&quot;&quot;);2)" office:value-type="float" office:value="54" calcext:value-type="float">
            <text:p>54,00</text:p>
          </table:table-cell>
          <table:table-cell table:style-name="ce67" table:formula="of:=[.G315]+[.K315]" office:value-type="float" office:value="429.5" calcext:value-type="float">
            <text:p>429,50</text:p>
          </table:table-cell>
          <table:table-cell table:style-name="ce42" office:value-type="float" office:value="22.46" calcext:value-type="float">
            <text:p>22,46</text:p>
          </table:table-cell>
          <table:table-cell table:style-name="ce108" office:value-type="string" calcext:value-type="string">
            <text:p>Desligado em 09/12/2023 - sem férias a receber</text:p>
          </table:table-cell>
          <table:table-cell table:style-name="ce125" table:number-columns-repeated="1010"/>
        </table:table-row>
        <table:table-row table:style-name="ro7">
          <table:table-cell office:value-type="float" office:value="308" calcext:value-type="float">
            <text:p>308</text:p>
          </table:table-cell>
          <table:table-cell table:style-name="ce24" office:value-type="string" calcext:value-type="string">
            <text:p>075.258.252-62</text:p>
          </table:table-cell>
          <table:table-cell table:style-name="ce33" office:value-type="string" calcext:value-type="string">
            <text:p>ÉRICA SILVA DE OLIVEIRA</text:p>
          </table:table-cell>
          <table:table-cell table:style-name="ce40" office:value-type="float" office:value="1251.65" calcext:value-type="float">
            <text:p>1251,65</text:p>
          </table:table-cell>
          <table:table-cell table:style-name="ce46" office:value-type="float" office:value="8" calcext:value-type="float">
            <text:p>8 </text:p>
          </table:table-cell>
          <table:table-cell table:style-name="ce53" table:formula="of:=IF(ISBLANK([.E316]);&quot;&quot;;30+[.E316])" office:value-type="float" office:value="38" calcext:value-type="float">
            <text:p>38</text:p>
          </table:table-cell>
          <table:table-cell table:style-name="ce65" table:formula="of:=ROUND(IF([.D316]&gt;0;IF([.E316]&gt;0;[.D316]/30*[.F316];[.D316]+[.D316]/30*[.E316]);&quot;&quot;);2)" office:value-type="float" office:value="1585.42" calcext:value-type="float">
            <text:p>1585,42</text:p>
          </table:table-cell>
          <table:table-cell table:style-name="ce65" office:value-type="float" office:value="198" calcext:value-type="float">
            <text:p>198,00</text:p>
          </table:table-cell>
          <table:table-cell table:style-name="ce46" office:value-type="float" office:value="6" calcext:value-type="float">
            <text:p>6 </text:p>
          </table:table-cell>
          <table:table-cell table:style-name="ce77" table:formula="of:=IF(ISBLANK([.I316]);&quot;&quot;;22+[.I316])" office:value-type="float" office:value="28" calcext:value-type="float">
            <text:p>28 </text:p>
          </table:table-cell>
          <table:table-cell table:style-name="ce65" table:formula="of:=ROUND(IF([.D316]&gt;0;IF([.E316]&gt;0;[.H316]/22*[.J316];[.H316]+[.H316]/22*[.I316]);&quot;&quot;);2)" office:value-type="float" office:value="252" calcext:value-type="float">
            <text:p>252,00</text:p>
          </table:table-cell>
          <table:table-cell table:style-name="ce65" table:formula="of:=[.G316]+[.K316]" office:value-type="float" office:value="1837.42" calcext:value-type="float">
            <text:p>1837,42</text:p>
          </table:table-cell>
          <table:table-cell table:style-name="ce40" office:value-type="float" office:value="22.46" calcext:value-type="float">
            <text:p>22,46</text:p>
          </table:table-cell>
          <table:table-cell table:style-name="ce104" office:value-type="string" calcext:value-type="string">
            <text:p>início em 23/11/2023</text:p>
          </table:table-cell>
          <table:table-cell table:style-name="ce124" table:number-columns-repeated="1010"/>
        </table:table-row>
        <table:table-row table:style-name="ro7" table:visibility="filter">
          <table:table-cell office:value-type="float" office:value="309" calcext:value-type="float">
            <text:p>309</text:p>
          </table:table-cell>
          <table:table-cell table:style-name="ce2" office:value-type="string" calcext:value-type="string">
            <text:p>038.595.582-00</text:p>
          </table:table-cell>
          <table:table-cell table:style-name="ce30" office:value-type="string" calcext:value-type="string">
            <text:p>EVELYN BARROS MEDEIR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7]);&quot;&quot;;30+[.E317])" office:value-type="float" office:value="30" calcext:value-type="float">
            <text:p>30</text:p>
          </table:table-cell>
          <table:table-cell table:style-name="ce62" table:formula="of:=ROUND(IF([.D317]&gt;0;IF([.E317]&gt;0;[.D317]/30*[.F317];[.D317]+[.D317]/30*[.E31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7]);&quot;&quot;;22+[.I317])" office:value-type="float" office:value="22" calcext:value-type="float">
            <text:p>22 </text:p>
          </table:table-cell>
          <table:table-cell table:style-name="ce62" table:formula="of:=ROUND(IF([.D317]&gt;0;IF([.E317]&gt;0;[.H317]/22*[.J317];[.H317]+[.H317]/22*[.I317]);&quot;&quot;);2)" office:value-type="float" office:value="198" calcext:value-type="float">
            <text:p>198,00</text:p>
          </table:table-cell>
          <table:table-cell table:style-name="ce62" table:formula="of:=[.G317]+[.K31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0" calcext:value-type="float">
            <text:p>310</text:p>
          </table:table-cell>
          <table:table-cell table:style-name="ce2" office:value-type="string" calcext:value-type="string">
            <text:p>057.149.562-14</text:p>
          </table:table-cell>
          <table:table-cell table:style-name="ce30" office:value-type="string" calcext:value-type="string">
            <text:p>FERNANDA CRISTINA PIMENTEL DE MA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8]);&quot;&quot;;30+[.E318])" office:value-type="float" office:value="30" calcext:value-type="float">
            <text:p>30</text:p>
          </table:table-cell>
          <table:table-cell table:style-name="ce62" table:formula="of:=ROUND(IF([.D318]&gt;0;IF([.E318]&gt;0;[.D318]/30*[.F318];[.D318]+[.D318]/30*[.E31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8]);&quot;&quot;;22+[.I318])" office:value-type="float" office:value="22" calcext:value-type="float">
            <text:p>22 </text:p>
          </table:table-cell>
          <table:table-cell table:style-name="ce62" table:formula="of:=ROUND(IF([.D318]&gt;0;IF([.E318]&gt;0;[.H318]/22*[.J318];[.H318]+[.H318]/22*[.I318]);&quot;&quot;);2)" office:value-type="float" office:value="198" calcext:value-type="float">
            <text:p>198,00</text:p>
          </table:table-cell>
          <table:table-cell table:style-name="ce62" table:formula="of:=[.G318]+[.K31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1" calcext:value-type="float">
            <text:p>311</text:p>
          </table:table-cell>
          <table:table-cell table:style-name="ce2" office:value-type="string" calcext:value-type="string">
            <text:p>045.300.902-64</text:p>
          </table:table-cell>
          <table:table-cell table:style-name="ce30" office:value-type="string" calcext:value-type="string">
            <text:p>FERNANDA KELLEN AMORIM PER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19]);&quot;&quot;;30+[.E319])" office:value-type="float" office:value="30" calcext:value-type="float">
            <text:p>30</text:p>
          </table:table-cell>
          <table:table-cell table:style-name="ce62" table:formula="of:=ROUND(IF([.D319]&gt;0;IF([.E319]&gt;0;[.D319]/30*[.F319];[.D319]+[.D319]/30*[.E31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19]);&quot;&quot;;22+[.I319])" office:value-type="float" office:value="22" calcext:value-type="float">
            <text:p>22 </text:p>
          </table:table-cell>
          <table:table-cell table:style-name="ce62" table:formula="of:=ROUND(IF([.D319]&gt;0;IF([.E319]&gt;0;[.H319]/22*[.J319];[.H319]+[.H319]/22*[.I319]);&quot;&quot;);2)" office:value-type="float" office:value="198" calcext:value-type="float">
            <text:p>198,00</text:p>
          </table:table-cell>
          <table:table-cell table:style-name="ce62" table:formula="of:=[.G319]+[.K31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2" calcext:value-type="float">
            <text:p>312</text:p>
          </table:table-cell>
          <table:table-cell table:style-name="ce2" office:value-type="string" calcext:value-type="string">
            <text:p>018.234.372-30</text:p>
          </table:table-cell>
          <table:table-cell table:style-name="ce30" office:value-type="string" calcext:value-type="string">
            <text:p>FERNANDA LETICIA CAVALCANTE NASCIMENT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0]);&quot;&quot;;30+[.E320])" office:value-type="float" office:value="30" calcext:value-type="float">
            <text:p>30</text:p>
          </table:table-cell>
          <table:table-cell table:style-name="ce62" table:formula="of:=ROUND(IF([.D320]&gt;0;IF([.E320]&gt;0;[.D320]/30*[.F320];[.D320]+[.D320]/30*[.E32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0]);&quot;&quot;;22+[.I320])" office:value-type="float" office:value="22" calcext:value-type="float">
            <text:p>22 </text:p>
          </table:table-cell>
          <table:table-cell table:style-name="ce62" table:formula="of:=ROUND(IF([.D320]&gt;0;IF([.E320]&gt;0;[.H320]/22*[.J320];[.H320]+[.H320]/22*[.I320]);&quot;&quot;);2)" office:value-type="float" office:value="198" calcext:value-type="float">
            <text:p>198,00</text:p>
          </table:table-cell>
          <table:table-cell table:style-name="ce62" table:formula="of:=[.G320]+[.K32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3" calcext:value-type="float">
            <text:p>313</text:p>
          </table:table-cell>
          <table:table-cell table:style-name="ce2" office:value-type="string" calcext:value-type="string">
            <text:p>031.769.442-17</text:p>
          </table:table-cell>
          <table:table-cell table:style-name="ce30" office:value-type="string" calcext:value-type="string">
            <text:p>FLAVIA GIOVANA DOS SANTOS GONÇ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1]);&quot;&quot;;30+[.E321])" office:value-type="float" office:value="30" calcext:value-type="float">
            <text:p>30</text:p>
          </table:table-cell>
          <table:table-cell table:style-name="ce62" table:formula="of:=ROUND(IF([.D321]&gt;0;IF([.E321]&gt;0;[.D321]/30*[.F321];[.D321]+[.D321]/30*[.E32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1]);&quot;&quot;;22+[.I321])" office:value-type="float" office:value="22" calcext:value-type="float">
            <text:p>22 </text:p>
          </table:table-cell>
          <table:table-cell table:style-name="ce62" table:formula="of:=ROUND(IF([.D321]&gt;0;IF([.E321]&gt;0;[.H321]/22*[.J321];[.H321]+[.H321]/22*[.I321]);&quot;&quot;);2)" office:value-type="float" office:value="198" calcext:value-type="float">
            <text:p>198,00</text:p>
          </table:table-cell>
          <table:table-cell table:style-name="ce62" table:formula="of:=[.G321]+[.K32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4" calcext:value-type="float">
            <text:p>314</text:p>
          </table:table-cell>
          <table:table-cell table:style-name="ce2" office:value-type="string" calcext:value-type="string">
            <text:p>814.761.752-68</text:p>
          </table:table-cell>
          <table:table-cell table:style-name="ce30" office:value-type="string" calcext:value-type="string">
            <text:p>FRANCIMARA SILVA DE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2]);&quot;&quot;;30+[.E322])" office:value-type="float" office:value="30" calcext:value-type="float">
            <text:p>30</text:p>
          </table:table-cell>
          <table:table-cell table:style-name="ce62" table:formula="of:=ROUND(IF([.D322]&gt;0;IF([.E322]&gt;0;[.D322]/30*[.F322];[.D322]+[.D322]/30*[.E32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2]);&quot;&quot;;22+[.I322])" office:value-type="float" office:value="22" calcext:value-type="float">
            <text:p>22 </text:p>
          </table:table-cell>
          <table:table-cell table:style-name="ce62" table:formula="of:=ROUND(IF([.D322]&gt;0;IF([.E322]&gt;0;[.H322]/22*[.J322];[.H322]+[.H322]/22*[.I322]);&quot;&quot;);2)" office:value-type="float" office:value="198" calcext:value-type="float">
            <text:p>198,00</text:p>
          </table:table-cell>
          <table:table-cell table:style-name="ce62" table:formula="of:=[.G322]+[.K32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36" table:number-columns-repeated="1010"/>
        </table:table-row>
        <table:table-row table:style-name="ro7" table:visibility="filter">
          <table:table-cell office:value-type="float" office:value="315" calcext:value-type="float">
            <text:p>315</text:p>
          </table:table-cell>
          <table:table-cell table:style-name="ce2" office:value-type="string" calcext:value-type="string">
            <text:p>038.254.112-06</text:p>
          </table:table-cell>
          <table:table-cell table:style-name="ce30" office:value-type="string" calcext:value-type="string">
            <text:p>FRANCISCA ARIANY MORAES DE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3]);&quot;&quot;;30+[.E323])" office:value-type="float" office:value="30" calcext:value-type="float">
            <text:p>30</text:p>
          </table:table-cell>
          <table:table-cell table:style-name="ce62" table:formula="of:=ROUND(IF([.D323]&gt;0;IF([.E323]&gt;0;[.D323]/30*[.F323];[.D323]+[.D323]/30*[.E32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3]);&quot;&quot;;22+[.I323])" office:value-type="float" office:value="22" calcext:value-type="float">
            <text:p>22 </text:p>
          </table:table-cell>
          <table:table-cell table:style-name="ce62" table:formula="of:=ROUND(IF([.D323]&gt;0;IF([.E323]&gt;0;[.H323]/22*[.J323];[.H323]+[.H323]/22*[.I323]);&quot;&quot;);2)" office:value-type="float" office:value="198" calcext:value-type="float">
            <text:p>198,00</text:p>
          </table:table-cell>
          <table:table-cell table:style-name="ce62" table:formula="of:=[.G323]+[.K32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6" calcext:value-type="float">
            <text:p>316</text:p>
          </table:table-cell>
          <table:table-cell table:style-name="ce2" office:value-type="string" calcext:value-type="string">
            <text:p><text:s/>048.166.222-76</text:p>
          </table:table-cell>
          <table:table-cell table:style-name="ce30" office:value-type="string" calcext:value-type="string">
            <text:p>FRANCISCO BRUNO SUMAETA RODRIGU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4]);&quot;&quot;;30+[.E324])" office:value-type="float" office:value="30" calcext:value-type="float">
            <text:p>30</text:p>
          </table:table-cell>
          <table:table-cell table:style-name="ce62" table:formula="of:=ROUND(IF([.D324]&gt;0;IF([.E324]&gt;0;[.D324]/30*[.F324];[.D324]+[.D324]/30*[.E32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4]);&quot;&quot;;22+[.I324])" office:value-type="float" office:value="22" calcext:value-type="float">
            <text:p>22 </text:p>
          </table:table-cell>
          <table:table-cell table:style-name="ce62" table:formula="of:=ROUND(IF([.D324]&gt;0;IF([.E324]&gt;0;[.H324]/22*[.J324];[.H324]+[.H324]/22*[.I324]);&quot;&quot;);2)" office:value-type="float" office:value="198" calcext:value-type="float">
            <text:p>198,00</text:p>
          </table:table-cell>
          <table:table-cell table:style-name="ce62" table:formula="of:=[.G324]+[.K32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7" calcext:value-type="float">
            <text:p>317</text:p>
          </table:table-cell>
          <table:table-cell table:style-name="ce2" office:value-type="string" calcext:value-type="string">
            <text:p>062.073.012-93</text:p>
          </table:table-cell>
          <table:table-cell table:style-name="ce30" office:value-type="string" calcext:value-type="string">
            <text:p>FRANCISCO MAIA DA SILVA JUNIO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5]);&quot;&quot;;30+[.E325])" office:value-type="float" office:value="30" calcext:value-type="float">
            <text:p>30</text:p>
          </table:table-cell>
          <table:table-cell table:style-name="ce62" table:formula="of:=ROUND(IF([.D325]&gt;0;IF([.E325]&gt;0;[.D325]/30*[.F325];[.D325]+[.D325]/30*[.E32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5]);&quot;&quot;;22+[.I325])" office:value-type="float" office:value="22" calcext:value-type="float">
            <text:p>22 </text:p>
          </table:table-cell>
          <table:table-cell table:style-name="ce62" table:formula="of:=ROUND(IF([.D325]&gt;0;IF([.E325]&gt;0;[.H325]/22*[.J325];[.H325]+[.H325]/22*[.I325]);&quot;&quot;);2)" office:value-type="float" office:value="198" calcext:value-type="float">
            <text:p>198,00</text:p>
          </table:table-cell>
          <table:table-cell table:style-name="ce62" table:formula="of:=[.G325]+[.K32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8" calcext:value-type="float">
            <text:p>318</text:p>
          </table:table-cell>
          <table:table-cell table:style-name="ce2" office:value-type="string" calcext:value-type="string">
            <text:p>038.385.962-00</text:p>
          </table:table-cell>
          <table:table-cell table:style-name="ce30" office:value-type="string" calcext:value-type="string">
            <text:p>GABRIEL DA SILVA E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6]);&quot;&quot;;30+[.E326])" office:value-type="float" office:value="30" calcext:value-type="float">
            <text:p>30</text:p>
          </table:table-cell>
          <table:table-cell table:style-name="ce62" table:formula="of:=ROUND(IF([.D326]&gt;0;IF([.E326]&gt;0;[.D326]/30*[.F326];[.D326]+[.D326]/30*[.E32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6]);&quot;&quot;;22+[.I326])" office:value-type="float" office:value="22" calcext:value-type="float">
            <text:p>22 </text:p>
          </table:table-cell>
          <table:table-cell table:style-name="ce62" table:formula="of:=ROUND(IF([.D326]&gt;0;IF([.E326]&gt;0;[.H326]/22*[.J326];[.H326]+[.H326]/22*[.I326]);&quot;&quot;);2)" office:value-type="float" office:value="198" calcext:value-type="float">
            <text:p>198,00</text:p>
          </table:table-cell>
          <table:table-cell table:style-name="ce62" table:formula="of:=[.G326]+[.K32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19" calcext:value-type="float">
            <text:p>319</text:p>
          </table:table-cell>
          <table:table-cell table:style-name="ce2" office:value-type="string" calcext:value-type="string">
            <text:p>044.613.322-17.</text:p>
          </table:table-cell>
          <table:table-cell table:style-name="ce30" office:value-type="string" calcext:value-type="string">
            <text:p>GIOVANNA OLIVEIRA DE SOUZA RAM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7]);&quot;&quot;;30+[.E327])" office:value-type="float" office:value="30" calcext:value-type="float">
            <text:p>30</text:p>
          </table:table-cell>
          <table:table-cell table:style-name="ce62" table:formula="of:=ROUND(IF([.D327]&gt;0;IF([.E327]&gt;0;[.D327]/30*[.F327];[.D327]+[.D327]/30*[.E32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7]);&quot;&quot;;22+[.I327])" office:value-type="float" office:value="22" calcext:value-type="float">
            <text:p>22 </text:p>
          </table:table-cell>
          <table:table-cell table:style-name="ce62" table:formula="of:=ROUND(IF([.D327]&gt;0;IF([.E327]&gt;0;[.H327]/22*[.J327];[.H327]+[.H327]/22*[.I327]);&quot;&quot;);2)" office:value-type="float" office:value="198" calcext:value-type="float">
            <text:p>198,00</text:p>
          </table:table-cell>
          <table:table-cell table:style-name="ce62" table:formula="of:=[.G327]+[.K32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0" calcext:value-type="float">
            <text:p>320</text:p>
          </table:table-cell>
          <table:table-cell table:style-name="ce2" office:value-type="string" calcext:value-type="string">
            <text:p>026.060.982-00</text:p>
          </table:table-cell>
          <table:table-cell table:style-name="ce30" office:value-type="string" calcext:value-type="string">
            <text:p>GISLANE CHALO MOÇAMBIT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8]);&quot;&quot;;30+[.E328])" office:value-type="float" office:value="30" calcext:value-type="float">
            <text:p>30</text:p>
          </table:table-cell>
          <table:table-cell table:style-name="ce62" table:formula="of:=ROUND(IF([.D328]&gt;0;IF([.E328]&gt;0;[.D328]/30*[.F328];[.D328]+[.D328]/30*[.E32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8]);&quot;&quot;;22+[.I328])" office:value-type="float" office:value="22" calcext:value-type="float">
            <text:p>22 </text:p>
          </table:table-cell>
          <table:table-cell table:style-name="ce62" table:formula="of:=ROUND(IF([.D328]&gt;0;IF([.E328]&gt;0;[.H328]/22*[.J328];[.H328]+[.H328]/22*[.I328]);&quot;&quot;);2)" office:value-type="float" office:value="198" calcext:value-type="float">
            <text:p>198,00</text:p>
          </table:table-cell>
          <table:table-cell table:style-name="ce62" table:formula="of:=[.G328]+[.K32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1" calcext:value-type="float">
            <text:p>321</text:p>
          </table:table-cell>
          <table:table-cell table:style-name="ce2" office:value-type="string" calcext:value-type="string">
            <text:p>026.803.692-62</text:p>
          </table:table-cell>
          <table:table-cell table:style-name="ce30" office:value-type="string" calcext:value-type="string">
            <text:p>GUILHERME HIROSHI AOKI AZEVEDO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29]);&quot;&quot;;30+[.E329])" office:value-type="float" office:value="30" calcext:value-type="float">
            <text:p>30</text:p>
          </table:table-cell>
          <table:table-cell table:style-name="ce62" table:formula="of:=ROUND(IF([.D329]&gt;0;IF([.E329]&gt;0;[.D329]/30*[.F329];[.D329]+[.D329]/30*[.E32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29]);&quot;&quot;;22+[.I329])" office:value-type="float" office:value="22" calcext:value-type="float">
            <text:p>22 </text:p>
          </table:table-cell>
          <table:table-cell table:style-name="ce62" table:formula="of:=ROUND(IF([.D329]&gt;0;IF([.E329]&gt;0;[.H329]/22*[.J329];[.H329]+[.H329]/22*[.I329]);&quot;&quot;);2)" office:value-type="float" office:value="198" calcext:value-type="float">
            <text:p>198,00</text:p>
          </table:table-cell>
          <table:table-cell table:style-name="ce62" table:formula="of:=[.G329]+[.K32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2" calcext:value-type="float">
            <text:p>322</text:p>
          </table:table-cell>
          <table:table-cell table:style-name="ce2" office:value-type="string" calcext:value-type="string">
            <text:p>052.767.952-66</text:p>
          </table:table-cell>
          <table:table-cell table:style-name="ce30" office:value-type="string" calcext:value-type="string">
            <text:p>GUILHERME NAPOLES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0]);&quot;&quot;;30+[.E330])" office:value-type="float" office:value="30" calcext:value-type="float">
            <text:p>30</text:p>
          </table:table-cell>
          <table:table-cell table:style-name="ce62" table:formula="of:=ROUND(IF([.D330]&gt;0;IF([.E330]&gt;0;[.D330]/30*[.F330];[.D330]+[.D330]/30*[.E33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0]);&quot;&quot;;22+[.I330])" office:value-type="float" office:value="22" calcext:value-type="float">
            <text:p>22 </text:p>
          </table:table-cell>
          <table:table-cell table:style-name="ce62" table:formula="of:=ROUND(IF([.D330]&gt;0;IF([.E330]&gt;0;[.H330]/22*[.J330];[.H330]+[.H330]/22*[.I330]);&quot;&quot;);2)" office:value-type="float" office:value="198" calcext:value-type="float">
            <text:p>198,00</text:p>
          </table:table-cell>
          <table:table-cell table:style-name="ce62" table:formula="of:=[.G330]+[.K33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3" calcext:value-type="float">
            <text:p>323</text:p>
          </table:table-cell>
          <table:table-cell table:style-name="ce2" office:value-type="string" calcext:value-type="string">
            <text:p>054.049.152-77</text:p>
          </table:table-cell>
          <table:table-cell table:style-name="ce30" office:value-type="string" calcext:value-type="string">
            <text:p>GUSTAVO CASTRO DA COS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1]);&quot;&quot;;30+[.E331])" office:value-type="float" office:value="30" calcext:value-type="float">
            <text:p>30</text:p>
          </table:table-cell>
          <table:table-cell table:style-name="ce62" table:formula="of:=ROUND(IF([.D331]&gt;0;IF([.E331]&gt;0;[.D331]/30*[.F331];[.D331]+[.D331]/30*[.E33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1]);&quot;&quot;;22+[.I331])" office:value-type="float" office:value="22" calcext:value-type="float">
            <text:p>22 </text:p>
          </table:table-cell>
          <table:table-cell table:style-name="ce62" table:formula="of:=ROUND(IF([.D331]&gt;0;IF([.E331]&gt;0;[.H331]/22*[.J331];[.H331]+[.H331]/22*[.I331]);&quot;&quot;);2)" office:value-type="float" office:value="198" calcext:value-type="float">
            <text:p>198,00</text:p>
          </table:table-cell>
          <table:table-cell table:style-name="ce62" table:formula="of:=[.G331]+[.K33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4" calcext:value-type="float">
            <text:p>324</text:p>
          </table:table-cell>
          <table:table-cell table:style-name="ce2" office:value-type="string" calcext:value-type="string">
            <text:p>741.846.952-72</text:p>
          </table:table-cell>
          <table:table-cell table:style-name="ce30" office:value-type="string" calcext:value-type="string">
            <text:p>HAILTON MARTINS DA ENCARNAÇÃ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2]);&quot;&quot;;30+[.E332])" office:value-type="float" office:value="30" calcext:value-type="float">
            <text:p>30</text:p>
          </table:table-cell>
          <table:table-cell table:style-name="ce62" table:formula="of:=ROUND(IF([.D332]&gt;0;IF([.E332]&gt;0;[.D332]/30*[.F332];[.D332]+[.D332]/30*[.E33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2]);&quot;&quot;;22+[.I332])" office:value-type="float" office:value="22" calcext:value-type="float">
            <text:p>22 </text:p>
          </table:table-cell>
          <table:table-cell table:style-name="ce62" table:formula="of:=ROUND(IF([.D332]&gt;0;IF([.E332]&gt;0;[.H332]/22*[.J332];[.H332]+[.H332]/22*[.I332]);&quot;&quot;);2)" office:value-type="float" office:value="198" calcext:value-type="float">
            <text:p>198,00</text:p>
          </table:table-cell>
          <table:table-cell table:style-name="ce62" table:formula="of:=[.G332]+[.K33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5" calcext:value-type="float">
            <text:p>325</text:p>
          </table:table-cell>
          <table:table-cell table:style-name="ce2" office:value-type="string" calcext:value-type="string">
            <text:p>005.722.232-00</text:p>
          </table:table-cell>
          <table:table-cell table:style-name="ce30" office:value-type="string" calcext:value-type="string">
            <text:p>HELLEN BEATRIZ MOURÃO DOS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3]);&quot;&quot;;30+[.E333])" office:value-type="float" office:value="30" calcext:value-type="float">
            <text:p>30</text:p>
          </table:table-cell>
          <table:table-cell table:style-name="ce62" table:formula="of:=ROUND(IF([.D333]&gt;0;IF([.E333]&gt;0;[.D333]/30*[.F333];[.D333]+[.D333]/30*[.E33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3]);&quot;&quot;;22+[.I333])" office:value-type="float" office:value="22" calcext:value-type="float">
            <text:p>22 </text:p>
          </table:table-cell>
          <table:table-cell table:style-name="ce62" table:formula="of:=ROUND(IF([.D333]&gt;0;IF([.E333]&gt;0;[.H333]/22*[.J333];[.H333]+[.H333]/22*[.I333]);&quot;&quot;);2)" office:value-type="float" office:value="198" calcext:value-type="float">
            <text:p>198,00</text:p>
          </table:table-cell>
          <table:table-cell table:style-name="ce62" table:formula="of:=[.G333]+[.K33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6" calcext:value-type="float">
            <text:p>326</text:p>
          </table:table-cell>
          <table:table-cell table:style-name="ce2" office:value-type="string" calcext:value-type="string">
            <text:p>702.962.442-44</text:p>
          </table:table-cell>
          <table:table-cell table:style-name="ce30" office:value-type="string" calcext:value-type="string">
            <text:p>HUDSON LUCAS CARDOSO PAI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4]);&quot;&quot;;30+[.E334])" office:value-type="float" office:value="30" calcext:value-type="float">
            <text:p>30</text:p>
          </table:table-cell>
          <table:table-cell table:style-name="ce62" table:formula="of:=ROUND(IF([.D334]&gt;0;IF([.E334]&gt;0;[.D334]/30*[.F334];[.D334]+[.D334]/30*[.E33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4]);&quot;&quot;;22+[.I334])" office:value-type="float" office:value="22" calcext:value-type="float">
            <text:p>22 </text:p>
          </table:table-cell>
          <table:table-cell table:style-name="ce62" table:formula="of:=ROUND(IF([.D334]&gt;0;IF([.E334]&gt;0;[.H334]/22*[.J334];[.H334]+[.H334]/22*[.I334]);&quot;&quot;);2)" office:value-type="float" office:value="198" calcext:value-type="float">
            <text:p>198,00</text:p>
          </table:table-cell>
          <table:table-cell table:style-name="ce62" table:formula="of:=[.G334]+[.K33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7" calcext:value-type="float">
            <text:p>327</text:p>
          </table:table-cell>
          <table:table-cell table:style-name="ce2" office:value-type="string" calcext:value-type="string">
            <text:p>024.307.742-40</text:p>
          </table:table-cell>
          <table:table-cell table:style-name="ce30" office:value-type="string" calcext:value-type="string">
            <text:p>ÍCARO MARCOS PAVÃO NE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5]);&quot;&quot;;30+[.E335])" office:value-type="float" office:value="30" calcext:value-type="float">
            <text:p>30</text:p>
          </table:table-cell>
          <table:table-cell table:style-name="ce62" table:formula="of:=ROUND(IF([.D335]&gt;0;IF([.E335]&gt;0;[.D335]/30*[.F335];[.D335]+[.D335]/30*[.E33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5]);&quot;&quot;;22+[.I335])" office:value-type="float" office:value="22" calcext:value-type="float">
            <text:p>22 </text:p>
          </table:table-cell>
          <table:table-cell table:style-name="ce62" table:formula="of:=ROUND(IF([.D335]&gt;0;IF([.E335]&gt;0;[.H335]/22*[.J335];[.H335]+[.H335]/22*[.I335]);&quot;&quot;);2)" office:value-type="float" office:value="198" calcext:value-type="float">
            <text:p>198,00</text:p>
          </table:table-cell>
          <table:table-cell table:style-name="ce62" table:formula="of:=[.G335]+[.K33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8" calcext:value-type="float">
            <text:p>328</text:p>
          </table:table-cell>
          <table:table-cell table:style-name="ce2" office:value-type="string" calcext:value-type="string">
            <text:p>037.855.262-70</text:p>
          </table:table-cell>
          <table:table-cell table:style-name="ce30" office:value-type="string" calcext:value-type="string">
            <text:p>IGOR ANDRADE RIBEIR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6]);&quot;&quot;;30+[.E336])" office:value-type="float" office:value="30" calcext:value-type="float">
            <text:p>30</text:p>
          </table:table-cell>
          <table:table-cell table:style-name="ce62" table:formula="of:=ROUND(IF([.D336]&gt;0;IF([.E336]&gt;0;[.D336]/30*[.F336];[.D336]+[.D336]/30*[.E33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6]);&quot;&quot;;22+[.I336])" office:value-type="float" office:value="22" calcext:value-type="float">
            <text:p>22 </text:p>
          </table:table-cell>
          <table:table-cell table:style-name="ce62" table:formula="of:=ROUND(IF([.D336]&gt;0;IF([.E336]&gt;0;[.H336]/22*[.J336];[.H336]+[.H336]/22*[.I336]);&quot;&quot;);2)" office:value-type="float" office:value="198" calcext:value-type="float">
            <text:p>198,00</text:p>
          </table:table-cell>
          <table:table-cell table:style-name="ce62" table:formula="of:=[.G336]+[.K33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29" calcext:value-type="float">
            <text:p>329</text:p>
          </table:table-cell>
          <table:table-cell table:style-name="ce2" office:value-type="string" calcext:value-type="string">
            <text:p>033.306.272-80</text:p>
          </table:table-cell>
          <table:table-cell table:style-name="ce30" office:value-type="string" calcext:value-type="string">
            <text:p>ISABELA BRAGA ARAUJ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7]);&quot;&quot;;30+[.E337])" office:value-type="float" office:value="30" calcext:value-type="float">
            <text:p>30</text:p>
          </table:table-cell>
          <table:table-cell table:style-name="ce62" table:formula="of:=ROUND(IF([.D337]&gt;0;IF([.E337]&gt;0;[.D337]/30*[.F337];[.D337]+[.D337]/30*[.E33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7]);&quot;&quot;;22+[.I337])" office:value-type="float" office:value="22" calcext:value-type="float">
            <text:p>22 </text:p>
          </table:table-cell>
          <table:table-cell table:style-name="ce62" table:formula="of:=ROUND(IF([.D337]&gt;0;IF([.E337]&gt;0;[.H337]/22*[.J337];[.H337]+[.H337]/22*[.I337]);&quot;&quot;);2)" office:value-type="float" office:value="198" calcext:value-type="float">
            <text:p>198,00</text:p>
          </table:table-cell>
          <table:table-cell table:style-name="ce62" table:formula="of:=[.G337]+[.K33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0" calcext:value-type="float">
            <text:p>330</text:p>
          </table:table-cell>
          <table:table-cell table:style-name="ce2" office:value-type="string" calcext:value-type="string">
            <text:p>027.832.842-35</text:p>
          </table:table-cell>
          <table:table-cell table:style-name="ce30" office:value-type="string" calcext:value-type="string">
            <text:p>ISABELE MENEZES GONC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8]);&quot;&quot;;30+[.E338])" office:value-type="float" office:value="30" calcext:value-type="float">
            <text:p>30</text:p>
          </table:table-cell>
          <table:table-cell table:style-name="ce62" table:formula="of:=ROUND(IF([.D338]&gt;0;IF([.E338]&gt;0;[.D338]/30*[.F338];[.D338]+[.D338]/30*[.E33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8]);&quot;&quot;;22+[.I338])" office:value-type="float" office:value="22" calcext:value-type="float">
            <text:p>22 </text:p>
          </table:table-cell>
          <table:table-cell table:style-name="ce62" table:formula="of:=ROUND(IF([.D338]&gt;0;IF([.E338]&gt;0;[.H338]/22*[.J338];[.H338]+[.H338]/22*[.I338]);&quot;&quot;);2)" office:value-type="float" office:value="198" calcext:value-type="float">
            <text:p>198,00</text:p>
          </table:table-cell>
          <table:table-cell table:style-name="ce62" table:formula="of:=[.G338]+[.K33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1" calcext:value-type="float">
            <text:p>331</text:p>
          </table:table-cell>
          <table:table-cell table:style-name="ce2" office:value-type="string" calcext:value-type="string">
            <text:p>001.876.002-36</text:p>
          </table:table-cell>
          <table:table-cell table:style-name="ce30" office:value-type="string" calcext:value-type="string">
            <text:p>ISABELLA LYSSA SILVA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39]);&quot;&quot;;30+[.E339])" office:value-type="float" office:value="30" calcext:value-type="float">
            <text:p>30</text:p>
          </table:table-cell>
          <table:table-cell table:style-name="ce62" table:formula="of:=ROUND(IF([.D339]&gt;0;IF([.E339]&gt;0;[.D339]/30*[.F339];[.D339]+[.D339]/30*[.E33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39]);&quot;&quot;;22+[.I339])" office:value-type="float" office:value="22" calcext:value-type="float">
            <text:p>22 </text:p>
          </table:table-cell>
          <table:table-cell table:style-name="ce62" table:formula="of:=ROUND(IF([.D339]&gt;0;IF([.E339]&gt;0;[.H339]/22*[.J339];[.H339]+[.H339]/22*[.I339]);&quot;&quot;);2)" office:value-type="float" office:value="198" calcext:value-type="float">
            <text:p>198,00</text:p>
          </table:table-cell>
          <table:table-cell table:style-name="ce62" table:formula="of:=[.G339]+[.K33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2" calcext:value-type="float">
            <text:p>332</text:p>
          </table:table-cell>
          <table:table-cell table:style-name="ce2" office:value-type="string" calcext:value-type="string">
            <text:p>036.939.872-62</text:p>
          </table:table-cell>
          <table:table-cell table:style-name="ce30" office:value-type="string" calcext:value-type="string">
            <text:p>ISAIAS PEREIRA HIPY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0]);&quot;&quot;;30+[.E340])" office:value-type="float" office:value="30" calcext:value-type="float">
            <text:p>30</text:p>
          </table:table-cell>
          <table:table-cell table:style-name="ce62" table:formula="of:=ROUND(IF([.D340]&gt;0;IF([.E340]&gt;0;[.D340]/30*[.F340];[.D340]+[.D340]/30*[.E34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0]);&quot;&quot;;22+[.I340])" office:value-type="float" office:value="22" calcext:value-type="float">
            <text:p>22 </text:p>
          </table:table-cell>
          <table:table-cell table:style-name="ce62" table:formula="of:=ROUND(IF([.D340]&gt;0;IF([.E340]&gt;0;[.H340]/22*[.J340];[.H340]+[.H340]/22*[.I340]);&quot;&quot;);2)" office:value-type="float" office:value="198" calcext:value-type="float">
            <text:p>198,00</text:p>
          </table:table-cell>
          <table:table-cell table:style-name="ce62" table:formula="of:=[.G340]+[.K34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3" calcext:value-type="float">
            <text:p>333</text:p>
          </table:table-cell>
          <table:table-cell table:style-name="ce2" office:value-type="string" calcext:value-type="string">
            <text:p>025.308.832-11</text:p>
          </table:table-cell>
          <table:table-cell table:style-name="ce30" office:value-type="string" calcext:value-type="string">
            <text:p>JADSON DOUGLAS FERNANDES PER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1]);&quot;&quot;;30+[.E341])" office:value-type="float" office:value="30" calcext:value-type="float">
            <text:p>30</text:p>
          </table:table-cell>
          <table:table-cell table:style-name="ce62" table:formula="of:=ROUND(IF([.D341]&gt;0;IF([.E341]&gt;0;[.D341]/30*[.F341];[.D341]+[.D341]/30*[.E34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1]);&quot;&quot;;22+[.I341])" office:value-type="float" office:value="22" calcext:value-type="float">
            <text:p>22 </text:p>
          </table:table-cell>
          <table:table-cell table:style-name="ce62" table:formula="of:=ROUND(IF([.D341]&gt;0;IF([.E341]&gt;0;[.H341]/22*[.J341];[.H341]+[.H341]/22*[.I341]);&quot;&quot;);2)" office:value-type="float" office:value="198" calcext:value-type="float">
            <text:p>198,00</text:p>
          </table:table-cell>
          <table:table-cell table:style-name="ce62" table:formula="of:=[.G341]+[.K34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4" calcext:value-type="float">
            <text:p>334</text:p>
          </table:table-cell>
          <table:table-cell table:style-name="ce2" office:value-type="string" calcext:value-type="string">
            <text:p>775.968.892-04</text:p>
          </table:table-cell>
          <table:table-cell table:style-name="ce30" office:value-type="string" calcext:value-type="string">
            <text:p>JANE CRISTINA BATISTA BRASIL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2]);&quot;&quot;;30+[.E342])" office:value-type="float" office:value="30" calcext:value-type="float">
            <text:p>30</text:p>
          </table:table-cell>
          <table:table-cell table:style-name="ce62" table:formula="of:=ROUND(IF([.D342]&gt;0;IF([.E342]&gt;0;[.D342]/30*[.F342];[.D342]+[.D342]/30*[.E34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2]);&quot;&quot;;22+[.I342])" office:value-type="float" office:value="22" calcext:value-type="float">
            <text:p>22 </text:p>
          </table:table-cell>
          <table:table-cell table:style-name="ce62" table:formula="of:=ROUND(IF([.D342]&gt;0;IF([.E342]&gt;0;[.H342]/22*[.J342];[.H342]+[.H342]/22*[.I342]);&quot;&quot;);2)" office:value-type="float" office:value="198" calcext:value-type="float">
            <text:p>198,00</text:p>
          </table:table-cell>
          <table:table-cell table:style-name="ce62" table:formula="of:=[.G342]+[.K34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5" calcext:value-type="float">
            <text:p>335</text:p>
          </table:table-cell>
          <table:table-cell table:style-name="ce2" office:value-type="string" calcext:value-type="string">
            <text:p>055.365.812-36</text:p>
          </table:table-cell>
          <table:table-cell table:style-name="ce30" office:value-type="string" calcext:value-type="string">
            <text:p>JERLANE MENDES COEL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3]);&quot;&quot;;30+[.E343])" office:value-type="float" office:value="30" calcext:value-type="float">
            <text:p>30</text:p>
          </table:table-cell>
          <table:table-cell table:style-name="ce62" table:formula="of:=ROUND(IF([.D343]&gt;0;IF([.E343]&gt;0;[.D343]/30*[.F343];[.D343]+[.D343]/30*[.E34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3]);&quot;&quot;;22+[.I343])" office:value-type="float" office:value="22" calcext:value-type="float">
            <text:p>22 </text:p>
          </table:table-cell>
          <table:table-cell table:style-name="ce62" table:formula="of:=ROUND(IF([.D343]&gt;0;IF([.E343]&gt;0;[.H343]/22*[.J343];[.H343]+[.H343]/22*[.I343]);&quot;&quot;);2)" office:value-type="float" office:value="198" calcext:value-type="float">
            <text:p>198,00</text:p>
          </table:table-cell>
          <table:table-cell table:style-name="ce62" table:formula="of:=[.G343]+[.K34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6" calcext:value-type="float">
            <text:p>336</text:p>
          </table:table-cell>
          <table:table-cell table:style-name="ce2" office:value-type="string" calcext:value-type="string">
            <text:p>032.973.972-76</text:p>
          </table:table-cell>
          <table:table-cell table:style-name="ce30" office:value-type="string" calcext:value-type="string">
            <text:p>JÉSSICA GUEDES CORDOVIL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4]);&quot;&quot;;30+[.E344])" office:value-type="float" office:value="30" calcext:value-type="float">
            <text:p>30</text:p>
          </table:table-cell>
          <table:table-cell table:style-name="ce62" table:formula="of:=ROUND(IF([.D344]&gt;0;IF([.E344]&gt;0;[.D344]/30*[.F344];[.D344]+[.D344]/30*[.E34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4]);&quot;&quot;;22+[.I344])" office:value-type="float" office:value="22" calcext:value-type="float">
            <text:p>22 </text:p>
          </table:table-cell>
          <table:table-cell table:style-name="ce62" table:formula="of:=ROUND(IF([.D344]&gt;0;IF([.E344]&gt;0;[.H344]/22*[.J344];[.H344]+[.H344]/22*[.I344]);&quot;&quot;);2)" office:value-type="float" office:value="198" calcext:value-type="float">
            <text:p>198,00</text:p>
          </table:table-cell>
          <table:table-cell table:style-name="ce62" table:formula="of:=[.G344]+[.K34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337" calcext:value-type="float">
            <text:p>337</text:p>
          </table:table-cell>
          <table:table-cell table:style-name="ce2" office:value-type="string" calcext:value-type="string">
            <text:p>705.205.442-69</text:p>
          </table:table-cell>
          <table:table-cell table:style-name="ce30" office:value-type="string" calcext:value-type="string">
            <text:p>JOÃO GUILHERME GUIMARÃES DE AQUIN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5]);&quot;&quot;;30+[.E345])" office:value-type="float" office:value="30" calcext:value-type="float">
            <text:p>30</text:p>
          </table:table-cell>
          <table:table-cell table:style-name="ce62" table:formula="of:=ROUND(IF([.D345]&gt;0;IF([.E345]&gt;0;[.D345]/30*[.F345];[.D345]+[.D345]/30*[.E34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5]);&quot;&quot;;22+[.I345])" office:value-type="float" office:value="22" calcext:value-type="float">
            <text:p>22 </text:p>
          </table:table-cell>
          <table:table-cell table:style-name="ce62" table:formula="of:=ROUND(IF([.D345]&gt;0;IF([.E345]&gt;0;[.H345]/22*[.J345];[.H345]+[.H345]/22*[.I345]);&quot;&quot;);2)" office:value-type="float" office:value="198" calcext:value-type="float">
            <text:p>198,00</text:p>
          </table:table-cell>
          <table:table-cell table:style-name="ce62" table:formula="of:=[.G345]+[.K34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8" calcext:value-type="float">
            <text:p>338</text:p>
          </table:table-cell>
          <table:table-cell table:style-name="ce2" office:value-type="string" calcext:value-type="string">
            <text:p>048.032.502-27</text:p>
          </table:table-cell>
          <table:table-cell table:style-name="ce30" office:value-type="string" calcext:value-type="string">
            <text:p>JOÃO VINICIUS DA CRUZ CARNEIR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6]);&quot;&quot;;30+[.E346])" office:value-type="float" office:value="30" calcext:value-type="float">
            <text:p>30</text:p>
          </table:table-cell>
          <table:table-cell table:style-name="ce62" table:formula="of:=ROUND(IF([.D346]&gt;0;IF([.E346]&gt;0;[.D346]/30*[.F346];[.D346]+[.D346]/30*[.E34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6]);&quot;&quot;;22+[.I346])" office:value-type="float" office:value="22" calcext:value-type="float">
            <text:p>22 </text:p>
          </table:table-cell>
          <table:table-cell table:style-name="ce62" table:formula="of:=ROUND(IF([.D346]&gt;0;IF([.E346]&gt;0;[.H346]/22*[.J346];[.H346]+[.H346]/22*[.I346]);&quot;&quot;);2)" office:value-type="float" office:value="198" calcext:value-type="float">
            <text:p>198,00</text:p>
          </table:table-cell>
          <table:table-cell table:style-name="ce62" table:formula="of:=[.G346]+[.K34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39" calcext:value-type="float">
            <text:p>339</text:p>
          </table:table-cell>
          <table:table-cell table:style-name="ce2" office:value-type="string" calcext:value-type="string">
            <text:p>031.934.192-57</text:p>
          </table:table-cell>
          <table:table-cell table:style-name="ce30" office:value-type="string" calcext:value-type="string">
            <text:p>JOICE PATEL VEL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7]);&quot;&quot;;30+[.E347])" office:value-type="float" office:value="30" calcext:value-type="float">
            <text:p>30</text:p>
          </table:table-cell>
          <table:table-cell table:style-name="ce62" table:formula="of:=ROUND(IF([.D347]&gt;0;IF([.E347]&gt;0;[.D347]/30*[.F347];[.D347]+[.D347]/30*[.E34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7]);&quot;&quot;;22+[.I347])" office:value-type="float" office:value="22" calcext:value-type="float">
            <text:p>22 </text:p>
          </table:table-cell>
          <table:table-cell table:style-name="ce62" table:formula="of:=ROUND(IF([.D347]&gt;0;IF([.E347]&gt;0;[.H347]/22*[.J347];[.H347]+[.H347]/22*[.I347]);&quot;&quot;);2)" office:value-type="float" office:value="198" calcext:value-type="float">
            <text:p>198,00</text:p>
          </table:table-cell>
          <table:table-cell table:style-name="ce62" table:formula="of:=[.G347]+[.K34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0" calcext:value-type="float">
            <text:p>340</text:p>
          </table:table-cell>
          <table:table-cell table:style-name="ce2" office:value-type="string" calcext:value-type="string">
            <text:p>024.173.462-22</text:p>
          </table:table-cell>
          <table:table-cell table:style-name="ce30" office:value-type="string" calcext:value-type="string">
            <text:p>JOICIANE LIMA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8]);&quot;&quot;;30+[.E348])" office:value-type="float" office:value="30" calcext:value-type="float">
            <text:p>30</text:p>
          </table:table-cell>
          <table:table-cell table:style-name="ce62" table:formula="of:=ROUND(IF([.D348]&gt;0;IF([.E348]&gt;0;[.D348]/30*[.F348];[.D348]+[.D348]/30*[.E34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8]);&quot;&quot;;22+[.I348])" office:value-type="float" office:value="22" calcext:value-type="float">
            <text:p>22 </text:p>
          </table:table-cell>
          <table:table-cell table:style-name="ce62" table:formula="of:=ROUND(IF([.D348]&gt;0;IF([.E348]&gt;0;[.H348]/22*[.J348];[.H348]+[.H348]/22*[.I348]);&quot;&quot;);2)" office:value-type="float" office:value="198" calcext:value-type="float">
            <text:p>198,00</text:p>
          </table:table-cell>
          <table:table-cell table:style-name="ce62" table:formula="of:=[.G348]+[.K34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style-name="ce125" table:number-columns-repeated="1010"/>
        </table:table-row>
        <table:table-row table:style-name="ro7" table:visibility="filter">
          <table:table-cell office:value-type="float" office:value="341" calcext:value-type="float">
            <text:p>341</text:p>
          </table:table-cell>
          <table:table-cell table:style-name="ce2" office:value-type="string" calcext:value-type="string">
            <text:p>061.921.202-00</text:p>
          </table:table-cell>
          <table:table-cell table:style-name="ce30" office:value-type="string" calcext:value-type="string">
            <text:p>JOSÉ ALVES FERREIRA NET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49]);&quot;&quot;;30+[.E349])" office:value-type="float" office:value="30" calcext:value-type="float">
            <text:p>30</text:p>
          </table:table-cell>
          <table:table-cell table:style-name="ce62" table:formula="of:=ROUND(IF([.D349]&gt;0;IF([.E349]&gt;0;[.D349]/30*[.F349];[.D349]+[.D349]/30*[.E34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49]);&quot;&quot;;22+[.I349])" office:value-type="float" office:value="22" calcext:value-type="float">
            <text:p>22 </text:p>
          </table:table-cell>
          <table:table-cell table:style-name="ce62" table:formula="of:=ROUND(IF([.D349]&gt;0;IF([.E349]&gt;0;[.H349]/22*[.J349];[.H349]+[.H349]/22*[.I349]);&quot;&quot;);2)" office:value-type="float" office:value="198" calcext:value-type="float">
            <text:p>198,00</text:p>
          </table:table-cell>
          <table:table-cell table:style-name="ce62" table:formula="of:=[.G349]+[.K34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2" calcext:value-type="float">
            <text:p>342</text:p>
          </table:table-cell>
          <table:table-cell table:style-name="ce2" office:value-type="string" calcext:value-type="string">
            <text:p>036.217.832-10</text:p>
          </table:table-cell>
          <table:table-cell table:style-name="ce30" office:value-type="string" calcext:value-type="string">
            <text:p>JÚLIA FERREIRA NOGU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0]);&quot;&quot;;30+[.E350])" office:value-type="float" office:value="30" calcext:value-type="float">
            <text:p>30</text:p>
          </table:table-cell>
          <table:table-cell table:style-name="ce62" table:formula="of:=ROUND(IF([.D350]&gt;0;IF([.E350]&gt;0;[.D350]/30*[.F350];[.D350]+[.D350]/30*[.E35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0]);&quot;&quot;;22+[.I350])" office:value-type="float" office:value="22" calcext:value-type="float">
            <text:p>22 </text:p>
          </table:table-cell>
          <table:table-cell table:style-name="ce62" table:formula="of:=ROUND(IF([.D350]&gt;0;IF([.E350]&gt;0;[.H350]/22*[.J350];[.H350]+[.H350]/22*[.I350]);&quot;&quot;);2)" office:value-type="float" office:value="198" calcext:value-type="float">
            <text:p>198,00</text:p>
          </table:table-cell>
          <table:table-cell table:style-name="ce62" table:formula="of:=[.G350]+[.K35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3" calcext:value-type="float">
            <text:p>343</text:p>
          </table:table-cell>
          <table:table-cell table:style-name="ce2" office:value-type="string" calcext:value-type="string">
            <text:p>043.831.032-27</text:p>
          </table:table-cell>
          <table:table-cell table:style-name="ce30" office:value-type="string" calcext:value-type="string">
            <text:p>JÚLIA FURTADO NUN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1]);&quot;&quot;;30+[.E351])" office:value-type="float" office:value="30" calcext:value-type="float">
            <text:p>30</text:p>
          </table:table-cell>
          <table:table-cell table:style-name="ce62" table:formula="of:=ROUND(IF([.D351]&gt;0;IF([.E351]&gt;0;[.D351]/30*[.F351];[.D351]+[.D351]/30*[.E35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1]);&quot;&quot;;22+[.I351])" office:value-type="float" office:value="22" calcext:value-type="float">
            <text:p>22 </text:p>
          </table:table-cell>
          <table:table-cell table:style-name="ce62" table:formula="of:=ROUND(IF([.D351]&gt;0;IF([.E351]&gt;0;[.H351]/22*[.J351];[.H351]+[.H351]/22*[.I351]);&quot;&quot;);2)" office:value-type="float" office:value="198" calcext:value-type="float">
            <text:p>198,00</text:p>
          </table:table-cell>
          <table:table-cell table:style-name="ce62" table:formula="of:=[.G351]+[.K35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4" calcext:value-type="float">
            <text:p>344</text:p>
          </table:table-cell>
          <table:table-cell table:style-name="ce2" office:value-type="string" calcext:value-type="string">
            <text:p>980.895.012-49</text:p>
          </table:table-cell>
          <table:table-cell table:style-name="ce30" office:value-type="string" calcext:value-type="string">
            <text:p>JULIANE PRISCILA DELGADO SOUZA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2]);&quot;&quot;;30+[.E352])" office:value-type="float" office:value="30" calcext:value-type="float">
            <text:p>30</text:p>
          </table:table-cell>
          <table:table-cell table:style-name="ce62" table:formula="of:=ROUND(IF([.D352]&gt;0;IF([.E352]&gt;0;[.D352]/30*[.F352];[.D352]+[.D352]/30*[.E35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2]);&quot;&quot;;22+[.I352])" office:value-type="float" office:value="22" calcext:value-type="float">
            <text:p>22 </text:p>
          </table:table-cell>
          <table:table-cell table:style-name="ce62" table:formula="of:=ROUND(IF([.D352]&gt;0;IF([.E352]&gt;0;[.H352]/22*[.J352];[.H352]+[.H352]/22*[.I352]);&quot;&quot;);2)" office:value-type="float" office:value="198" calcext:value-type="float">
            <text:p>198,00</text:p>
          </table:table-cell>
          <table:table-cell table:style-name="ce62" table:formula="of:=[.G352]+[.K35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5" calcext:value-type="float">
            <text:p>345</text:p>
          </table:table-cell>
          <table:table-cell table:style-name="ce2" office:value-type="string" calcext:value-type="string">
            <text:p>004.545.472-85</text:p>
          </table:table-cell>
          <table:table-cell table:style-name="ce30" office:value-type="string" calcext:value-type="string">
            <text:p>JULIANNA ABRAHIM ANDRAD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3]);&quot;&quot;;30+[.E353])" office:value-type="float" office:value="30" calcext:value-type="float">
            <text:p>30</text:p>
          </table:table-cell>
          <table:table-cell table:style-name="ce62" table:formula="of:=ROUND(IF([.D353]&gt;0;IF([.E353]&gt;0;[.D353]/30*[.F353];[.D353]+[.D353]/30*[.E35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3]);&quot;&quot;;22+[.I353])" office:value-type="float" office:value="22" calcext:value-type="float">
            <text:p>22 </text:p>
          </table:table-cell>
          <table:table-cell table:style-name="ce62" table:formula="of:=ROUND(IF([.D353]&gt;0;IF([.E353]&gt;0;[.H353]/22*[.J353];[.H353]+[.H353]/22*[.I353]);&quot;&quot;);2)" office:value-type="float" office:value="198" calcext:value-type="float">
            <text:p>198,00</text:p>
          </table:table-cell>
          <table:table-cell table:style-name="ce62" table:formula="of:=[.G353]+[.K35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6" calcext:value-type="float">
            <text:p>346</text:p>
          </table:table-cell>
          <table:table-cell table:style-name="ce2" office:value-type="string" calcext:value-type="string">
            <text:p>005.659.232-93</text:p>
          </table:table-cell>
          <table:table-cell table:style-name="ce30" office:value-type="string" calcext:value-type="string">
            <text:p>JULYA ALVES CAMPOS <text:s/>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4]);&quot;&quot;;30+[.E354])" office:value-type="float" office:value="30" calcext:value-type="float">
            <text:p>30</text:p>
          </table:table-cell>
          <table:table-cell table:style-name="ce62" table:formula="of:=ROUND(IF([.D354]&gt;0;IF([.E354]&gt;0;[.D354]/30*[.F354];[.D354]+[.D354]/30*[.E35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4]);&quot;&quot;;22+[.I354])" office:value-type="float" office:value="22" calcext:value-type="float">
            <text:p>22 </text:p>
          </table:table-cell>
          <table:table-cell table:style-name="ce62" table:formula="of:=ROUND(IF([.D354]&gt;0;IF([.E354]&gt;0;[.H354]/22*[.J354];[.H354]+[.H354]/22*[.I354]);&quot;&quot;);2)" office:value-type="float" office:value="198" calcext:value-type="float">
            <text:p>198,00</text:p>
          </table:table-cell>
          <table:table-cell table:style-name="ce62" table:formula="of:=[.G354]+[.K35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7" calcext:value-type="float">
            <text:p>347</text:p>
          </table:table-cell>
          <table:table-cell table:style-name="ce2" office:value-type="string" calcext:value-type="string">
            <text:p>028.155.882-50</text:p>
          </table:table-cell>
          <table:table-cell table:style-name="ce30" office:value-type="string" calcext:value-type="string">
            <text:p>KATSON LAVAREDA CANTUÁRI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5]);&quot;&quot;;30+[.E355])" office:value-type="float" office:value="30" calcext:value-type="float">
            <text:p>30</text:p>
          </table:table-cell>
          <table:table-cell table:style-name="ce62" table:formula="of:=ROUND(IF([.D355]&gt;0;IF([.E355]&gt;0;[.D355]/30*[.F355];[.D355]+[.D355]/30*[.E35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5]);&quot;&quot;;22+[.I355])" office:value-type="float" office:value="22" calcext:value-type="float">
            <text:p>22 </text:p>
          </table:table-cell>
          <table:table-cell table:style-name="ce62" table:formula="of:=ROUND(IF([.D355]&gt;0;IF([.E355]&gt;0;[.H355]/22*[.J355];[.H355]+[.H355]/22*[.I355]);&quot;&quot;);2)" office:value-type="float" office:value="198" calcext:value-type="float">
            <text:p>198,00</text:p>
          </table:table-cell>
          <table:table-cell table:style-name="ce62" table:formula="of:=[.G355]+[.K35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8" calcext:value-type="float">
            <text:p>348</text:p>
          </table:table-cell>
          <table:table-cell table:style-name="ce2" office:value-type="string" calcext:value-type="string">
            <text:p>030.705.952-94</text:p>
          </table:table-cell>
          <table:table-cell table:style-name="ce30" office:value-type="string" calcext:value-type="string">
            <text:p>KRISNA EMANUELY SIMÕES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6]);&quot;&quot;;30+[.E356])" office:value-type="float" office:value="30" calcext:value-type="float">
            <text:p>30</text:p>
          </table:table-cell>
          <table:table-cell table:style-name="ce62" table:formula="of:=ROUND(IF([.D356]&gt;0;IF([.E356]&gt;0;[.D356]/30*[.F356];[.D356]+[.D356]/30*[.E35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6]);&quot;&quot;;22+[.I356])" office:value-type="float" office:value="22" calcext:value-type="float">
            <text:p>22 </text:p>
          </table:table-cell>
          <table:table-cell table:style-name="ce62" table:formula="of:=ROUND(IF([.D356]&gt;0;IF([.E356]&gt;0;[.H356]/22*[.J356];[.H356]+[.H356]/22*[.I356]);&quot;&quot;);2)" office:value-type="float" office:value="198" calcext:value-type="float">
            <text:p>198,00</text:p>
          </table:table-cell>
          <table:table-cell table:style-name="ce62" table:formula="of:=[.G356]+[.K35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49" calcext:value-type="float">
            <text:p>349</text:p>
          </table:table-cell>
          <table:table-cell table:style-name="ce2" office:value-type="string" calcext:value-type="string">
            <text:p>041.502.722-55</text:p>
          </table:table-cell>
          <table:table-cell table:style-name="ce30" office:value-type="string" calcext:value-type="string">
            <text:p>LAINE NUNES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7]);&quot;&quot;;30+[.E357])" office:value-type="float" office:value="30" calcext:value-type="float">
            <text:p>30</text:p>
          </table:table-cell>
          <table:table-cell table:style-name="ce62" table:formula="of:=ROUND(IF([.D357]&gt;0;IF([.E357]&gt;0;[.D357]/30*[.F357];[.D357]+[.D357]/30*[.E35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7]);&quot;&quot;;22+[.I357])" office:value-type="float" office:value="22" calcext:value-type="float">
            <text:p>22 </text:p>
          </table:table-cell>
          <table:table-cell table:style-name="ce62" table:formula="of:=ROUND(IF([.D357]&gt;0;IF([.E357]&gt;0;[.H357]/22*[.J357];[.H357]+[.H357]/22*[.I357]);&quot;&quot;);2)" office:value-type="float" office:value="198" calcext:value-type="float">
            <text:p>198,00</text:p>
          </table:table-cell>
          <table:table-cell table:style-name="ce62" table:formula="of:=[.G357]+[.K35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0" calcext:value-type="float">
            <text:p>350</text:p>
          </table:table-cell>
          <table:table-cell table:style-name="ce2" office:value-type="string" calcext:value-type="string">
            <text:p>035.062.912-97</text:p>
          </table:table-cell>
          <table:table-cell table:style-name="ce30" office:value-type="string" calcext:value-type="string">
            <text:p>LAIZ RIBEIRO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8]);&quot;&quot;;30+[.E358])" office:value-type="float" office:value="30" calcext:value-type="float">
            <text:p>30</text:p>
          </table:table-cell>
          <table:table-cell table:style-name="ce62" table:formula="of:=ROUND(IF([.D358]&gt;0;IF([.E358]&gt;0;[.D358]/30*[.F358];[.D358]+[.D358]/30*[.E35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8]);&quot;&quot;;22+[.I358])" office:value-type="float" office:value="22" calcext:value-type="float">
            <text:p>22 </text:p>
          </table:table-cell>
          <table:table-cell table:style-name="ce62" table:formula="of:=ROUND(IF([.D358]&gt;0;IF([.E358]&gt;0;[.H358]/22*[.J358];[.H358]+[.H358]/22*[.I358]);&quot;&quot;);2)" office:value-type="float" office:value="198" calcext:value-type="float">
            <text:p>198,00</text:p>
          </table:table-cell>
          <table:table-cell table:style-name="ce62" table:formula="of:=[.G358]+[.K35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1" calcext:value-type="float">
            <text:p>351</text:p>
          </table:table-cell>
          <table:table-cell table:style-name="ce2" office:value-type="string" calcext:value-type="string">
            <text:p>053.176.382-08</text:p>
          </table:table-cell>
          <table:table-cell table:style-name="ce30" office:value-type="string" calcext:value-type="string">
            <text:p>LANNA CAROLINE DA SILVA PI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59]);&quot;&quot;;30+[.E359])" office:value-type="float" office:value="30" calcext:value-type="float">
            <text:p>30</text:p>
          </table:table-cell>
          <table:table-cell table:style-name="ce62" table:formula="of:=ROUND(IF([.D359]&gt;0;IF([.E359]&gt;0;[.D359]/30*[.F359];[.D359]+[.D359]/30*[.E35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59]);&quot;&quot;;22+[.I359])" office:value-type="float" office:value="22" calcext:value-type="float">
            <text:p>22 </text:p>
          </table:table-cell>
          <table:table-cell table:style-name="ce62" table:formula="of:=ROUND(IF([.D359]&gt;0;IF([.E359]&gt;0;[.H359]/22*[.J359];[.H359]+[.H359]/22*[.I359]);&quot;&quot;);2)" office:value-type="float" office:value="198" calcext:value-type="float">
            <text:p>198,00</text:p>
          </table:table-cell>
          <table:table-cell table:style-name="ce62" table:formula="of:=[.G359]+[.K35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352" calcext:value-type="float">
            <text:p>352</text:p>
          </table:table-cell>
          <table:table-cell table:style-name="ce2" office:value-type="string" calcext:value-type="string">
            <text:p>026.497.332-17</text:p>
          </table:table-cell>
          <table:table-cell table:style-name="ce30" office:value-type="string" calcext:value-type="string">
            <text:p>LARISSA DE ALENCAR SOAR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0]);&quot;&quot;;30+[.E360])" office:value-type="float" office:value="30" calcext:value-type="float">
            <text:p>30</text:p>
          </table:table-cell>
          <table:table-cell table:style-name="ce62" table:formula="of:=ROUND(IF([.D360]&gt;0;IF([.E360]&gt;0;[.D360]/30*[.F360];[.D360]+[.D360]/30*[.E36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0]);&quot;&quot;;22+[.I360])" office:value-type="float" office:value="22" calcext:value-type="float">
            <text:p>22 </text:p>
          </table:table-cell>
          <table:table-cell table:style-name="ce62" table:formula="of:=ROUND(IF([.D360]&gt;0;IF([.E360]&gt;0;[.H360]/22*[.J360];[.H360]+[.H360]/22*[.I360]);&quot;&quot;);2)" office:value-type="float" office:value="198" calcext:value-type="float">
            <text:p>198,00</text:p>
          </table:table-cell>
          <table:table-cell table:style-name="ce62" table:formula="of:=[.G360]+[.K36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3" calcext:value-type="float">
            <text:p>353</text:p>
          </table:table-cell>
          <table:table-cell table:style-name="ce2" office:value-type="string" calcext:value-type="string">
            <text:p>104.816.519-18</text:p>
          </table:table-cell>
          <table:table-cell table:style-name="ce30" office:value-type="string" calcext:value-type="string">
            <text:p>LARISSA GABRIELI DOS SANTOS MUNHOZ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1]);&quot;&quot;;30+[.E361])" office:value-type="float" office:value="30" calcext:value-type="float">
            <text:p>30</text:p>
          </table:table-cell>
          <table:table-cell table:style-name="ce62" table:formula="of:=ROUND(IF([.D361]&gt;0;IF([.E361]&gt;0;[.D361]/30*[.F361];[.D361]+[.D361]/30*[.E36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1]);&quot;&quot;;22+[.I361])" office:value-type="float" office:value="22" calcext:value-type="float">
            <text:p>22 </text:p>
          </table:table-cell>
          <table:table-cell table:style-name="ce62" table:formula="of:=ROUND(IF([.D361]&gt;0;IF([.E361]&gt;0;[.H361]/22*[.J361];[.H361]+[.H361]/22*[.I361]);&quot;&quot;);2)" office:value-type="float" office:value="198" calcext:value-type="float">
            <text:p>198,00</text:p>
          </table:table-cell>
          <table:table-cell table:style-name="ce62" table:formula="of:=[.G361]+[.K36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4" calcext:value-type="float">
            <text:p>354</text:p>
          </table:table-cell>
          <table:table-cell table:style-name="ce2" office:value-type="string" calcext:value-type="string">
            <text:p>013.413.582-24</text:p>
          </table:table-cell>
          <table:table-cell table:style-name="ce30" office:value-type="string" calcext:value-type="string">
            <text:p>LARISSA SILVA BARR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2]);&quot;&quot;;30+[.E362])" office:value-type="float" office:value="30" calcext:value-type="float">
            <text:p>30</text:p>
          </table:table-cell>
          <table:table-cell table:style-name="ce62" table:formula="of:=ROUND(IF([.D362]&gt;0;IF([.E362]&gt;0;[.D362]/30*[.F362];[.D362]+[.D362]/30*[.E36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2]);&quot;&quot;;22+[.I362])" office:value-type="float" office:value="22" calcext:value-type="float">
            <text:p>22 </text:p>
          </table:table-cell>
          <table:table-cell table:style-name="ce62" table:formula="of:=ROUND(IF([.D362]&gt;0;IF([.E362]&gt;0;[.H362]/22*[.J362];[.H362]+[.H362]/22*[.I362]);&quot;&quot;);2)" office:value-type="float" office:value="198" calcext:value-type="float">
            <text:p>198,00</text:p>
          </table:table-cell>
          <table:table-cell table:style-name="ce62" table:formula="of:=[.G362]+[.K36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5" calcext:value-type="float">
            <text:p>355</text:p>
          </table:table-cell>
          <table:table-cell table:style-name="ce2" office:value-type="string" calcext:value-type="string">
            <text:p>013.340.372-64</text:p>
          </table:table-cell>
          <table:table-cell table:style-name="ce30" office:value-type="string" calcext:value-type="string">
            <text:p>LEIDE SILVA DE CASTR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3]);&quot;&quot;;30+[.E363])" office:value-type="float" office:value="30" calcext:value-type="float">
            <text:p>30</text:p>
          </table:table-cell>
          <table:table-cell table:style-name="ce62" table:formula="of:=ROUND(IF([.D363]&gt;0;IF([.E363]&gt;0;[.D363]/30*[.F363];[.D363]+[.D363]/30*[.E36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3]);&quot;&quot;;22+[.I363])" office:value-type="float" office:value="22" calcext:value-type="float">
            <text:p>22 </text:p>
          </table:table-cell>
          <table:table-cell table:style-name="ce62" table:formula="of:=ROUND(IF([.D363]&gt;0;IF([.E363]&gt;0;[.H363]/22*[.J363];[.H363]+[.H363]/22*[.I363]);&quot;&quot;);2)" office:value-type="float" office:value="198" calcext:value-type="float">
            <text:p>198,00</text:p>
          </table:table-cell>
          <table:table-cell table:style-name="ce62" table:formula="of:=[.G363]+[.K36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6" calcext:value-type="float">
            <text:p>356</text:p>
          </table:table-cell>
          <table:table-cell table:style-name="ce2" office:value-type="string" calcext:value-type="string">
            <text:p>035.352.142-62</text:p>
          </table:table-cell>
          <table:table-cell table:style-name="ce30" office:value-type="string" calcext:value-type="string">
            <text:p>LENA MARA CARVALHO FERR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4]);&quot;&quot;;30+[.E364])" office:value-type="float" office:value="30" calcext:value-type="float">
            <text:p>30</text:p>
          </table:table-cell>
          <table:table-cell table:style-name="ce62" table:formula="of:=ROUND(IF([.D364]&gt;0;IF([.E364]&gt;0;[.D364]/30*[.F364];[.D364]+[.D364]/30*[.E36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4]);&quot;&quot;;22+[.I364])" office:value-type="float" office:value="22" calcext:value-type="float">
            <text:p>22 </text:p>
          </table:table-cell>
          <table:table-cell table:style-name="ce62" table:formula="of:=ROUND(IF([.D364]&gt;0;IF([.E364]&gt;0;[.H364]/22*[.J364];[.H364]+[.H364]/22*[.I364]);&quot;&quot;);2)" office:value-type="float" office:value="198" calcext:value-type="float">
            <text:p>198,00</text:p>
          </table:table-cell>
          <table:table-cell table:style-name="ce62" table:formula="of:=[.G364]+[.K36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7" calcext:value-type="float">
            <text:p>357</text:p>
          </table:table-cell>
          <table:table-cell table:style-name="ce2" office:value-type="string" calcext:value-type="string">
            <text:p>022.132.632-48</text:p>
          </table:table-cell>
          <table:table-cell table:style-name="ce30" office:value-type="string" calcext:value-type="string">
            <text:p>LETICIA CELINA GOMES ANDRAD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5]);&quot;&quot;;30+[.E365])" office:value-type="float" office:value="30" calcext:value-type="float">
            <text:p>30</text:p>
          </table:table-cell>
          <table:table-cell table:style-name="ce62" table:formula="of:=ROUND(IF([.D365]&gt;0;IF([.E365]&gt;0;[.D365]/30*[.F365];[.D365]+[.D365]/30*[.E36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5]);&quot;&quot;;22+[.I365])" office:value-type="float" office:value="22" calcext:value-type="float">
            <text:p>22 </text:p>
          </table:table-cell>
          <table:table-cell table:style-name="ce62" table:formula="of:=ROUND(IF([.D365]&gt;0;IF([.E365]&gt;0;[.H365]/22*[.J365];[.H365]+[.H365]/22*[.I365]);&quot;&quot;);2)" office:value-type="float" office:value="198" calcext:value-type="float">
            <text:p>198,00</text:p>
          </table:table-cell>
          <table:table-cell table:style-name="ce62" table:formula="of:=[.G365]+[.K36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8" calcext:value-type="float">
            <text:p>358</text:p>
          </table:table-cell>
          <table:table-cell table:style-name="ce2" office:value-type="string" calcext:value-type="string">
            <text:p>032.318.562-21</text:p>
          </table:table-cell>
          <table:table-cell table:style-name="ce30" office:value-type="string" calcext:value-type="string">
            <text:p>LIDIA BEATRIZ ALMEIDA DA PAZ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6]);&quot;&quot;;30+[.E366])" office:value-type="float" office:value="30" calcext:value-type="float">
            <text:p>30</text:p>
          </table:table-cell>
          <table:table-cell table:style-name="ce62" table:formula="of:=ROUND(IF([.D366]&gt;0;IF([.E366]&gt;0;[.D366]/30*[.F366];[.D366]+[.D366]/30*[.E36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6]);&quot;&quot;;22+[.I366])" office:value-type="float" office:value="22" calcext:value-type="float">
            <text:p>22 </text:p>
          </table:table-cell>
          <table:table-cell table:style-name="ce62" table:formula="of:=ROUND(IF([.D366]&gt;0;IF([.E366]&gt;0;[.H366]/22*[.J366];[.H366]+[.H366]/22*[.I366]);&quot;&quot;);2)" office:value-type="float" office:value="198" calcext:value-type="float">
            <text:p>198,00</text:p>
          </table:table-cell>
          <table:table-cell table:style-name="ce62" table:formula="of:=[.G366]+[.K36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59" calcext:value-type="float">
            <text:p>359</text:p>
          </table:table-cell>
          <table:table-cell table:style-name="ce2" office:value-type="string" calcext:value-type="string">
            <text:p>703.251.782-08</text:p>
          </table:table-cell>
          <table:table-cell table:style-name="ce30" office:value-type="string" calcext:value-type="string">
            <text:p>LILIANE PINTO DE CASTR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7]);&quot;&quot;;30+[.E367])" office:value-type="float" office:value="30" calcext:value-type="float">
            <text:p>30</text:p>
          </table:table-cell>
          <table:table-cell table:style-name="ce62" table:formula="of:=ROUND(IF([.D367]&gt;0;IF([.E367]&gt;0;[.D367]/30*[.F367];[.D367]+[.D367]/30*[.E36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7]);&quot;&quot;;22+[.I367])" office:value-type="float" office:value="22" calcext:value-type="float">
            <text:p>22 </text:p>
          </table:table-cell>
          <table:table-cell table:style-name="ce62" table:formula="of:=ROUND(IF([.D367]&gt;0;IF([.E367]&gt;0;[.H367]/22*[.J367];[.H367]+[.H367]/22*[.I367]);&quot;&quot;);2)" office:value-type="float" office:value="198" calcext:value-type="float">
            <text:p>198,00</text:p>
          </table:table-cell>
          <table:table-cell table:style-name="ce62" table:formula="of:=[.G367]+[.K36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0" calcext:value-type="float">
            <text:p>360</text:p>
          </table:table-cell>
          <table:table-cell table:style-name="ce2" office:value-type="string" calcext:value-type="string">
            <text:p>029.874.892-42</text:p>
          </table:table-cell>
          <table:table-cell table:style-name="ce30" office:value-type="string" calcext:value-type="string">
            <text:p>LORENA BEATRIZ FERREIRA GOM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8]);&quot;&quot;;30+[.E368])" office:value-type="float" office:value="30" calcext:value-type="float">
            <text:p>30</text:p>
          </table:table-cell>
          <table:table-cell table:style-name="ce62" table:formula="of:=ROUND(IF([.D368]&gt;0;IF([.E368]&gt;0;[.D368]/30*[.F368];[.D368]+[.D368]/30*[.E36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8]);&quot;&quot;;22+[.I368])" office:value-type="float" office:value="22" calcext:value-type="float">
            <text:p>22 </text:p>
          </table:table-cell>
          <table:table-cell table:style-name="ce62" table:formula="of:=ROUND(IF([.D368]&gt;0;IF([.E368]&gt;0;[.H368]/22*[.J368];[.H368]+[.H368]/22*[.I368]);&quot;&quot;);2)" office:value-type="float" office:value="198" calcext:value-type="float">
            <text:p>198,00</text:p>
          </table:table-cell>
          <table:table-cell table:style-name="ce62" table:formula="of:=[.G368]+[.K36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361" calcext:value-type="float">
            <text:p>361</text:p>
          </table:table-cell>
          <table:table-cell table:style-name="ce2" office:value-type="string" calcext:value-type="string">
            <text:p>014.824.112-37</text:p>
          </table:table-cell>
          <table:table-cell table:style-name="ce30" office:value-type="string" calcext:value-type="string">
            <text:p>LORENA DE MELO VI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69]);&quot;&quot;;30+[.E369])" office:value-type="float" office:value="30" calcext:value-type="float">
            <text:p>30</text:p>
          </table:table-cell>
          <table:table-cell table:style-name="ce62" table:formula="of:=ROUND(IF([.D369]&gt;0;IF([.E369]&gt;0;[.D369]/30*[.F369];[.D369]+[.D369]/30*[.E36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69]);&quot;&quot;;22+[.I369])" office:value-type="float" office:value="22" calcext:value-type="float">
            <text:p>22 </text:p>
          </table:table-cell>
          <table:table-cell table:style-name="ce62" table:formula="of:=ROUND(IF([.D369]&gt;0;IF([.E369]&gt;0;[.H369]/22*[.J369];[.H369]+[.H369]/22*[.I369]);&quot;&quot;);2)" office:value-type="float" office:value="198" calcext:value-type="float">
            <text:p>198,00</text:p>
          </table:table-cell>
          <table:table-cell table:style-name="ce62" table:formula="of:=[.G369]+[.K36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2" calcext:value-type="float">
            <text:p>362</text:p>
          </table:table-cell>
          <table:table-cell table:style-name="ce2" office:value-type="string" calcext:value-type="string">
            <text:p>033.647.232-30</text:p>
          </table:table-cell>
          <table:table-cell table:style-name="ce30" office:value-type="string" calcext:value-type="string">
            <text:p>LUANA CAMPELO DA SILVA DOS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0]);&quot;&quot;;30+[.E370])" office:value-type="float" office:value="30" calcext:value-type="float">
            <text:p>30</text:p>
          </table:table-cell>
          <table:table-cell table:style-name="ce62" table:formula="of:=ROUND(IF([.D370]&gt;0;IF([.E370]&gt;0;[.D370]/30*[.F370];[.D370]+[.D370]/30*[.E37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0]);&quot;&quot;;22+[.I370])" office:value-type="float" office:value="22" calcext:value-type="float">
            <text:p>22 </text:p>
          </table:table-cell>
          <table:table-cell table:style-name="ce62" table:formula="of:=ROUND(IF([.D370]&gt;0;IF([.E370]&gt;0;[.H370]/22*[.J370];[.H370]+[.H370]/22*[.I370]);&quot;&quot;);2)" office:value-type="float" office:value="198" calcext:value-type="float">
            <text:p>198,00</text:p>
          </table:table-cell>
          <table:table-cell table:style-name="ce62" table:formula="of:=[.G370]+[.K37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3" calcext:value-type="float">
            <text:p>363</text:p>
          </table:table-cell>
          <table:table-cell table:style-name="ce2" office:value-type="string" calcext:value-type="string">
            <text:p>918.690.562-72</text:p>
          </table:table-cell>
          <table:table-cell table:style-name="ce30" office:value-type="string" calcext:value-type="string">
            <text:p>LUCAS OLIVEIRA NUN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1]);&quot;&quot;;30+[.E371])" office:value-type="float" office:value="30" calcext:value-type="float">
            <text:p>30</text:p>
          </table:table-cell>
          <table:table-cell table:style-name="ce62" table:formula="of:=ROUND(IF([.D371]&gt;0;IF([.E371]&gt;0;[.D371]/30*[.F371];[.D371]+[.D371]/30*[.E37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1]);&quot;&quot;;22+[.I371])" office:value-type="float" office:value="22" calcext:value-type="float">
            <text:p>22 </text:p>
          </table:table-cell>
          <table:table-cell table:style-name="ce62" table:formula="of:=ROUND(IF([.D371]&gt;0;IF([.E371]&gt;0;[.H371]/22*[.J371];[.H371]+[.H371]/22*[.I371]);&quot;&quot;);2)" office:value-type="float" office:value="198" calcext:value-type="float">
            <text:p>198,00</text:p>
          </table:table-cell>
          <table:table-cell table:style-name="ce62" table:formula="of:=[.G371]+[.K37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4" calcext:value-type="float">
            <text:p>364</text:p>
          </table:table-cell>
          <table:table-cell table:style-name="ce2" office:value-type="string" calcext:value-type="string">
            <text:p>016.256.872-06</text:p>
          </table:table-cell>
          <table:table-cell table:style-name="ce30" office:value-type="string" calcext:value-type="string">
            <text:p>LUCAS ROLO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2]);&quot;&quot;;30+[.E372])" office:value-type="float" office:value="30" calcext:value-type="float">
            <text:p>30</text:p>
          </table:table-cell>
          <table:table-cell table:style-name="ce62" table:formula="of:=ROUND(IF([.D372]&gt;0;IF([.E372]&gt;0;[.D372]/30*[.F372];[.D372]+[.D372]/30*[.E37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2]);&quot;&quot;;22+[.I372])" office:value-type="float" office:value="22" calcext:value-type="float">
            <text:p>22 </text:p>
          </table:table-cell>
          <table:table-cell table:style-name="ce62" table:formula="of:=ROUND(IF([.D372]&gt;0;IF([.E372]&gt;0;[.H372]/22*[.J372];[.H372]+[.H372]/22*[.I372]);&quot;&quot;);2)" office:value-type="float" office:value="198" calcext:value-type="float">
            <text:p>198,00</text:p>
          </table:table-cell>
          <table:table-cell table:style-name="ce62" table:formula="of:=[.G372]+[.K37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5" calcext:value-type="float">
            <text:p>365</text:p>
          </table:table-cell>
          <table:table-cell table:style-name="ce2" office:value-type="string" calcext:value-type="string">
            <text:p>603.032.122-68</text:p>
          </table:table-cell>
          <table:table-cell table:style-name="ce30" office:value-type="string" calcext:value-type="string">
            <text:p>LUIZ CARLOS PEREIRA DE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3]);&quot;&quot;;30+[.E373])" office:value-type="float" office:value="30" calcext:value-type="float">
            <text:p>30</text:p>
          </table:table-cell>
          <table:table-cell table:style-name="ce62" table:formula="of:=ROUND(IF([.D373]&gt;0;IF([.E373]&gt;0;[.D373]/30*[.F373];[.D373]+[.D373]/30*[.E37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3]);&quot;&quot;;22+[.I373])" office:value-type="float" office:value="22" calcext:value-type="float">
            <text:p>22 </text:p>
          </table:table-cell>
          <table:table-cell table:style-name="ce62" table:formula="of:=ROUND(IF([.D373]&gt;0;IF([.E373]&gt;0;[.H373]/22*[.J373];[.H373]+[.H373]/22*[.I373]);&quot;&quot;);2)" office:value-type="float" office:value="198" calcext:value-type="float">
            <text:p>198,00</text:p>
          </table:table-cell>
          <table:table-cell table:style-name="ce62" table:formula="of:=[.G373]+[.K37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6" calcext:value-type="float">
            <text:p>366</text:p>
          </table:table-cell>
          <table:table-cell table:style-name="ce2" office:value-type="string" calcext:value-type="string">
            <text:p>038.735.752-13</text:p>
          </table:table-cell>
          <table:table-cell table:style-name="ce30" office:value-type="string" calcext:value-type="string">
            <text:p>LUIZ HENRIQUE LOPES E SILVA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4]);&quot;&quot;;30+[.E374])" office:value-type="float" office:value="30" calcext:value-type="float">
            <text:p>30</text:p>
          </table:table-cell>
          <table:table-cell table:style-name="ce62" table:formula="of:=ROUND(IF([.D374]&gt;0;IF([.E374]&gt;0;[.D374]/30*[.F374];[.D374]+[.D374]/30*[.E37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4]);&quot;&quot;;22+[.I374])" office:value-type="float" office:value="22" calcext:value-type="float">
            <text:p>22 </text:p>
          </table:table-cell>
          <table:table-cell table:style-name="ce62" table:formula="of:=ROUND(IF([.D374]&gt;0;IF([.E374]&gt;0;[.H374]/22*[.J374];[.H374]+[.H374]/22*[.I374]);&quot;&quot;);2)" office:value-type="float" office:value="198" calcext:value-type="float">
            <text:p>198,00</text:p>
          </table:table-cell>
          <table:table-cell table:style-name="ce62" table:formula="of:=[.G374]+[.K37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7" calcext:value-type="float">
            <text:p>367</text:p>
          </table:table-cell>
          <table:table-cell table:style-name="ce2" office:value-type="string" calcext:value-type="string">
            <text:p>037.277.062-28</text:p>
          </table:table-cell>
          <table:table-cell table:style-name="ce30" office:value-type="string" calcext:value-type="string">
            <text:p>MARCELA DE SOUZA BARA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5]);&quot;&quot;;30+[.E375])" office:value-type="float" office:value="30" calcext:value-type="float">
            <text:p>30</text:p>
          </table:table-cell>
          <table:table-cell table:style-name="ce62" table:formula="of:=ROUND(IF([.D375]&gt;0;IF([.E375]&gt;0;[.D375]/30*[.F375];[.D375]+[.D375]/30*[.E37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5]);&quot;&quot;;22+[.I375])" office:value-type="float" office:value="22" calcext:value-type="float">
            <text:p>22 </text:p>
          </table:table-cell>
          <table:table-cell table:style-name="ce62" table:formula="of:=ROUND(IF([.D375]&gt;0;IF([.E375]&gt;0;[.H375]/22*[.J375];[.H375]+[.H375]/22*[.I375]);&quot;&quot;);2)" office:value-type="float" office:value="198" calcext:value-type="float">
            <text:p>198,00</text:p>
          </table:table-cell>
          <table:table-cell table:style-name="ce62" table:formula="of:=[.G375]+[.K37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8" calcext:value-type="float">
            <text:p>368</text:p>
          </table:table-cell>
          <table:table-cell table:style-name="ce2" office:value-type="string" calcext:value-type="string">
            <text:p>050.554.352-40</text:p>
          </table:table-cell>
          <table:table-cell table:style-name="ce30" office:value-type="string" calcext:value-type="string">
            <text:p>MARCELE DE MORAIS QUEIROZ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6]);&quot;&quot;;30+[.E376])" office:value-type="float" office:value="30" calcext:value-type="float">
            <text:p>30</text:p>
          </table:table-cell>
          <table:table-cell table:style-name="ce62" table:formula="of:=ROUND(IF([.D376]&gt;0;IF([.E376]&gt;0;[.D376]/30*[.F376];[.D376]+[.D376]/30*[.E37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6]);&quot;&quot;;22+[.I376])" office:value-type="float" office:value="22" calcext:value-type="float">
            <text:p>22 </text:p>
          </table:table-cell>
          <table:table-cell table:style-name="ce62" table:formula="of:=ROUND(IF([.D376]&gt;0;IF([.E376]&gt;0;[.H376]/22*[.J376];[.H376]+[.H376]/22*[.I376]);&quot;&quot;);2)" office:value-type="float" office:value="198" calcext:value-type="float">
            <text:p>198,00</text:p>
          </table:table-cell>
          <table:table-cell table:style-name="ce62" table:formula="of:=[.G376]+[.K37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69" calcext:value-type="float">
            <text:p>369</text:p>
          </table:table-cell>
          <table:table-cell table:style-name="ce2" office:value-type="string" calcext:value-type="string">
            <text:p>019.775.542-96</text:p>
          </table:table-cell>
          <table:table-cell table:style-name="ce30" office:value-type="string" calcext:value-type="string">
            <text:p>MARCELE PINHEIRO GUIMARÃ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7]);&quot;&quot;;30+[.E377])" office:value-type="float" office:value="30" calcext:value-type="float">
            <text:p>30</text:p>
          </table:table-cell>
          <table:table-cell table:style-name="ce62" table:formula="of:=ROUND(IF([.D377]&gt;0;IF([.E377]&gt;0;[.D377]/30*[.F377];[.D377]+[.D377]/30*[.E37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7]);&quot;&quot;;22+[.I377])" office:value-type="float" office:value="22" calcext:value-type="float">
            <text:p>22 </text:p>
          </table:table-cell>
          <table:table-cell table:style-name="ce62" table:formula="of:=ROUND(IF([.D377]&gt;0;IF([.E377]&gt;0;[.H377]/22*[.J377];[.H377]+[.H377]/22*[.I377]);&quot;&quot;);2)" office:value-type="float" office:value="198" calcext:value-type="float">
            <text:p>198,00</text:p>
          </table:table-cell>
          <table:table-cell table:style-name="ce62" table:formula="of:=[.G377]+[.K37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70" calcext:value-type="float">
            <text:p>370</text:p>
          </table:table-cell>
          <table:table-cell table:style-name="ce2" office:value-type="string" calcext:value-type="string">
            <text:p>703.670.042-40</text:p>
          </table:table-cell>
          <table:table-cell table:style-name="ce30" office:value-type="string" calcext:value-type="string">
            <text:p>MARCELO AUGUSTO SALES RUIZ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8]);&quot;&quot;;30+[.E378])" office:value-type="float" office:value="30" calcext:value-type="float">
            <text:p>30</text:p>
          </table:table-cell>
          <table:table-cell table:style-name="ce62" table:formula="of:=ROUND(IF([.D378]&gt;0;IF([.E378]&gt;0;[.D378]/30*[.F378];[.D378]+[.D378]/30*[.E37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8]);&quot;&quot;;22+[.I378])" office:value-type="float" office:value="22" calcext:value-type="float">
            <text:p>22 </text:p>
          </table:table-cell>
          <table:table-cell table:style-name="ce62" table:formula="of:=ROUND(IF([.D378]&gt;0;IF([.E378]&gt;0;[.H378]/22*[.J378];[.H378]+[.H378]/22*[.I378]);&quot;&quot;);2)" office:value-type="float" office:value="198" calcext:value-type="float">
            <text:p>198,00</text:p>
          </table:table-cell>
          <table:table-cell table:style-name="ce62" table:formula="of:=[.G378]+[.K37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71" calcext:value-type="float">
            <text:p>371</text:p>
          </table:table-cell>
          <table:table-cell table:style-name="ce2" office:value-type="string" calcext:value-type="string">
            <text:p>003.639.902-75</text:p>
          </table:table-cell>
          <table:table-cell table:style-name="ce30" office:value-type="string" calcext:value-type="string">
            <text:p>MARCO ANTÔNIO FERREIRA DE MORA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79]);&quot;&quot;;30+[.E379])" office:value-type="float" office:value="30" calcext:value-type="float">
            <text:p>30</text:p>
          </table:table-cell>
          <table:table-cell table:style-name="ce62" table:formula="of:=ROUND(IF([.D379]&gt;0;IF([.E379]&gt;0;[.D379]/30*[.F379];[.D379]+[.D379]/30*[.E37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79]);&quot;&quot;;22+[.I379])" office:value-type="float" office:value="22" calcext:value-type="float">
            <text:p>22 </text:p>
          </table:table-cell>
          <table:table-cell table:style-name="ce62" table:formula="of:=ROUND(IF([.D379]&gt;0;IF([.E379]&gt;0;[.H379]/22*[.J379];[.H379]+[.H379]/22*[.I379]);&quot;&quot;);2)" office:value-type="float" office:value="198" calcext:value-type="float">
            <text:p>198,00</text:p>
          </table:table-cell>
          <table:table-cell table:style-name="ce62" table:formula="of:=[.G379]+[.K37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72" calcext:value-type="float">
            <text:p>372</text:p>
          </table:table-cell>
          <table:table-cell table:style-name="ce2" office:value-type="string" calcext:value-type="string">
            <text:p>031.908.752-27</text:p>
          </table:table-cell>
          <table:table-cell table:style-name="ce30" office:value-type="string" calcext:value-type="string">
            <text:p>MARDEN ALESSANDRO DE LIMA BARREIR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0]);&quot;&quot;;30+[.E380])" office:value-type="float" office:value="30" calcext:value-type="float">
            <text:p>30</text:p>
          </table:table-cell>
          <table:table-cell table:style-name="ce62" table:formula="of:=ROUND(IF([.D380]&gt;0;IF([.E380]&gt;0;[.D380]/30*[.F380];[.D380]+[.D380]/30*[.E38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0]);&quot;&quot;;22+[.I380])" office:value-type="float" office:value="22" calcext:value-type="float">
            <text:p>22 </text:p>
          </table:table-cell>
          <table:table-cell table:style-name="ce62" table:formula="of:=ROUND(IF([.D380]&gt;0;IF([.E380]&gt;0;[.H380]/22*[.J380];[.H380]+[.H380]/22*[.I380]);&quot;&quot;);2)" office:value-type="float" office:value="198" calcext:value-type="float">
            <text:p>198,00</text:p>
          </table:table-cell>
          <table:table-cell table:style-name="ce62" table:formula="of:=[.G380]+[.K38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73" calcext:value-type="float">
            <text:p>373</text:p>
          </table:table-cell>
          <table:table-cell table:style-name="ce2" office:value-type="string" calcext:value-type="string">
            <text:p>705.366.492-94</text:p>
          </table:table-cell>
          <table:table-cell table:style-name="ce30" office:value-type="string" calcext:value-type="string">
            <text:p>MARIA EDUARDA ALMEIDA GUIMARÃ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1]);&quot;&quot;;30+[.E381])" office:value-type="float" office:value="30" calcext:value-type="float">
            <text:p>30</text:p>
          </table:table-cell>
          <table:table-cell table:style-name="ce62" table:formula="of:=ROUND(IF([.D381]&gt;0;IF([.E381]&gt;0;[.D381]/30*[.F381];[.D381]+[.D381]/30*[.E38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1]);&quot;&quot;;22+[.I381])" office:value-type="float" office:value="22" calcext:value-type="float">
            <text:p>22 </text:p>
          </table:table-cell>
          <table:table-cell table:style-name="ce62" table:formula="of:=ROUND(IF([.D381]&gt;0;IF([.E381]&gt;0;[.H381]/22*[.J381];[.H381]+[.H381]/22*[.I381]);&quot;&quot;);2)" office:value-type="float" office:value="198" calcext:value-type="float">
            <text:p>198,00</text:p>
          </table:table-cell>
          <table:table-cell table:style-name="ce62" table:formula="of:=[.G381]+[.K38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74" calcext:value-type="float">
            <text:p>374</text:p>
          </table:table-cell>
          <table:table-cell table:style-name="ce2" office:value-type="string" calcext:value-type="string">
            <text:p>704.495.232-17</text:p>
          </table:table-cell>
          <table:table-cell table:style-name="ce30" office:value-type="string" calcext:value-type="string">
            <text:p>MARIA EDUARDA NASCIMENTO DOS ANJ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2]);&quot;&quot;;30+[.E382])" office:value-type="float" office:value="30" calcext:value-type="float">
            <text:p>30</text:p>
          </table:table-cell>
          <table:table-cell table:style-name="ce62" table:formula="of:=ROUND(IF([.D382]&gt;0;IF([.E382]&gt;0;[.D382]/30*[.F382];[.D382]+[.D382]/30*[.E38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2]);&quot;&quot;;22+[.I382])" office:value-type="float" office:value="22" calcext:value-type="float">
            <text:p>22 </text:p>
          </table:table-cell>
          <table:table-cell table:style-name="ce62" table:formula="of:=ROUND(IF([.D382]&gt;0;IF([.E382]&gt;0;[.H382]/22*[.J382];[.H382]+[.H382]/22*[.I382]);&quot;&quot;);2)" office:value-type="float" office:value="198" calcext:value-type="float">
            <text:p>198,00</text:p>
          </table:table-cell>
          <table:table-cell table:style-name="ce62" table:formula="of:=[.G382]+[.K38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375" calcext:value-type="float">
            <text:p>375</text:p>
          </table:table-cell>
          <table:table-cell table:style-name="ce2" office:value-type="string" calcext:value-type="string">
            <text:p>705.606.362-45</text:p>
          </table:table-cell>
          <table:table-cell table:style-name="ce30" office:value-type="string" calcext:value-type="string">
            <text:p>MARIA EDUARDA REZEND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3]);&quot;&quot;;30+[.E383])" office:value-type="float" office:value="30" calcext:value-type="float">
            <text:p>30</text:p>
          </table:table-cell>
          <table:table-cell table:style-name="ce62" table:formula="of:=ROUND(IF([.D383]&gt;0;IF([.E383]&gt;0;[.D383]/30*[.F383];[.D383]+[.D383]/30*[.E38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3]);&quot;&quot;;22+[.I383])" office:value-type="float" office:value="22" calcext:value-type="float">
            <text:p>22 </text:p>
          </table:table-cell>
          <table:table-cell table:style-name="ce62" table:formula="of:=ROUND(IF([.D383]&gt;0;IF([.E383]&gt;0;[.H383]/22*[.J383];[.H383]+[.H383]/22*[.I383]);&quot;&quot;);2)" office:value-type="float" office:value="198" calcext:value-type="float">
            <text:p>198,00</text:p>
          </table:table-cell>
          <table:table-cell table:style-name="ce62" table:formula="of:=[.G383]+[.K38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76" calcext:value-type="float">
            <text:p>376</text:p>
          </table:table-cell>
          <table:table-cell table:style-name="ce2" office:value-type="string" calcext:value-type="string">
            <text:p>058.118.572-25</text:p>
          </table:table-cell>
          <table:table-cell table:style-name="ce30" office:value-type="string" calcext:value-type="string">
            <text:p>MARIA EDUARDA VIEIRA FREIT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4]);&quot;&quot;;30+[.E384])" office:value-type="float" office:value="30" calcext:value-type="float">
            <text:p>30</text:p>
          </table:table-cell>
          <table:table-cell table:style-name="ce62" table:formula="of:=ROUND(IF([.D384]&gt;0;IF([.E384]&gt;0;[.D384]/30*[.F384];[.D384]+[.D384]/30*[.E38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4]);&quot;&quot;;22+[.I384])" office:value-type="float" office:value="22" calcext:value-type="float">
            <text:p>22 </text:p>
          </table:table-cell>
          <table:table-cell table:style-name="ce62" table:formula="of:=ROUND(IF([.D384]&gt;0;IF([.E384]&gt;0;[.H384]/22*[.J384];[.H384]+[.H384]/22*[.I384]);&quot;&quot;);2)" office:value-type="float" office:value="198" calcext:value-type="float">
            <text:p>198,00</text:p>
          </table:table-cell>
          <table:table-cell table:style-name="ce62" table:formula="of:=[.G384]+[.K38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77" calcext:value-type="float">
            <text:p>377</text:p>
          </table:table-cell>
          <table:table-cell table:style-name="ce2" office:value-type="string" calcext:value-type="string">
            <text:p>026.547.552-07</text:p>
          </table:table-cell>
          <table:table-cell table:style-name="ce30" office:value-type="string" calcext:value-type="string">
            <text:p>MARIA LUIZA OBANDO DA SILV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5]);&quot;&quot;;30+[.E385])" office:value-type="float" office:value="30" calcext:value-type="float">
            <text:p>30</text:p>
          </table:table-cell>
          <table:table-cell table:style-name="ce62" table:formula="of:=ROUND(IF([.D385]&gt;0;IF([.E385]&gt;0;[.D385]/30*[.F385];[.D385]+[.D385]/30*[.E38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5]);&quot;&quot;;22+[.I385])" office:value-type="float" office:value="22" calcext:value-type="float">
            <text:p>22 </text:p>
          </table:table-cell>
          <table:table-cell table:style-name="ce62" table:formula="of:=ROUND(IF([.D385]&gt;0;IF([.E385]&gt;0;[.H385]/22*[.J385];[.H385]+[.H385]/22*[.I385]);&quot;&quot;);2)" office:value-type="float" office:value="198" calcext:value-type="float">
            <text:p>198,00</text:p>
          </table:table-cell>
          <table:table-cell table:style-name="ce62" table:formula="of:=[.G385]+[.K38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>
          <table:table-cell office:value-type="float" office:value="378" calcext:value-type="float">
            <text:p>378</text:p>
          </table:table-cell>
          <table:table-cell table:style-name="ce24" office:value-type="string" calcext:value-type="string">
            <text:p>034.804.922-79</text:p>
          </table:table-cell>
          <table:table-cell table:style-name="ce33" office:value-type="string" calcext:value-type="string">
            <text:p>MARIA VITÓRIA DIAS REGO</text:p>
          </table:table-cell>
          <table:table-cell table:style-name="ce40" office:value-type="float" office:value="1251.65" calcext:value-type="float">
            <text:p>1251,65</text:p>
          </table:table-cell>
          <table:table-cell table:style-name="ce46" office:value-type="float" office:value="4" calcext:value-type="float">
            <text:p>4 </text:p>
          </table:table-cell>
          <table:table-cell table:style-name="ce53" table:formula="of:=IF(ISBLANK([.E386]);&quot;&quot;;30+[.E386])" office:value-type="float" office:value="34" calcext:value-type="float">
            <text:p>34</text:p>
          </table:table-cell>
          <table:table-cell table:style-name="ce65" table:formula="of:=ROUND(IF([.D386]&gt;0;IF([.E386]&gt;0;[.D386]/30*[.F386];[.D386]+[.D386]/30*[.E386]);&quot;&quot;);2)" office:value-type="float" office:value="1418.54" calcext:value-type="float">
            <text:p>1418,54</text:p>
          </table:table-cell>
          <table:table-cell table:style-name="ce65" office:value-type="float" office:value="198" calcext:value-type="float">
            <text:p>198,00</text:p>
          </table:table-cell>
          <table:table-cell table:style-name="ce46" office:value-type="float" office:value="4" calcext:value-type="float">
            <text:p>4 </text:p>
          </table:table-cell>
          <table:table-cell table:style-name="ce77" table:formula="of:=IF(ISBLANK([.I386]);&quot;&quot;;22+[.I386])" office:value-type="float" office:value="26" calcext:value-type="float">
            <text:p>26 </text:p>
          </table:table-cell>
          <table:table-cell table:style-name="ce65" table:formula="of:=ROUND(IF([.D386]&gt;0;IF([.E386]&gt;0;[.H386]/22*[.J386];[.H386]+[.H386]/22*[.I386]);&quot;&quot;);2)" office:value-type="float" office:value="234" calcext:value-type="float">
            <text:p>234,00</text:p>
          </table:table-cell>
          <table:table-cell table:style-name="ce65" table:formula="of:=[.G386]+[.K386]" office:value-type="float" office:value="1652.54" calcext:value-type="float">
            <text:p>1652,54</text:p>
          </table:table-cell>
          <table:table-cell table:style-name="ce40" office:value-type="float" office:value="22.46" calcext:value-type="float">
            <text:p>22,46</text:p>
          </table:table-cell>
          <table:table-cell table:style-name="ce104" office:value-type="string" calcext:value-type="string">
            <text:p>Início em 27/11/2023</text:p>
          </table:table-cell>
          <table:table-cell table:style-name="ce124" table:number-columns-repeated="1010"/>
        </table:table-row>
        <table:table-row table:style-name="ro7" table:visibility="filter">
          <table:table-cell office:value-type="float" office:value="379" calcext:value-type="float">
            <text:p>379</text:p>
          </table:table-cell>
          <table:table-cell table:style-name="ce2" office:value-type="string" calcext:value-type="string">
            <text:p>025.783.702-73</text:p>
          </table:table-cell>
          <table:table-cell table:style-name="ce30" office:value-type="string" calcext:value-type="string">
            <text:p>MATEUS LEITE PARENT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7]);&quot;&quot;;30+[.E387])" office:value-type="float" office:value="30" calcext:value-type="float">
            <text:p>30</text:p>
          </table:table-cell>
          <table:table-cell table:style-name="ce62" table:formula="of:=ROUND(IF([.D387]&gt;0;IF([.E387]&gt;0;[.D387]/30*[.F387];[.D387]+[.D387]/30*[.E38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7]);&quot;&quot;;22+[.I387])" office:value-type="float" office:value="22" calcext:value-type="float">
            <text:p>22 </text:p>
          </table:table-cell>
          <table:table-cell table:style-name="ce62" table:formula="of:=ROUND(IF([.D387]&gt;0;IF([.E387]&gt;0;[.H387]/22*[.J387];[.H387]+[.H387]/22*[.I387]);&quot;&quot;);2)" office:value-type="float" office:value="198" calcext:value-type="float">
            <text:p>198,00</text:p>
          </table:table-cell>
          <table:table-cell table:style-name="ce62" table:formula="of:=[.G387]+[.K38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0" calcext:value-type="float">
            <text:p>380</text:p>
          </table:table-cell>
          <table:table-cell table:style-name="ce2" office:value-type="string" calcext:value-type="string">
            <text:p>023.093.162-61</text:p>
          </table:table-cell>
          <table:table-cell table:style-name="ce30" office:value-type="string" calcext:value-type="string">
            <text:p>MAURICIO DE SOUZA DA SILVA JUNIO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8]);&quot;&quot;;30+[.E388])" office:value-type="float" office:value="30" calcext:value-type="float">
            <text:p>30</text:p>
          </table:table-cell>
          <table:table-cell table:style-name="ce62" table:formula="of:=ROUND(IF([.D388]&gt;0;IF([.E388]&gt;0;[.D388]/30*[.F388];[.D388]+[.D388]/30*[.E38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8]);&quot;&quot;;22+[.I388])" office:value-type="float" office:value="22" calcext:value-type="float">
            <text:p>22 </text:p>
          </table:table-cell>
          <table:table-cell table:style-name="ce62" table:formula="of:=ROUND(IF([.D388]&gt;0;IF([.E388]&gt;0;[.H388]/22*[.J388];[.H388]+[.H388]/22*[.I388]);&quot;&quot;);2)" office:value-type="float" office:value="198" calcext:value-type="float">
            <text:p>198,00</text:p>
          </table:table-cell>
          <table:table-cell table:style-name="ce62" table:formula="of:=[.G388]+[.K38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1" calcext:value-type="float">
            <text:p>381</text:p>
          </table:table-cell>
          <table:table-cell table:style-name="ce2" office:value-type="string" calcext:value-type="string">
            <text:p>049.053.402-33</text:p>
          </table:table-cell>
          <table:table-cell table:style-name="ce30" office:value-type="string" calcext:value-type="string">
            <text:p>MICAELLA ELISA GALVÃO COS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89]);&quot;&quot;;30+[.E389])" office:value-type="float" office:value="30" calcext:value-type="float">
            <text:p>30</text:p>
          </table:table-cell>
          <table:table-cell table:style-name="ce62" table:formula="of:=ROUND(IF([.D389]&gt;0;IF([.E389]&gt;0;[.D389]/30*[.F389];[.D389]+[.D389]/30*[.E38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89]);&quot;&quot;;22+[.I389])" office:value-type="float" office:value="22" calcext:value-type="float">
            <text:p>22 </text:p>
          </table:table-cell>
          <table:table-cell table:style-name="ce62" table:formula="of:=ROUND(IF([.D389]&gt;0;IF([.E389]&gt;0;[.H389]/22*[.J389];[.H389]+[.H389]/22*[.I389]);&quot;&quot;);2)" office:value-type="float" office:value="198" calcext:value-type="float">
            <text:p>198,00</text:p>
          </table:table-cell>
          <table:table-cell table:style-name="ce62" table:formula="of:=[.G389]+[.K38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2" calcext:value-type="float">
            <text:p>382</text:p>
          </table:table-cell>
          <table:table-cell table:style-name="ce2" office:value-type="string" calcext:value-type="string">
            <text:p>034.456.192-55</text:p>
          </table:table-cell>
          <table:table-cell table:style-name="ce30" office:value-type="string" calcext:value-type="string">
            <text:p>MILENA DO NASCIMENTO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0]);&quot;&quot;;30+[.E390])" office:value-type="float" office:value="30" calcext:value-type="float">
            <text:p>30</text:p>
          </table:table-cell>
          <table:table-cell table:style-name="ce62" table:formula="of:=ROUND(IF([.D390]&gt;0;IF([.E390]&gt;0;[.D390]/30*[.F390];[.D390]+[.D390]/30*[.E39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0]);&quot;&quot;;22+[.I390])" office:value-type="float" office:value="22" calcext:value-type="float">
            <text:p>22 </text:p>
          </table:table-cell>
          <table:table-cell table:style-name="ce62" table:formula="of:=ROUND(IF([.D390]&gt;0;IF([.E390]&gt;0;[.H390]/22*[.J390];[.H390]+[.H390]/22*[.I390]);&quot;&quot;);2)" office:value-type="float" office:value="198" calcext:value-type="float">
            <text:p>198,00</text:p>
          </table:table-cell>
          <table:table-cell table:style-name="ce62" table:formula="of:=[.G390]+[.K39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3" calcext:value-type="float">
            <text:p>383</text:p>
          </table:table-cell>
          <table:table-cell table:style-name="ce2" office:value-type="string" calcext:value-type="string">
            <text:p>705.017.102-64</text:p>
          </table:table-cell>
          <table:table-cell table:style-name="ce30" office:value-type="string" calcext:value-type="string">
            <text:p>MIRIEL DOS SANTOS GOM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1]);&quot;&quot;;30+[.E391])" office:value-type="float" office:value="30" calcext:value-type="float">
            <text:p>30</text:p>
          </table:table-cell>
          <table:table-cell table:style-name="ce62" table:formula="of:=ROUND(IF([.D391]&gt;0;IF([.E391]&gt;0;[.D391]/30*[.F391];[.D391]+[.D391]/30*[.E39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1]);&quot;&quot;;22+[.I391])" office:value-type="float" office:value="22" calcext:value-type="float">
            <text:p>22 </text:p>
          </table:table-cell>
          <table:table-cell table:style-name="ce62" table:formula="of:=ROUND(IF([.D391]&gt;0;IF([.E391]&gt;0;[.H391]/22*[.J391];[.H391]+[.H391]/22*[.I391]);&quot;&quot;);2)" office:value-type="float" office:value="198" calcext:value-type="float">
            <text:p>198,00</text:p>
          </table:table-cell>
          <table:table-cell table:style-name="ce62" table:formula="of:=[.G391]+[.K39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4" calcext:value-type="float">
            <text:p>384</text:p>
          </table:table-cell>
          <table:table-cell table:style-name="ce2" office:value-type="string" calcext:value-type="string">
            <text:p>000.717.882-47</text:p>
          </table:table-cell>
          <table:table-cell table:style-name="ce30" office:value-type="string" calcext:value-type="string">
            <text:p>MIRILENE DA COSTA TAVAR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2]);&quot;&quot;;30+[.E392])" office:value-type="float" office:value="30" calcext:value-type="float">
            <text:p>30</text:p>
          </table:table-cell>
          <table:table-cell table:style-name="ce62" table:formula="of:=ROUND(IF([.D392]&gt;0;IF([.E392]&gt;0;[.D392]/30*[.F392];[.D392]+[.D392]/30*[.E39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2]);&quot;&quot;;22+[.I392])" office:value-type="float" office:value="22" calcext:value-type="float">
            <text:p>22 </text:p>
          </table:table-cell>
          <table:table-cell table:style-name="ce62" table:formula="of:=ROUND(IF([.D392]&gt;0;IF([.E392]&gt;0;[.H392]/22*[.J392];[.H392]+[.H392]/22*[.I392]);&quot;&quot;);2)" office:value-type="float" office:value="198" calcext:value-type="float">
            <text:p>198,00</text:p>
          </table:table-cell>
          <table:table-cell table:style-name="ce62" table:formula="of:=[.G392]+[.K39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5" calcext:value-type="float">
            <text:p>385</text:p>
          </table:table-cell>
          <table:table-cell table:style-name="ce2" office:value-type="string" calcext:value-type="string">
            <text:p>034.139.080-14</text:p>
          </table:table-cell>
          <table:table-cell table:style-name="ce30" office:value-type="string" calcext:value-type="string">
            <text:p>MITCA HARADA TEIXEIRA DE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3]);&quot;&quot;;30+[.E393])" office:value-type="float" office:value="30" calcext:value-type="float">
            <text:p>30</text:p>
          </table:table-cell>
          <table:table-cell table:style-name="ce62" table:formula="of:=ROUND(IF([.D393]&gt;0;IF([.E393]&gt;0;[.D393]/30*[.F393];[.D393]+[.D393]/30*[.E39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3]);&quot;&quot;;22+[.I393])" office:value-type="float" office:value="22" calcext:value-type="float">
            <text:p>22 </text:p>
          </table:table-cell>
          <table:table-cell table:style-name="ce62" table:formula="of:=ROUND(IF([.D393]&gt;0;IF([.E393]&gt;0;[.H393]/22*[.J393];[.H393]+[.H393]/22*[.I393]);&quot;&quot;);2)" office:value-type="float" office:value="198" calcext:value-type="float">
            <text:p>198,00</text:p>
          </table:table-cell>
          <table:table-cell table:style-name="ce62" table:formula="of:=[.G393]+[.K39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6" calcext:value-type="float">
            <text:p>386</text:p>
          </table:table-cell>
          <table:table-cell table:style-name="ce2" office:value-type="string" calcext:value-type="string">
            <text:p>035.467.672-50</text:p>
          </table:table-cell>
          <table:table-cell table:style-name="ce30" office:value-type="string" calcext:value-type="string">
            <text:p>NAIRIANE LIMA OLIV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4]);&quot;&quot;;30+[.E394])" office:value-type="float" office:value="30" calcext:value-type="float">
            <text:p>30</text:p>
          </table:table-cell>
          <table:table-cell table:style-name="ce62" table:formula="of:=ROUND(IF([.D394]&gt;0;IF([.E394]&gt;0;[.D394]/30*[.F394];[.D394]+[.D394]/30*[.E39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4]);&quot;&quot;;22+[.I394])" office:value-type="float" office:value="22" calcext:value-type="float">
            <text:p>22 </text:p>
          </table:table-cell>
          <table:table-cell table:style-name="ce62" table:formula="of:=ROUND(IF([.D394]&gt;0;IF([.E394]&gt;0;[.H394]/22*[.J394];[.H394]+[.H394]/22*[.I394]);&quot;&quot;);2)" office:value-type="float" office:value="198" calcext:value-type="float">
            <text:p>198,00</text:p>
          </table:table-cell>
          <table:table-cell table:style-name="ce62" table:formula="of:=[.G394]+[.K39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7" calcext:value-type="float">
            <text:p>387</text:p>
          </table:table-cell>
          <table:table-cell table:style-name="ce2" office:value-type="string" calcext:value-type="string">
            <text:p><text:s/>035.056.362-40</text:p>
          </table:table-cell>
          <table:table-cell table:style-name="ce30" office:value-type="string" calcext:value-type="string">
            <text:p>NALIELLE ROCHA DOS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5]);&quot;&quot;;30+[.E395])" office:value-type="float" office:value="30" calcext:value-type="float">
            <text:p>30</text:p>
          </table:table-cell>
          <table:table-cell table:style-name="ce62" table:formula="of:=ROUND(IF([.D395]&gt;0;IF([.E395]&gt;0;[.D395]/30*[.F395];[.D395]+[.D395]/30*[.E39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5]);&quot;&quot;;22+[.I395])" office:value-type="float" office:value="22" calcext:value-type="float">
            <text:p>22 </text:p>
          </table:table-cell>
          <table:table-cell table:style-name="ce62" table:formula="of:=ROUND(IF([.D395]&gt;0;IF([.E395]&gt;0;[.H395]/22*[.J395];[.H395]+[.H395]/22*[.I395]);&quot;&quot;);2)" office:value-type="float" office:value="198" calcext:value-type="float">
            <text:p>198,00</text:p>
          </table:table-cell>
          <table:table-cell table:style-name="ce62" table:formula="of:=[.G395]+[.K39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8" calcext:value-type="float">
            <text:p>388</text:p>
          </table:table-cell>
          <table:table-cell table:style-name="ce2" office:value-type="string" calcext:value-type="string">
            <text:p>701.692.102-60</text:p>
          </table:table-cell>
          <table:table-cell table:style-name="ce30" office:value-type="string" calcext:value-type="string">
            <text:p>NAYLA VALONIA DE OLIVEIRA PIN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6]);&quot;&quot;;30+[.E396])" office:value-type="float" office:value="30" calcext:value-type="float">
            <text:p>30</text:p>
          </table:table-cell>
          <table:table-cell table:style-name="ce62" table:formula="of:=ROUND(IF([.D396]&gt;0;IF([.E396]&gt;0;[.D396]/30*[.F396];[.D396]+[.D396]/30*[.E39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6]);&quot;&quot;;22+[.I396])" office:value-type="float" office:value="22" calcext:value-type="float">
            <text:p>22 </text:p>
          </table:table-cell>
          <table:table-cell table:style-name="ce62" table:formula="of:=ROUND(IF([.D396]&gt;0;IF([.E396]&gt;0;[.H396]/22*[.J396];[.H396]+[.H396]/22*[.I396]);&quot;&quot;);2)" office:value-type="float" office:value="198" calcext:value-type="float">
            <text:p>198,00</text:p>
          </table:table-cell>
          <table:table-cell table:style-name="ce62" table:formula="of:=[.G396]+[.K39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89" calcext:value-type="float">
            <text:p>389</text:p>
          </table:table-cell>
          <table:table-cell table:style-name="ce2" office:value-type="string" calcext:value-type="string">
            <text:p>027.532.222-07</text:p>
          </table:table-cell>
          <table:table-cell table:style-name="ce30" office:value-type="string" calcext:value-type="string">
            <text:p>NICOLY AGUIAR PERRON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7]);&quot;&quot;;30+[.E397])" office:value-type="float" office:value="30" calcext:value-type="float">
            <text:p>30</text:p>
          </table:table-cell>
          <table:table-cell table:style-name="ce62" table:formula="of:=ROUND(IF([.D397]&gt;0;IF([.E397]&gt;0;[.D397]/30*[.F397];[.D397]+[.D397]/30*[.E39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7]);&quot;&quot;;22+[.I397])" office:value-type="float" office:value="22" calcext:value-type="float">
            <text:p>22 </text:p>
          </table:table-cell>
          <table:table-cell table:style-name="ce62" table:formula="of:=ROUND(IF([.D397]&gt;0;IF([.E397]&gt;0;[.H397]/22*[.J397];[.H397]+[.H397]/22*[.I397]);&quot;&quot;);2)" office:value-type="float" office:value="198" calcext:value-type="float">
            <text:p>198,00</text:p>
          </table:table-cell>
          <table:table-cell table:style-name="ce62" table:formula="of:=[.G397]+[.K39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0" calcext:value-type="float">
            <text:p>390</text:p>
          </table:table-cell>
          <table:table-cell table:style-name="ce2" office:value-type="string" calcext:value-type="string">
            <text:p>034.532.142-18</text:p>
          </table:table-cell>
          <table:table-cell table:style-name="ce30" office:value-type="string" calcext:value-type="string">
            <text:p>NIKISON DE ASSIS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8]);&quot;&quot;;30+[.E398])" office:value-type="float" office:value="30" calcext:value-type="float">
            <text:p>30</text:p>
          </table:table-cell>
          <table:table-cell table:style-name="ce62" table:formula="of:=ROUND(IF([.D398]&gt;0;IF([.E398]&gt;0;[.D398]/30*[.F398];[.D398]+[.D398]/30*[.E39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8]);&quot;&quot;;22+[.I398])" office:value-type="float" office:value="22" calcext:value-type="float">
            <text:p>22 </text:p>
          </table:table-cell>
          <table:table-cell table:style-name="ce62" table:formula="of:=ROUND(IF([.D398]&gt;0;IF([.E398]&gt;0;[.H398]/22*[.J398];[.H398]+[.H398]/22*[.I398]);&quot;&quot;);2)" office:value-type="float" office:value="198" calcext:value-type="float">
            <text:p>198,00</text:p>
          </table:table-cell>
          <table:table-cell table:style-name="ce62" table:formula="of:=[.G398]+[.K39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1" calcext:value-type="float">
            <text:p>391</text:p>
          </table:table-cell>
          <table:table-cell table:style-name="ce2" office:value-type="string" calcext:value-type="string">
            <text:p>017.076.722-10</text:p>
          </table:table-cell>
          <table:table-cell table:style-name="ce30" office:value-type="string" calcext:value-type="string">
            <text:p>NIVEA DE SOUZA MENDONÇ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399]);&quot;&quot;;30+[.E399])" office:value-type="float" office:value="30" calcext:value-type="float">
            <text:p>30</text:p>
          </table:table-cell>
          <table:table-cell table:style-name="ce62" table:formula="of:=ROUND(IF([.D399]&gt;0;IF([.E399]&gt;0;[.D399]/30*[.F399];[.D399]+[.D399]/30*[.E39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399]);&quot;&quot;;22+[.I399])" office:value-type="float" office:value="22" calcext:value-type="float">
            <text:p>22 </text:p>
          </table:table-cell>
          <table:table-cell table:style-name="ce62" table:formula="of:=ROUND(IF([.D399]&gt;0;IF([.E399]&gt;0;[.H399]/22*[.J399];[.H399]+[.H399]/22*[.I399]);&quot;&quot;);2)" office:value-type="float" office:value="198" calcext:value-type="float">
            <text:p>198,00</text:p>
          </table:table-cell>
          <table:table-cell table:style-name="ce62" table:formula="of:=[.G399]+[.K39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2" calcext:value-type="float">
            <text:p>392</text:p>
          </table:table-cell>
          <table:table-cell table:style-name="ce2" office:value-type="string" calcext:value-type="string">
            <text:p><text:s/>047.051.482-58</text:p>
          </table:table-cell>
          <table:table-cell table:style-name="ce30" office:value-type="string" calcext:value-type="string">
            <text:p>NOELHA REBECA BENTES 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0]);&quot;&quot;;30+[.E400])" office:value-type="float" office:value="30" calcext:value-type="float">
            <text:p>30</text:p>
          </table:table-cell>
          <table:table-cell table:style-name="ce62" table:formula="of:=ROUND(IF([.D400]&gt;0;IF([.E400]&gt;0;[.D400]/30*[.F400];[.D400]+[.D400]/30*[.E40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0]);&quot;&quot;;22+[.I400])" office:value-type="float" office:value="22" calcext:value-type="float">
            <text:p>22 </text:p>
          </table:table-cell>
          <table:table-cell table:style-name="ce62" table:formula="of:=ROUND(IF([.D400]&gt;0;IF([.E400]&gt;0;[.H400]/22*[.J400];[.H400]+[.H400]/22*[.I400]);&quot;&quot;);2)" office:value-type="float" office:value="198" calcext:value-type="float">
            <text:p>198,00</text:p>
          </table:table-cell>
          <table:table-cell table:style-name="ce62" table:formula="of:=[.G400]+[.K40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3" calcext:value-type="float">
            <text:p>393</text:p>
          </table:table-cell>
          <table:table-cell table:style-name="ce2" office:value-type="string" calcext:value-type="string">
            <text:p>003.500.832-66</text:p>
          </table:table-cell>
          <table:table-cell table:style-name="ce30" office:value-type="string" calcext:value-type="string">
            <text:p>PRISCILA GONZAGA GA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1]);&quot;&quot;;30+[.E401])" office:value-type="float" office:value="30" calcext:value-type="float">
            <text:p>30</text:p>
          </table:table-cell>
          <table:table-cell table:style-name="ce62" table:formula="of:=ROUND(IF([.D401]&gt;0;IF([.E401]&gt;0;[.D401]/30*[.F401];[.D401]+[.D401]/30*[.E40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1]);&quot;&quot;;22+[.I401])" office:value-type="float" office:value="22" calcext:value-type="float">
            <text:p>22 </text:p>
          </table:table-cell>
          <table:table-cell table:style-name="ce62" table:formula="of:=ROUND(IF([.D401]&gt;0;IF([.E401]&gt;0;[.H401]/22*[.J401];[.H401]+[.H401]/22*[.I401]);&quot;&quot;);2)" office:value-type="float" office:value="198" calcext:value-type="float">
            <text:p>198,00</text:p>
          </table:table-cell>
          <table:table-cell table:style-name="ce62" table:formula="of:=[.G401]+[.K40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 office:value-type="string" calcext:value-type="string">
            <text:p><text:s/></text:p>
          </table:table-cell>
          <table:table-cell table:number-columns-repeated="1010"/>
        </table:table-row>
        <table:table-row table:style-name="ro7" table:visibility="filter">
          <table:table-cell office:value-type="float" office:value="394" calcext:value-type="float">
            <text:p>394</text:p>
          </table:table-cell>
          <table:table-cell table:style-name="ce2" office:value-type="string" calcext:value-type="string">
            <text:p>816.084.972-91</text:p>
          </table:table-cell>
          <table:table-cell table:style-name="ce30" office:value-type="string" calcext:value-type="string">
            <text:p>RAFAEL NUNES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2]);&quot;&quot;;30+[.E402])" office:value-type="float" office:value="30" calcext:value-type="float">
            <text:p>30</text:p>
          </table:table-cell>
          <table:table-cell table:style-name="ce62" table:formula="of:=ROUND(IF([.D402]&gt;0;IF([.E402]&gt;0;[.D402]/30*[.F402];[.D402]+[.D402]/30*[.E40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2]);&quot;&quot;;22+[.I402])" office:value-type="float" office:value="22" calcext:value-type="float">
            <text:p>22 </text:p>
          </table:table-cell>
          <table:table-cell table:style-name="ce62" table:formula="of:=ROUND(IF([.D402]&gt;0;IF([.E402]&gt;0;[.H402]/22*[.J402];[.H402]+[.H402]/22*[.I402]);&quot;&quot;);2)" office:value-type="float" office:value="198" calcext:value-type="float">
            <text:p>198,00</text:p>
          </table:table-cell>
          <table:table-cell table:style-name="ce62" table:formula="of:=[.G402]+[.K40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5" calcext:value-type="float">
            <text:p>395</text:p>
          </table:table-cell>
          <table:table-cell table:style-name="ce2" office:value-type="string" calcext:value-type="string">
            <text:p>026.134.452-89</text:p>
          </table:table-cell>
          <table:table-cell table:style-name="ce30" office:value-type="string" calcext:value-type="string">
            <text:p>RAFAELA ALVES COS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3]);&quot;&quot;;30+[.E403])" office:value-type="float" office:value="30" calcext:value-type="float">
            <text:p>30</text:p>
          </table:table-cell>
          <table:table-cell table:style-name="ce62" table:formula="of:=ROUND(IF([.D403]&gt;0;IF([.E403]&gt;0;[.D403]/30*[.F403];[.D403]+[.D403]/30*[.E40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3]);&quot;&quot;;22+[.I403])" office:value-type="float" office:value="22" calcext:value-type="float">
            <text:p>22 </text:p>
          </table:table-cell>
          <table:table-cell table:style-name="ce62" table:formula="of:=ROUND(IF([.D403]&gt;0;IF([.E403]&gt;0;[.H403]/22*[.J403];[.H403]+[.H403]/22*[.I403]);&quot;&quot;);2)" office:value-type="float" office:value="198" calcext:value-type="float">
            <text:p>198,00</text:p>
          </table:table-cell>
          <table:table-cell table:style-name="ce62" table:formula="of:=[.G403]+[.K40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6" calcext:value-type="float">
            <text:p>396</text:p>
          </table:table-cell>
          <table:table-cell table:style-name="ce2" office:value-type="string" calcext:value-type="string">
            <text:p>064.552.622-39</text:p>
          </table:table-cell>
          <table:table-cell table:style-name="ce30" office:value-type="string" calcext:value-type="string">
            <text:p>RAFAELA FARIA FRANÇ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4]);&quot;&quot;;30+[.E404])" office:value-type="float" office:value="30" calcext:value-type="float">
            <text:p>30</text:p>
          </table:table-cell>
          <table:table-cell table:style-name="ce62" table:formula="of:=ROUND(IF([.D404]&gt;0;IF([.E404]&gt;0;[.D404]/30*[.F404];[.D404]+[.D404]/30*[.E40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4]);&quot;&quot;;22+[.I404])" office:value-type="float" office:value="22" calcext:value-type="float">
            <text:p>22 </text:p>
          </table:table-cell>
          <table:table-cell table:style-name="ce62" table:formula="of:=ROUND(IF([.D404]&gt;0;IF([.E404]&gt;0;[.H404]/22*[.J404];[.H404]+[.H404]/22*[.I404]);&quot;&quot;);2)" office:value-type="float" office:value="198" calcext:value-type="float">
            <text:p>198,00</text:p>
          </table:table-cell>
          <table:table-cell table:style-name="ce62" table:formula="of:=[.G404]+[.K40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7" calcext:value-type="float">
            <text:p>397</text:p>
          </table:table-cell>
          <table:table-cell table:style-name="ce2" office:value-type="string" calcext:value-type="string">
            <text:p>042.931.642-94</text:p>
          </table:table-cell>
          <table:table-cell table:style-name="ce30" office:value-type="string" calcext:value-type="string">
            <text:p>RAQUEL DA SILVA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5]);&quot;&quot;;30+[.E405])" office:value-type="float" office:value="30" calcext:value-type="float">
            <text:p>30</text:p>
          </table:table-cell>
          <table:table-cell table:style-name="ce62" table:formula="of:=ROUND(IF([.D405]&gt;0;IF([.E405]&gt;0;[.D405]/30*[.F405];[.D405]+[.D405]/30*[.E40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5]);&quot;&quot;;22+[.I405])" office:value-type="float" office:value="22" calcext:value-type="float">
            <text:p>22 </text:p>
          </table:table-cell>
          <table:table-cell table:style-name="ce62" table:formula="of:=ROUND(IF([.D405]&gt;0;IF([.E405]&gt;0;[.H405]/22*[.J405];[.H405]+[.H405]/22*[.I405]);&quot;&quot;);2)" office:value-type="float" office:value="198" calcext:value-type="float">
            <text:p>198,00</text:p>
          </table:table-cell>
          <table:table-cell table:style-name="ce62" table:formula="of:=[.G405]+[.K40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8" calcext:value-type="float">
            <text:p>398</text:p>
          </table:table-cell>
          <table:table-cell table:style-name="ce2" office:value-type="string" calcext:value-type="string">
            <text:p>008.484.522-83</text:p>
          </table:table-cell>
          <table:table-cell table:style-name="ce30" office:value-type="string" calcext:value-type="string">
            <text:p>RAQUEL LEDA DO NASCIMENTO 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6]);&quot;&quot;;30+[.E406])" office:value-type="float" office:value="30" calcext:value-type="float">
            <text:p>30</text:p>
          </table:table-cell>
          <table:table-cell table:style-name="ce62" table:formula="of:=ROUND(IF([.D406]&gt;0;IF([.E406]&gt;0;[.D406]/30*[.F406];[.D406]+[.D406]/30*[.E40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6]);&quot;&quot;;22+[.I406])" office:value-type="float" office:value="22" calcext:value-type="float">
            <text:p>22 </text:p>
          </table:table-cell>
          <table:table-cell table:style-name="ce62" table:formula="of:=ROUND(IF([.D406]&gt;0;IF([.E406]&gt;0;[.H406]/22*[.J406];[.H406]+[.H406]/22*[.I406]);&quot;&quot;);2)" office:value-type="float" office:value="198" calcext:value-type="float">
            <text:p>198,00</text:p>
          </table:table-cell>
          <table:table-cell table:style-name="ce62" table:formula="of:=[.G406]+[.K40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399" calcext:value-type="float">
            <text:p>399</text:p>
          </table:table-cell>
          <table:table-cell table:style-name="ce2" office:value-type="string" calcext:value-type="string">
            <text:p>043.323.572-13</text:p>
          </table:table-cell>
          <table:table-cell table:style-name="ce30" office:value-type="string" calcext:value-type="string">
            <text:p>RENATA CAMILE MARQUES DOS SANTO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7]);&quot;&quot;;30+[.E407])" office:value-type="float" office:value="30" calcext:value-type="float">
            <text:p>30</text:p>
          </table:table-cell>
          <table:table-cell table:style-name="ce62" table:formula="of:=ROUND(IF([.D407]&gt;0;IF([.E407]&gt;0;[.D407]/30*[.F407];[.D407]+[.D407]/30*[.E40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7]);&quot;&quot;;22+[.I407])" office:value-type="float" office:value="22" calcext:value-type="float">
            <text:p>22 </text:p>
          </table:table-cell>
          <table:table-cell table:style-name="ce62" table:formula="of:=ROUND(IF([.D407]&gt;0;IF([.E407]&gt;0;[.H407]/22*[.J407];[.H407]+[.H407]/22*[.I407]);&quot;&quot;);2)" office:value-type="float" office:value="198" calcext:value-type="float">
            <text:p>198,00</text:p>
          </table:table-cell>
          <table:table-cell table:style-name="ce62" table:formula="of:=[.G407]+[.K40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0" calcext:value-type="float">
            <text:p>400</text:p>
          </table:table-cell>
          <table:table-cell table:style-name="ce2" office:value-type="string" calcext:value-type="string">
            <text:p>001.227.582-42</text:p>
          </table:table-cell>
          <table:table-cell table:style-name="ce30" office:value-type="string" calcext:value-type="string">
            <text:p>RODRIGO ANDRADE BRAGANÇ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8]);&quot;&quot;;30+[.E408])" office:value-type="float" office:value="30" calcext:value-type="float">
            <text:p>30</text:p>
          </table:table-cell>
          <table:table-cell table:style-name="ce62" table:formula="of:=ROUND(IF([.D408]&gt;0;IF([.E408]&gt;0;[.D408]/30*[.F408];[.D408]+[.D408]/30*[.E40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8]);&quot;&quot;;22+[.I408])" office:value-type="float" office:value="22" calcext:value-type="float">
            <text:p>22 </text:p>
          </table:table-cell>
          <table:table-cell table:style-name="ce62" table:formula="of:=ROUND(IF([.D408]&gt;0;IF([.E408]&gt;0;[.H408]/22*[.J408];[.H408]+[.H408]/22*[.I408]);&quot;&quot;);2)" office:value-type="float" office:value="198" calcext:value-type="float">
            <text:p>198,00</text:p>
          </table:table-cell>
          <table:table-cell table:style-name="ce62" table:formula="of:=[.G408]+[.K40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1" calcext:value-type="float">
            <text:p>401</text:p>
          </table:table-cell>
          <table:table-cell table:style-name="ce2" office:value-type="string" calcext:value-type="string">
            <text:p>037.397.982-70</text:p>
          </table:table-cell>
          <table:table-cell table:style-name="ce30" office:value-type="string" calcext:value-type="string">
            <text:p>RODRIGO DE SOUZA BARÃ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09]);&quot;&quot;;30+[.E409])" office:value-type="float" office:value="30" calcext:value-type="float">
            <text:p>30</text:p>
          </table:table-cell>
          <table:table-cell table:style-name="ce62" table:formula="of:=ROUND(IF([.D409]&gt;0;IF([.E409]&gt;0;[.D409]/30*[.F409];[.D409]+[.D409]/30*[.E40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09]);&quot;&quot;;22+[.I409])" office:value-type="float" office:value="22" calcext:value-type="float">
            <text:p>22 </text:p>
          </table:table-cell>
          <table:table-cell table:style-name="ce62" table:formula="of:=ROUND(IF([.D409]&gt;0;IF([.E409]&gt;0;[.H409]/22*[.J409];[.H409]+[.H409]/22*[.I409]);&quot;&quot;);2)" office:value-type="float" office:value="198" calcext:value-type="float">
            <text:p>198,00</text:p>
          </table:table-cell>
          <table:table-cell table:style-name="ce62" table:formula="of:=[.G409]+[.K40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2" calcext:value-type="float">
            <text:p>402</text:p>
          </table:table-cell>
          <table:table-cell table:style-name="ce2" office:value-type="string" calcext:value-type="string">
            <text:p>042.760.542-30</text:p>
          </table:table-cell>
          <table:table-cell table:style-name="ce30" office:value-type="string" calcext:value-type="string">
            <text:p>RODRIGO TAVARES ALV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0]);&quot;&quot;;30+[.E410])" office:value-type="float" office:value="30" calcext:value-type="float">
            <text:p>30</text:p>
          </table:table-cell>
          <table:table-cell table:style-name="ce62" table:formula="of:=ROUND(IF([.D410]&gt;0;IF([.E410]&gt;0;[.D410]/30*[.F410];[.D410]+[.D410]/30*[.E41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0]);&quot;&quot;;22+[.I410])" office:value-type="float" office:value="22" calcext:value-type="float">
            <text:p>22 </text:p>
          </table:table-cell>
          <table:table-cell table:style-name="ce62" table:formula="of:=ROUND(IF([.D410]&gt;0;IF([.E410]&gt;0;[.H410]/22*[.J410];[.H410]+[.H410]/22*[.I410]);&quot;&quot;);2)" office:value-type="float" office:value="198" calcext:value-type="float">
            <text:p>198,00</text:p>
          </table:table-cell>
          <table:table-cell table:style-name="ce62" table:formula="of:=[.G410]+[.K41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3" calcext:value-type="float">
            <text:p>403</text:p>
          </table:table-cell>
          <table:table-cell table:style-name="ce2" office:value-type="string" calcext:value-type="string">
            <text:p>661.075.122-68</text:p>
          </table:table-cell>
          <table:table-cell table:style-name="ce30" office:value-type="string" calcext:value-type="string">
            <text:p>ROSEMEIRY GOMES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1]);&quot;&quot;;30+[.E411])" office:value-type="float" office:value="30" calcext:value-type="float">
            <text:p>30</text:p>
          </table:table-cell>
          <table:table-cell table:style-name="ce62" table:formula="of:=ROUND(IF([.D411]&gt;0;IF([.E411]&gt;0;[.D411]/30*[.F411];[.D411]+[.D411]/30*[.E41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1]);&quot;&quot;;22+[.I411])" office:value-type="float" office:value="22" calcext:value-type="float">
            <text:p>22 </text:p>
          </table:table-cell>
          <table:table-cell table:style-name="ce62" table:formula="of:=ROUND(IF([.D411]&gt;0;IF([.E411]&gt;0;[.H411]/22*[.J411];[.H411]+[.H411]/22*[.I411]);&quot;&quot;);2)" office:value-type="float" office:value="198" calcext:value-type="float">
            <text:p>198,00</text:p>
          </table:table-cell>
          <table:table-cell table:style-name="ce62" table:formula="of:=[.G411]+[.K41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4" calcext:value-type="float">
            <text:p>404</text:p>
          </table:table-cell>
          <table:table-cell table:style-name="ce2" office:value-type="string" calcext:value-type="string">
            <text:p>016.528.542-74</text:p>
          </table:table-cell>
          <table:table-cell table:style-name="ce30" office:value-type="string" calcext:value-type="string">
            <text:p>SAMARA LIMA FARI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2]);&quot;&quot;;30+[.E412])" office:value-type="float" office:value="30" calcext:value-type="float">
            <text:p>30</text:p>
          </table:table-cell>
          <table:table-cell table:style-name="ce62" table:formula="of:=ROUND(IF([.D412]&gt;0;IF([.E412]&gt;0;[.D412]/30*[.F412];[.D412]+[.D412]/30*[.E41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2]);&quot;&quot;;22+[.I412])" office:value-type="float" office:value="22" calcext:value-type="float">
            <text:p>22 </text:p>
          </table:table-cell>
          <table:table-cell table:style-name="ce62" table:formula="of:=ROUND(IF([.D412]&gt;0;IF([.E412]&gt;0;[.H412]/22*[.J412];[.H412]+[.H412]/22*[.I412]);&quot;&quot;);2)" office:value-type="float" office:value="198" calcext:value-type="float">
            <text:p>198,00</text:p>
          </table:table-cell>
          <table:table-cell table:style-name="ce62" table:formula="of:=[.G412]+[.K41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5" calcext:value-type="float">
            <text:p>405</text:p>
          </table:table-cell>
          <table:table-cell table:style-name="ce2" office:value-type="string" calcext:value-type="string">
            <text:p>701.316.406-08</text:p>
          </table:table-cell>
          <table:table-cell table:style-name="ce30" office:value-type="string" calcext:value-type="string">
            <text:p>SAMUEL MATOS NAHMIAS MEL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3]);&quot;&quot;;30+[.E413])" office:value-type="float" office:value="30" calcext:value-type="float">
            <text:p>30</text:p>
          </table:table-cell>
          <table:table-cell table:style-name="ce62" table:formula="of:=ROUND(IF([.D413]&gt;0;IF([.E413]&gt;0;[.D413]/30*[.F413];[.D413]+[.D413]/30*[.E41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3]);&quot;&quot;;22+[.I413])" office:value-type="float" office:value="22" calcext:value-type="float">
            <text:p>22 </text:p>
          </table:table-cell>
          <table:table-cell table:style-name="ce62" table:formula="of:=ROUND(IF([.D413]&gt;0;IF([.E413]&gt;0;[.H413]/22*[.J413];[.H413]+[.H413]/22*[.I413]);&quot;&quot;);2)" office:value-type="float" office:value="198" calcext:value-type="float">
            <text:p>198,00</text:p>
          </table:table-cell>
          <table:table-cell table:style-name="ce62" table:formula="of:=[.G413]+[.K41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6" calcext:value-type="float">
            <text:p>406</text:p>
          </table:table-cell>
          <table:table-cell table:style-name="ce2" office:value-type="string" calcext:value-type="string">
            <text:p>025.712.402-00</text:p>
          </table:table-cell>
          <table:table-cell table:style-name="ce30" office:value-type="string" calcext:value-type="string">
            <text:p>SARA SOFIA DA COSTA MAI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4]);&quot;&quot;;30+[.E414])" office:value-type="float" office:value="30" calcext:value-type="float">
            <text:p>30</text:p>
          </table:table-cell>
          <table:table-cell table:style-name="ce62" table:formula="of:=ROUND(IF([.D414]&gt;0;IF([.E414]&gt;0;[.D414]/30*[.F414];[.D414]+[.D414]/30*[.E41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4]);&quot;&quot;;22+[.I414])" office:value-type="float" office:value="22" calcext:value-type="float">
            <text:p>22 </text:p>
          </table:table-cell>
          <table:table-cell table:style-name="ce62" table:formula="of:=ROUND(IF([.D414]&gt;0;IF([.E414]&gt;0;[.H414]/22*[.J414];[.H414]+[.H414]/22*[.I414]);&quot;&quot;);2)" office:value-type="float" office:value="198" calcext:value-type="float">
            <text:p>198,00</text:p>
          </table:table-cell>
          <table:table-cell table:style-name="ce62" table:formula="of:=[.G414]+[.K41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7" calcext:value-type="float">
            <text:p>407</text:p>
          </table:table-cell>
          <table:table-cell table:style-name="ce2" office:value-type="string" calcext:value-type="string">
            <text:p>034.292.682-90</text:p>
          </table:table-cell>
          <table:table-cell table:style-name="ce30" office:value-type="string" calcext:value-type="string">
            <text:p>SARAH BARBOSA VENTU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5]);&quot;&quot;;30+[.E415])" office:value-type="float" office:value="30" calcext:value-type="float">
            <text:p>30</text:p>
          </table:table-cell>
          <table:table-cell table:style-name="ce62" table:formula="of:=ROUND(IF([.D415]&gt;0;IF([.E415]&gt;0;[.D415]/30*[.F415];[.D415]+[.D415]/30*[.E41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5]);&quot;&quot;;22+[.I415])" office:value-type="float" office:value="22" calcext:value-type="float">
            <text:p>22 </text:p>
          </table:table-cell>
          <table:table-cell table:style-name="ce62" table:formula="of:=ROUND(IF([.D415]&gt;0;IF([.E415]&gt;0;[.H415]/22*[.J415];[.H415]+[.H415]/22*[.I415]);&quot;&quot;);2)" office:value-type="float" office:value="198" calcext:value-type="float">
            <text:p>198,00</text:p>
          </table:table-cell>
          <table:table-cell table:style-name="ce62" table:formula="of:=[.G415]+[.K41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8" calcext:value-type="float">
            <text:p>408</text:p>
          </table:table-cell>
          <table:table-cell table:style-name="ce2" office:value-type="string" calcext:value-type="string">
            <text:p>027.936.652-31</text:p>
          </table:table-cell>
          <table:table-cell table:style-name="ce30" office:value-type="string" calcext:value-type="string">
            <text:p>SARAH DE ALMEIDA DI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6]);&quot;&quot;;30+[.E416])" office:value-type="float" office:value="30" calcext:value-type="float">
            <text:p>30</text:p>
          </table:table-cell>
          <table:table-cell table:style-name="ce62" table:formula="of:=ROUND(IF([.D416]&gt;0;IF([.E416]&gt;0;[.D416]/30*[.F416];[.D416]+[.D416]/30*[.E41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6]);&quot;&quot;;22+[.I416])" office:value-type="float" office:value="22" calcext:value-type="float">
            <text:p>22 </text:p>
          </table:table-cell>
          <table:table-cell table:style-name="ce62" table:formula="of:=ROUND(IF([.D416]&gt;0;IF([.E416]&gt;0;[.H416]/22*[.J416];[.H416]+[.H416]/22*[.I416]);&quot;&quot;);2)" office:value-type="float" office:value="198" calcext:value-type="float">
            <text:p>198,00</text:p>
          </table:table-cell>
          <table:table-cell table:style-name="ce62" table:formula="of:=[.G416]+[.K41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09" calcext:value-type="float">
            <text:p>409</text:p>
          </table:table-cell>
          <table:table-cell table:style-name="ce2" office:value-type="string" calcext:value-type="string">
            <text:p>700.841.212-62</text:p>
          </table:table-cell>
          <table:table-cell table:style-name="ce30" office:value-type="string" calcext:value-type="string">
            <text:p>SIDNEY MENDONÇA DE NAZARÉ FILH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7]);&quot;&quot;;30+[.E417])" office:value-type="float" office:value="30" calcext:value-type="float">
            <text:p>30</text:p>
          </table:table-cell>
          <table:table-cell table:style-name="ce62" table:formula="of:=ROUND(IF([.D417]&gt;0;IF([.E417]&gt;0;[.D417]/30*[.F417];[.D417]+[.D417]/30*[.E41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7]);&quot;&quot;;22+[.I417])" office:value-type="float" office:value="22" calcext:value-type="float">
            <text:p>22 </text:p>
          </table:table-cell>
          <table:table-cell table:style-name="ce62" table:formula="of:=ROUND(IF([.D417]&gt;0;IF([.E417]&gt;0;[.H417]/22*[.J417];[.H417]+[.H417]/22*[.I417]);&quot;&quot;);2)" office:value-type="float" office:value="198" calcext:value-type="float">
            <text:p>198,00</text:p>
          </table:table-cell>
          <table:table-cell table:style-name="ce62" table:formula="of:=[.G417]+[.K41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10" calcext:value-type="float">
            <text:p>410</text:p>
          </table:table-cell>
          <table:table-cell table:style-name="ce2" office:value-type="string" calcext:value-type="string">
            <text:p>017.003.992-76</text:p>
          </table:table-cell>
          <table:table-cell table:style-name="ce30" office:value-type="string" calcext:value-type="string">
            <text:p>SIMONE KELEN DA SILVA XAVIER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18]);&quot;&quot;;30+[.E418])" office:value-type="float" office:value="30" calcext:value-type="float">
            <text:p>30</text:p>
          </table:table-cell>
          <table:table-cell table:style-name="ce62" table:formula="of:=ROUND(IF([.D418]&gt;0;IF([.E418]&gt;0;[.D418]/30*[.F418];[.D418]+[.D418]/30*[.E41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18]);&quot;&quot;;22+[.I418])" office:value-type="float" office:value="22" calcext:value-type="float">
            <text:p>22 </text:p>
          </table:table-cell>
          <table:table-cell table:style-name="ce62" table:formula="of:=ROUND(IF([.D418]&gt;0;IF([.E418]&gt;0;[.H418]/22*[.J418];[.H418]+[.H418]/22*[.I418]);&quot;&quot;);2)" office:value-type="float" office:value="198" calcext:value-type="float">
            <text:p>198,00</text:p>
          </table:table-cell>
          <table:table-cell table:style-name="ce62" table:formula="of:=[.G418]+[.K41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table:style-name="ce6" office:value-type="float" office:value="411" calcext:value-type="float">
            <text:p>411</text:p>
          </table:table-cell>
          <table:table-cell table:style-name="ce25" office:value-type="string" calcext:value-type="string">
            <text:p>048.857.512-50</text:p>
          </table:table-cell>
          <table:table-cell table:style-name="ce35" office:value-type="string" calcext:value-type="string">
            <text:p>STEVEN DOS SANTOS DA SILVA</text:p>
          </table:table-cell>
          <table:table-cell table:style-name="ce42" office:value-type="float" office:value="1251.65" calcext:value-type="float">
            <text:p>1251,65</text:p>
          </table:table-cell>
          <table:table-cell table:style-name="ce48" office:value-type="float" office:value="-16" calcext:value-type="float">
            <text:p>(16)</text:p>
          </table:table-cell>
          <table:table-cell table:style-name="ce55" table:formula="of:=IF(ISBLANK([.E419]);&quot;&quot;;30+[.E419])" office:value-type="float" office:value="14" calcext:value-type="float">
            <text:p>14</text:p>
          </table:table-cell>
          <table:table-cell table:style-name="ce67" table:formula="of:=ROUND(IF([.D419]&gt;0;IF([.E419]&gt;0;[.D419]/30*[.F419];[.D419]+[.D419]/30*[.E419]);&quot;&quot;);2)" office:value-type="float" office:value="584.1" calcext:value-type="float">
            <text:p>584,10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8" office:value-type="float" office:value="-22" calcext:value-type="float">
            <text:p>(22)</text:p>
          </table:table-cell>
          <table:table-cell table:style-name="ce79" table:formula="of:=IF(ISBLANK([.I419]);&quot;&quot;;22+[.I419])" office:value-type="float" office:value="0" calcext:value-type="float">
            <text:p>0 </text:p>
          </table:table-cell>
          <table:table-cell table:style-name="ce67" table:formula="of:=ROUND(IF([.D419]&gt;0;IF([.E419]&gt;0;[.H419]/22*[.J419];[.H419]+[.H419]/22*[.I419]);&quot;&quot;);2)" office:value-type="float" office:value="0" calcext:value-type="float">
            <text:p>0,00</text:p>
          </table:table-cell>
          <table:table-cell table:style-name="ce67" table:formula="of:=[.G419]+[.K419]" office:value-type="float" office:value="584.1" calcext:value-type="float">
            <text:p>584,10</text:p>
          </table:table-cell>
          <table:table-cell table:style-name="ce42" office:value-type="float" office:value="22.46" calcext:value-type="float">
            <text:p>22,46</text:p>
          </table:table-cell>
          <table:table-cell table:style-name="ce108" office:value-type="string" calcext:value-type="string">
            <text:p>Desligado em 30/11/23 - Férias: 14 dias de férias</text:p>
          </table:table-cell>
          <table:table-cell table:style-name="ce125" table:number-columns-repeated="1010"/>
        </table:table-row>
        <table:table-row table:style-name="ro7" table:visibility="filter">
          <table:table-cell office:value-type="float" office:value="412" calcext:value-type="float">
            <text:p>412</text:p>
          </table:table-cell>
          <table:table-cell table:style-name="ce2" office:value-type="string" calcext:value-type="string">
            <text:p>922.972.342-87</text:p>
          </table:table-cell>
          <table:table-cell table:style-name="ce30" office:value-type="string" calcext:value-type="string">
            <text:p>SUZIANE CARVALHO AFILHAD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0]);&quot;&quot;;30+[.E420])" office:value-type="float" office:value="30" calcext:value-type="float">
            <text:p>30</text:p>
          </table:table-cell>
          <table:table-cell table:style-name="ce62" table:formula="of:=ROUND(IF([.D420]&gt;0;IF([.E420]&gt;0;[.D420]/30*[.F420];[.D420]+[.D420]/30*[.E42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0]);&quot;&quot;;22+[.I420])" office:value-type="float" office:value="22" calcext:value-type="float">
            <text:p>22 </text:p>
          </table:table-cell>
          <table:table-cell table:style-name="ce62" table:formula="of:=ROUND(IF([.D420]&gt;0;IF([.E420]&gt;0;[.H420]/22*[.J420];[.H420]+[.H420]/22*[.I420]);&quot;&quot;);2)" office:value-type="float" office:value="198" calcext:value-type="float">
            <text:p>198,00</text:p>
          </table:table-cell>
          <table:table-cell table:style-name="ce62" table:formula="of:=[.G420]+[.K42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13" calcext:value-type="float">
            <text:p>413</text:p>
          </table:table-cell>
          <table:table-cell table:style-name="ce2" office:value-type="string" calcext:value-type="string">
            <text:p>022.994.792-10</text:p>
          </table:table-cell>
          <table:table-cell table:style-name="ce30" office:value-type="string" calcext:value-type="string">
            <text:p>THAIS NATALIA DOS SANTOS SOARE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1]);&quot;&quot;;30+[.E421])" office:value-type="float" office:value="30" calcext:value-type="float">
            <text:p>30</text:p>
          </table:table-cell>
          <table:table-cell table:style-name="ce62" table:formula="of:=ROUND(IF([.D421]&gt;0;IF([.E421]&gt;0;[.D421]/30*[.F421];[.D421]+[.D421]/30*[.E42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1]);&quot;&quot;;22+[.I421])" office:value-type="float" office:value="22" calcext:value-type="float">
            <text:p>22 </text:p>
          </table:table-cell>
          <table:table-cell table:style-name="ce62" table:formula="of:=ROUND(IF([.D421]&gt;0;IF([.E421]&gt;0;[.H421]/22*[.J421];[.H421]+[.H421]/22*[.I421]);&quot;&quot;);2)" office:value-type="float" office:value="198" calcext:value-type="float">
            <text:p>198,00</text:p>
          </table:table-cell>
          <table:table-cell table:style-name="ce62" table:formula="of:=[.G421]+[.K42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14" calcext:value-type="float">
            <text:p>414</text:p>
          </table:table-cell>
          <table:table-cell table:style-name="ce2" office:value-type="string" calcext:value-type="string">
            <text:p>002.895.022-41</text:p>
          </table:table-cell>
          <table:table-cell table:style-name="ce30" office:value-type="string" calcext:value-type="string">
            <text:p>THAYANA SUELEM ALMEIDA DO NASCIMENT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2]);&quot;&quot;;30+[.E422])" office:value-type="float" office:value="30" calcext:value-type="float">
            <text:p>30</text:p>
          </table:table-cell>
          <table:table-cell table:style-name="ce62" table:formula="of:=ROUND(IF([.D422]&gt;0;IF([.E422]&gt;0;[.D422]/30*[.F422];[.D422]+[.D422]/30*[.E42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2]);&quot;&quot;;22+[.I422])" office:value-type="float" office:value="22" calcext:value-type="float">
            <text:p>22 </text:p>
          </table:table-cell>
          <table:table-cell table:style-name="ce62" table:formula="of:=ROUND(IF([.D422]&gt;0;IF([.E422]&gt;0;[.H422]/22*[.J422];[.H422]+[.H422]/22*[.I422]);&quot;&quot;);2)" office:value-type="float" office:value="198" calcext:value-type="float">
            <text:p>198,00</text:p>
          </table:table-cell>
          <table:table-cell table:style-name="ce62" table:formula="of:=[.G422]+[.K42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15" calcext:value-type="float">
            <text:p>415</text:p>
          </table:table-cell>
          <table:table-cell table:style-name="ce2" office:value-type="string" calcext:value-type="string">
            <text:p>023.591.322-70</text:p>
          </table:table-cell>
          <table:table-cell table:style-name="ce30" office:value-type="string" calcext:value-type="string">
            <text:p>THAYLA BIANCA DA PENHA MAR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3]);&quot;&quot;;30+[.E423])" office:value-type="float" office:value="30" calcext:value-type="float">
            <text:p>30</text:p>
          </table:table-cell>
          <table:table-cell table:style-name="ce62" table:formula="of:=ROUND(IF([.D423]&gt;0;IF([.E423]&gt;0;[.D423]/30*[.F423];[.D423]+[.D423]/30*[.E42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3]);&quot;&quot;;22+[.I423])" office:value-type="float" office:value="22" calcext:value-type="float">
            <text:p>22 </text:p>
          </table:table-cell>
          <table:table-cell table:style-name="ce62" table:formula="of:=ROUND(IF([.D423]&gt;0;IF([.E423]&gt;0;[.H423]/22*[.J423];[.H423]+[.H423]/22*[.I423]);&quot;&quot;);2)" office:value-type="float" office:value="198" calcext:value-type="float">
            <text:p>198,00</text:p>
          </table:table-cell>
          <table:table-cell table:style-name="ce62" table:formula="of:=[.G423]+[.K42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16" calcext:value-type="float">
            <text:p>416</text:p>
          </table:table-cell>
          <table:table-cell table:style-name="ce2" office:value-type="string" calcext:value-type="string">
            <text:p>002.582.282-96</text:p>
          </table:table-cell>
          <table:table-cell table:style-name="ce30" office:value-type="string" calcext:value-type="string">
            <text:p>THIAGO ARAUJO PESSOA MARUYA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4]);&quot;&quot;;30+[.E424])" office:value-type="float" office:value="30" calcext:value-type="float">
            <text:p>30</text:p>
          </table:table-cell>
          <table:table-cell table:style-name="ce62" table:formula="of:=ROUND(IF([.D424]&gt;0;IF([.E424]&gt;0;[.D424]/30*[.F424];[.D424]+[.D424]/30*[.E42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4]);&quot;&quot;;22+[.I424])" office:value-type="float" office:value="22" calcext:value-type="float">
            <text:p>22 </text:p>
          </table:table-cell>
          <table:table-cell table:style-name="ce62" table:formula="of:=ROUND(IF([.D424]&gt;0;IF([.E424]&gt;0;[.H424]/22*[.J424];[.H424]+[.H424]/22*[.I424]);&quot;&quot;);2)" office:value-type="float" office:value="198" calcext:value-type="float">
            <text:p>198,00</text:p>
          </table:table-cell>
          <table:table-cell table:style-name="ce62" table:formula="of:=[.G424]+[.K42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17" calcext:value-type="float">
            <text:p>417</text:p>
          </table:table-cell>
          <table:table-cell table:style-name="ce2" office:value-type="string" calcext:value-type="string">
            <text:p>024.160.782-59</text:p>
          </table:table-cell>
          <table:table-cell table:style-name="ce30" office:value-type="string" calcext:value-type="string">
            <text:p>TOMÉ GARCIA AUANÁRI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5]);&quot;&quot;;30+[.E425])" office:value-type="float" office:value="30" calcext:value-type="float">
            <text:p>30</text:p>
          </table:table-cell>
          <table:table-cell table:style-name="ce62" table:formula="of:=ROUND(IF([.D425]&gt;0;IF([.E425]&gt;0;[.D425]/30*[.F425];[.D425]+[.D425]/30*[.E425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5]);&quot;&quot;;22+[.I425])" office:value-type="float" office:value="22" calcext:value-type="float">
            <text:p>22 </text:p>
          </table:table-cell>
          <table:table-cell table:style-name="ce62" table:formula="of:=ROUND(IF([.D425]&gt;0;IF([.E425]&gt;0;[.H425]/22*[.J425];[.H425]+[.H425]/22*[.I425]);&quot;&quot;);2)" office:value-type="float" office:value="198" calcext:value-type="float">
            <text:p>198,00</text:p>
          </table:table-cell>
          <table:table-cell table:style-name="ce62" table:formula="of:=[.G425]+[.K425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18" calcext:value-type="float">
            <text:p>418</text:p>
          </table:table-cell>
          <table:table-cell table:style-name="ce2" office:value-type="string" calcext:value-type="string">
            <text:p>704.178.262-06</text:p>
          </table:table-cell>
          <table:table-cell table:style-name="ce30" office:value-type="string" calcext:value-type="string">
            <text:p>VALDENIZA PEREIRA ALMEID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6]);&quot;&quot;;30+[.E426])" office:value-type="float" office:value="30" calcext:value-type="float">
            <text:p>30</text:p>
          </table:table-cell>
          <table:table-cell table:style-name="ce62" table:formula="of:=ROUND(IF([.D426]&gt;0;IF([.E426]&gt;0;[.D426]/30*[.F426];[.D426]+[.D426]/30*[.E42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6]);&quot;&quot;;22+[.I426])" office:value-type="float" office:value="22" calcext:value-type="float">
            <text:p>22 </text:p>
          </table:table-cell>
          <table:table-cell table:style-name="ce62" table:formula="of:=ROUND(IF([.D426]&gt;0;IF([.E426]&gt;0;[.H426]/22*[.J426];[.H426]+[.H426]/22*[.I426]);&quot;&quot;);2)" office:value-type="float" office:value="198" calcext:value-type="float">
            <text:p>198,00</text:p>
          </table:table-cell>
          <table:table-cell table:style-name="ce62" table:formula="of:=[.G426]+[.K42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19" calcext:value-type="float">
            <text:p>419</text:p>
          </table:table-cell>
          <table:table-cell table:style-name="ce2" office:value-type="string" calcext:value-type="string">
            <text:p>011.332.262-30</text:p>
          </table:table-cell>
          <table:table-cell table:style-name="ce30" office:value-type="string" calcext:value-type="string">
            <text:p>VALÉRIA LIMA TEIXEI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7]);&quot;&quot;;30+[.E427])" office:value-type="float" office:value="30" calcext:value-type="float">
            <text:p>30</text:p>
          </table:table-cell>
          <table:table-cell table:style-name="ce62" table:formula="of:=ROUND(IF([.D427]&gt;0;IF([.E427]&gt;0;[.D427]/30*[.F427];[.D427]+[.D427]/30*[.E42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7]);&quot;&quot;;22+[.I427])" office:value-type="float" office:value="22" calcext:value-type="float">
            <text:p>22 </text:p>
          </table:table-cell>
          <table:table-cell table:style-name="ce62" table:formula="of:=ROUND(IF([.D427]&gt;0;IF([.E427]&gt;0;[.H427]/22*[.J427];[.H427]+[.H427]/22*[.I427]);&quot;&quot;);2)" office:value-type="float" office:value="198" calcext:value-type="float">
            <text:p>198,00</text:p>
          </table:table-cell>
          <table:table-cell table:style-name="ce62" table:formula="of:=[.G427]+[.K42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20" calcext:value-type="float">
            <text:p>420</text:p>
          </table:table-cell>
          <table:table-cell table:style-name="ce2" office:value-type="string" calcext:value-type="string">
            <text:p>059.631.282-26</text:p>
          </table:table-cell>
          <table:table-cell table:style-name="ce30" office:value-type="string" calcext:value-type="string">
            <text:p>VANESSA DA SILVA BEZERR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8]);&quot;&quot;;30+[.E428])" office:value-type="float" office:value="30" calcext:value-type="float">
            <text:p>30</text:p>
          </table:table-cell>
          <table:table-cell table:style-name="ce62" table:formula="of:=ROUND(IF([.D428]&gt;0;IF([.E428]&gt;0;[.D428]/30*[.F428];[.D428]+[.D428]/30*[.E42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8]);&quot;&quot;;22+[.I428])" office:value-type="float" office:value="22" calcext:value-type="float">
            <text:p>22 </text:p>
          </table:table-cell>
          <table:table-cell table:style-name="ce62" table:formula="of:=ROUND(IF([.D428]&gt;0;IF([.E428]&gt;0;[.H428]/22*[.J428];[.H428]+[.H428]/22*[.I428]);&quot;&quot;);2)" office:value-type="float" office:value="198" calcext:value-type="float">
            <text:p>198,00</text:p>
          </table:table-cell>
          <table:table-cell table:style-name="ce62" table:formula="of:=[.G428]+[.K42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21" calcext:value-type="float">
            <text:p>421</text:p>
          </table:table-cell>
          <table:table-cell table:style-name="ce2" office:value-type="string" calcext:value-type="string">
            <text:p>025.499.422-99</text:p>
          </table:table-cell>
          <table:table-cell table:style-name="ce30" office:value-type="string" calcext:value-type="string">
            <text:p>VICTOR WALLACY DA SILVA MARROQUE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29]);&quot;&quot;;30+[.E429])" office:value-type="float" office:value="30" calcext:value-type="float">
            <text:p>30</text:p>
          </table:table-cell>
          <table:table-cell table:style-name="ce62" table:formula="of:=ROUND(IF([.D429]&gt;0;IF([.E429]&gt;0;[.D429]/30*[.F429];[.D429]+[.D429]/30*[.E429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29]);&quot;&quot;;22+[.I429])" office:value-type="float" office:value="22" calcext:value-type="float">
            <text:p>22 </text:p>
          </table:table-cell>
          <table:table-cell table:style-name="ce62" table:formula="of:=ROUND(IF([.D429]&gt;0;IF([.E429]&gt;0;[.H429]/22*[.J429];[.H429]+[.H429]/22*[.I429]);&quot;&quot;);2)" office:value-type="float" office:value="198" calcext:value-type="float">
            <text:p>198,00</text:p>
          </table:table-cell>
          <table:table-cell table:style-name="ce62" table:formula="of:=[.G429]+[.K429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22" calcext:value-type="float">
            <text:p>422</text:p>
          </table:table-cell>
          <table:table-cell table:style-name="ce2" office:value-type="string" calcext:value-type="string">
            <text:p>701.430.952-85</text:p>
          </table:table-cell>
          <table:table-cell table:style-name="ce30" office:value-type="string" calcext:value-type="string">
            <text:p>VICTORYA ANDRESSA MAMEDE DE FREIT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0]);&quot;&quot;;30+[.E430])" office:value-type="float" office:value="30" calcext:value-type="float">
            <text:p>30</text:p>
          </table:table-cell>
          <table:table-cell table:style-name="ce62" table:formula="of:=ROUND(IF([.D430]&gt;0;IF([.E430]&gt;0;[.D430]/30*[.F430];[.D430]+[.D430]/30*[.E430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0]);&quot;&quot;;22+[.I430])" office:value-type="float" office:value="22" calcext:value-type="float">
            <text:p>22 </text:p>
          </table:table-cell>
          <table:table-cell table:style-name="ce62" table:formula="of:=ROUND(IF([.D430]&gt;0;IF([.E430]&gt;0;[.H430]/22*[.J430];[.H430]+[.H430]/22*[.I430]);&quot;&quot;);2)" office:value-type="float" office:value="198" calcext:value-type="float">
            <text:p>198,00</text:p>
          </table:table-cell>
          <table:table-cell table:style-name="ce62" table:formula="of:=[.G430]+[.K430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23" calcext:value-type="float">
            <text:p>423</text:p>
          </table:table-cell>
          <table:table-cell table:style-name="ce2" office:value-type="string" calcext:value-type="string">
            <text:p>704.062.612-88</text:p>
          </table:table-cell>
          <table:table-cell table:style-name="ce30" office:value-type="string" calcext:value-type="string">
            <text:p>VINÍCIUS BASTOS LIM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1]);&quot;&quot;;30+[.E431])" office:value-type="float" office:value="30" calcext:value-type="float">
            <text:p>30</text:p>
          </table:table-cell>
          <table:table-cell table:style-name="ce62" table:formula="of:=ROUND(IF([.D431]&gt;0;IF([.E431]&gt;0;[.D431]/30*[.F431];[.D431]+[.D431]/30*[.E431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1]);&quot;&quot;;22+[.I431])" office:value-type="float" office:value="22" calcext:value-type="float">
            <text:p>22 </text:p>
          </table:table-cell>
          <table:table-cell table:style-name="ce62" table:formula="of:=ROUND(IF([.D431]&gt;0;IF([.E431]&gt;0;[.H431]/22*[.J431];[.H431]+[.H431]/22*[.I431]);&quot;&quot;);2)" office:value-type="float" office:value="198" calcext:value-type="float">
            <text:p>198,00</text:p>
          </table:table-cell>
          <table:table-cell table:style-name="ce62" table:formula="of:=[.G431]+[.K431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24" calcext:value-type="float">
            <text:p>424</text:p>
          </table:table-cell>
          <table:table-cell table:style-name="ce2" office:value-type="string" calcext:value-type="string">
            <text:p>026.855.872-84</text:p>
          </table:table-cell>
          <table:table-cell table:style-name="ce30" office:value-type="string" calcext:value-type="string">
            <text:p>VINICIUS MOURA COST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2]);&quot;&quot;;30+[.E432])" office:value-type="float" office:value="30" calcext:value-type="float">
            <text:p>30</text:p>
          </table:table-cell>
          <table:table-cell table:style-name="ce62" table:formula="of:=ROUND(IF([.D432]&gt;0;IF([.E432]&gt;0;[.D432]/30*[.F432];[.D432]+[.D432]/30*[.E432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2]);&quot;&quot;;22+[.I432])" office:value-type="float" office:value="22" calcext:value-type="float">
            <text:p>22 </text:p>
          </table:table-cell>
          <table:table-cell table:style-name="ce62" table:formula="of:=ROUND(IF([.D432]&gt;0;IF([.E432]&gt;0;[.H432]/22*[.J432];[.H432]+[.H432]/22*[.I432]);&quot;&quot;);2)" office:value-type="float" office:value="198" calcext:value-type="float">
            <text:p>198,00</text:p>
          </table:table-cell>
          <table:table-cell table:style-name="ce62" table:formula="of:=[.G432]+[.K432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25" calcext:value-type="float">
            <text:p>425</text:p>
          </table:table-cell>
          <table:table-cell table:style-name="ce2" office:value-type="string" calcext:value-type="string">
            <text:p>060.835.352-39</text:p>
          </table:table-cell>
          <table:table-cell table:style-name="ce30" office:value-type="string" calcext:value-type="string">
            <text:p>VITÓRIA MARIA DA SILVA MIRAND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3]);&quot;&quot;;30+[.E433])" office:value-type="float" office:value="30" calcext:value-type="float">
            <text:p>30</text:p>
          </table:table-cell>
          <table:table-cell table:style-name="ce62" table:formula="of:=ROUND(IF([.D433]&gt;0;IF([.E433]&gt;0;[.D433]/30*[.F433];[.D433]+[.D433]/30*[.E433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3]);&quot;&quot;;22+[.I433])" office:value-type="float" office:value="22" calcext:value-type="float">
            <text:p>22 </text:p>
          </table:table-cell>
          <table:table-cell table:style-name="ce62" table:formula="of:=ROUND(IF([.D433]&gt;0;IF([.E433]&gt;0;[.H433]/22*[.J433];[.H433]+[.H433]/22*[.I433]);&quot;&quot;);2)" office:value-type="float" office:value="198" calcext:value-type="float">
            <text:p>198,00</text:p>
          </table:table-cell>
          <table:table-cell table:style-name="ce62" table:formula="of:=[.G433]+[.K433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26" calcext:value-type="float">
            <text:p>426</text:p>
          </table:table-cell>
          <table:table-cell table:style-name="ce2" office:value-type="string" calcext:value-type="string">
            <text:p>016.375.432-20</text:p>
          </table:table-cell>
          <table:table-cell table:style-name="ce30" office:value-type="string" calcext:value-type="string">
            <text:p>WILDENISE MELGUEIRO DAS CHAGAS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4]);&quot;&quot;;30+[.E434])" office:value-type="float" office:value="30" calcext:value-type="float">
            <text:p>30</text:p>
          </table:table-cell>
          <table:table-cell table:style-name="ce62" table:formula="of:=ROUND(IF([.D434]&gt;0;IF([.E434]&gt;0;[.D434]/30*[.F434];[.D434]+[.D434]/30*[.E434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4]);&quot;&quot;;22+[.I434])" office:value-type="float" office:value="22" calcext:value-type="float">
            <text:p>22 </text:p>
          </table:table-cell>
          <table:table-cell table:style-name="ce62" table:formula="of:=ROUND(IF([.D434]&gt;0;IF([.E434]&gt;0;[.H434]/22*[.J434];[.H434]+[.H434]/22*[.I434]);&quot;&quot;);2)" office:value-type="float" office:value="198" calcext:value-type="float">
            <text:p>198,00</text:p>
          </table:table-cell>
          <table:table-cell table:style-name="ce62" table:formula="of:=[.G434]+[.K434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table:style-name="ce6" office:value-type="float" office:value="427" calcext:value-type="float">
            <text:p>427</text:p>
          </table:table-cell>
          <table:table-cell table:style-name="ce25" office:value-type="string" calcext:value-type="string">
            <text:p>028.293.252-65</text:p>
          </table:table-cell>
          <table:table-cell table:style-name="ce35" office:value-type="string" calcext:value-type="string">
            <text:p>WILLIAM MAIA DA SILVA</text:p>
          </table:table-cell>
          <table:table-cell table:style-name="ce42" office:value-type="float" office:value="1251.65" calcext:value-type="float">
            <text:p>1251,65</text:p>
          </table:table-cell>
          <table:table-cell table:style-name="ce48" office:value-type="float" office:value="-17" calcext:value-type="float">
            <text:p>(17)</text:p>
          </table:table-cell>
          <table:table-cell table:style-name="ce55" table:formula="of:=IF(ISBLANK([.E435]);&quot;&quot;;30+[.E435])" office:value-type="float" office:value="13" calcext:value-type="float">
            <text:p>13</text:p>
          </table:table-cell>
          <table:table-cell table:style-name="ce67" table:formula="of:=ROUND(IF([.D435]&gt;0;IF([.E435]&gt;0;[.D435]/30*[.F435];[.D435]+[.D435]/30*[.E435]);&quot;&quot;);2)" office:value-type="float" office:value="542.38" calcext:value-type="float">
            <text:p>542,38</text:p>
          </table:table-cell>
          <table:table-cell table:style-name="ce67" office:value-type="float" office:value="198" calcext:value-type="float">
            <text:p>198,00</text:p>
          </table:table-cell>
          <table:table-cell table:style-name="ce48" office:value-type="float" office:value="-22" calcext:value-type="float">
            <text:p>(22)</text:p>
          </table:table-cell>
          <table:table-cell table:style-name="ce79" table:formula="of:=IF(ISBLANK([.I435]);&quot;&quot;;22+[.I435])" office:value-type="float" office:value="0" calcext:value-type="float">
            <text:p>0 </text:p>
          </table:table-cell>
          <table:table-cell table:style-name="ce67" table:formula="of:=ROUND(IF([.D435]&gt;0;IF([.E435]&gt;0;[.H435]/22*[.J435];[.H435]+[.H435]/22*[.I435]);&quot;&quot;);2)" office:value-type="float" office:value="0" calcext:value-type="float">
            <text:p>0,00</text:p>
          </table:table-cell>
          <table:table-cell table:style-name="ce67" table:formula="of:=[.G435]+[.K435]" office:value-type="float" office:value="542.38" calcext:value-type="float">
            <text:p>542,38</text:p>
          </table:table-cell>
          <table:table-cell table:style-name="ce42" office:value-type="float" office:value="22.46" calcext:value-type="float">
            <text:p>22,46</text:p>
          </table:table-cell>
          <table:table-cell table:style-name="ce108" office:value-type="string" calcext:value-type="string">
            <text:p>Desligado em 30/11/23 - Férias: 13 dias de férias</text:p>
          </table:table-cell>
          <table:table-cell table:number-columns-repeated="1010"/>
        </table:table-row>
        <table:table-row table:style-name="ro7" table:visibility="filter">
          <table:table-cell office:value-type="float" office:value="428" calcext:value-type="float">
            <text:p>428</text:p>
          </table:table-cell>
          <table:table-cell table:style-name="ce2" office:value-type="string" calcext:value-type="string">
            <text:p>029.232.502-90</text:p>
          </table:table-cell>
          <table:table-cell table:style-name="ce30" office:value-type="string" calcext:value-type="string">
            <text:p>YAGO WILLY AIRES DE SOUZA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6]);&quot;&quot;;30+[.E436])" office:value-type="float" office:value="30" calcext:value-type="float">
            <text:p>30</text:p>
          </table:table-cell>
          <table:table-cell table:style-name="ce62" table:formula="of:=ROUND(IF([.D436]&gt;0;IF([.E436]&gt;0;[.D436]/30*[.F436];[.D436]+[.D436]/30*[.E436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6]);&quot;&quot;;22+[.I436])" office:value-type="float" office:value="22" calcext:value-type="float">
            <text:p>22 </text:p>
          </table:table-cell>
          <table:table-cell table:style-name="ce62" table:formula="of:=ROUND(IF([.D436]&gt;0;IF([.E436]&gt;0;[.H436]/22*[.J436];[.H436]+[.H436]/22*[.I436]);&quot;&quot;);2)" office:value-type="float" office:value="198" calcext:value-type="float">
            <text:p>198,00</text:p>
          </table:table-cell>
          <table:table-cell table:style-name="ce62" table:formula="of:=[.G436]+[.K436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0"/>
          <table:table-cell table:style-name="ce36" table:number-columns-repeated="1010"/>
        </table:table-row>
        <table:table-row table:style-name="ro7" table:visibility="filter">
          <table:table-cell office:value-type="float" office:value="429" calcext:value-type="float">
            <text:p>429</text:p>
          </table:table-cell>
          <table:table-cell table:style-name="ce2" office:value-type="string" calcext:value-type="string">
            <text:p>701.933.172-65</text:p>
          </table:table-cell>
          <table:table-cell table:style-name="ce30" office:value-type="string" calcext:value-type="string">
            <text:p>YAN CARLOS DOS SANTOS CARNEIRO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7]);&quot;&quot;;30+[.E437])" office:value-type="float" office:value="30" calcext:value-type="float">
            <text:p>30</text:p>
          </table:table-cell>
          <table:table-cell table:style-name="ce62" table:formula="of:=ROUND(IF([.D437]&gt;0;IF([.E437]&gt;0;[.D437]/30*[.F437];[.D437]+[.D437]/30*[.E437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7]);&quot;&quot;;22+[.I437])" office:value-type="float" office:value="22" calcext:value-type="float">
            <text:p>22 </text:p>
          </table:table-cell>
          <table:table-cell table:style-name="ce62" table:formula="of:=ROUND(IF([.D437]&gt;0;IF([.E437]&gt;0;[.H437]/22*[.J437];[.H437]+[.H437]/22*[.I437]);&quot;&quot;);2)" office:value-type="float" office:value="198" calcext:value-type="float">
            <text:p>198,00</text:p>
          </table:table-cell>
          <table:table-cell table:style-name="ce62" table:formula="of:=[.G437]+[.K437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7" table:visibility="filter">
          <table:table-cell office:value-type="float" office:value="430" calcext:value-type="float">
            <text:p>430</text:p>
          </table:table-cell>
          <table:table-cell table:style-name="ce2" office:value-type="string" calcext:value-type="string">
            <text:p>039.200.152-74</text:p>
          </table:table-cell>
          <table:table-cell table:style-name="ce30" office:value-type="string" calcext:value-type="string">
            <text:p>YÁRITA MARIALVA PRESTES BENTES </text:p>
          </table:table-cell>
          <table:table-cell table:style-name="ce38" office:value-type="float" office:value="1251.65" calcext:value-type="float">
            <text:p>1251,65</text:p>
          </table:table-cell>
          <table:table-cell table:style-name="ce44" office:value-type="float" office:value="0" calcext:value-type="float">
            <text:p>0 </text:p>
          </table:table-cell>
          <table:table-cell table:style-name="ce51" table:formula="of:=IF(ISBLANK([.E438]);&quot;&quot;;30+[.E438])" office:value-type="float" office:value="30" calcext:value-type="float">
            <text:p>30</text:p>
          </table:table-cell>
          <table:table-cell table:style-name="ce62" table:formula="of:=ROUND(IF([.D438]&gt;0;IF([.E438]&gt;0;[.D438]/30*[.F438];[.D438]+[.D438]/30*[.E438]);&quot;&quot;);2)" office:value-type="float" office:value="1251.65" calcext:value-type="float">
            <text:p>1251,65</text:p>
          </table:table-cell>
          <table:table-cell table:style-name="ce62" office:value-type="float" office:value="198" calcext:value-type="float">
            <text:p>198,00</text:p>
          </table:table-cell>
          <table:table-cell table:style-name="ce44" office:value-type="float" office:value="0" calcext:value-type="float">
            <text:p>0 </text:p>
          </table:table-cell>
          <table:table-cell table:style-name="ce75" table:formula="of:=IF(ISBLANK([.I438]);&quot;&quot;;22+[.I438])" office:value-type="float" office:value="22" calcext:value-type="float">
            <text:p>22 </text:p>
          </table:table-cell>
          <table:table-cell table:style-name="ce62" table:formula="of:=ROUND(IF([.D438]&gt;0;IF([.E438]&gt;0;[.H438]/22*[.J438];[.H438]+[.H438]/22*[.I438]);&quot;&quot;);2)" office:value-type="float" office:value="198" calcext:value-type="float">
            <text:p>198,00</text:p>
          </table:table-cell>
          <table:table-cell table:style-name="ce62" table:formula="of:=[.G438]+[.K438]" office:value-type="float" office:value="1449.65" calcext:value-type="float">
            <text:p>1449,65</text:p>
          </table:table-cell>
          <table:table-cell table:style-name="ce38" office:value-type="float" office:value="22.46" calcext:value-type="float">
            <text:p>22,46</text:p>
          </table:table-cell>
          <table:table-cell table:style-name="ce102"/>
          <table:table-cell table:number-columns-repeated="1010"/>
        </table:table-row>
        <table:table-row table:style-name="ro8" table:visibility="filter">
          <table:table-cell/>
          <table:table-cell table:style-name="ce23"/>
          <table:table-cell table:style-name="ce17" office:value-type="string" calcext:value-type="string">
            <text:p>TOTAIS ENS. SUPERIOR 6H</text:p>
          </table:table-cell>
          <table:table-cell table:style-name="ce23" table:number-columns-repeated="3"/>
          <table:table-cell table:style-name="ce63" table:formula="of:=SUM([.G261:.G438])" office:value-type="float" office:value="221500.329999999" calcext:value-type="float">
            <text:p><text:s/>221.500,33 </text:p>
          </table:table-cell>
          <table:table-cell table:style-name="ce23" table:number-columns-repeated="3"/>
          <table:table-cell table:style-name="ce63" table:formula="of:=SUM([.K261:.K438])" office:value-type="float" office:value="34875" calcext:value-type="float">
            <text:p><text:s/>34.875,00 </text:p>
          </table:table-cell>
          <table:table-cell table:style-name="ce63" table:formula="of:=SUM([.L261:.L438])" office:value-type="float" office:value="256375.329999999" calcext:value-type="float">
            <text:p><text:s/>256.375,33 </text:p>
          </table:table-cell>
          <table:table-cell table:style-name="ce63" table:formula="of:=SUM([.M261:.M438])" office:value-type="float" office:value="3997.88000000001" calcext:value-type="float">
            <text:p><text:s/>3.997,88 </text:p>
          </table:table-cell>
          <table:table-cell table:style-name="ce17"/>
          <table:table-cell table:number-columns-repeated="1010"/>
        </table:table-row>
        <table:table-row table:style-name="ro9" table:visibility="filter">
          <table:table-cell table:style-name="ce8" office:value-type="string" calcext:value-type="string" table:number-columns-spanned="5" table:number-rows-spanned="1">
            <text:p>a) Σ Bolsas-Auxílio:</text:p>
          </table:table-cell>
          <table:covered-table-cell table:number-columns-repeated="3" table:style-name="ce15"/>
          <table:covered-table-cell table:style-name="ce43"/>
          <table:table-cell table:style-name="ce56" table:formula="of:=[.G439]+[.G260]+[.G10]" office:value-type="float" office:value="465694.869999999" calcext:value-type="float" table:number-columns-spanned="4" table:number-rows-spanned="1">
            <text:p><text:s/>R$ 465.694,87 </text:p>
          </table:table-cell>
          <table:covered-table-cell table:number-columns-repeated="2" table:style-name="ce68"/>
          <table:covered-table-cell table:style-name="ce71"/>
          <table:table-cell table:style-name="ce80" office:value-type="string" calcext:value-type="string" table:number-columns-spanned="4" table:number-rows-spanned="1">
            <text:p><text:span text:style-name="T5">(*) OBS:</text:span><text:span text:style-name="T6"> Taxa administrativa realizada </text:span></text:p>
          </table:table-cell>
          <table:covered-table-cell table:number-columns-repeated="2" table:style-name="ce86"/>
          <table:covered-table-cell table:style-name="ce94"/>
          <table:table-cell table:style-name="ce82"/>
          <table:table-cell table:number-columns-repeated="1010"/>
        </table:table-row>
        <table:table-row table:style-name="ro9" table:visibility="filter">
          <table:table-cell table:style-name="ce8" office:value-type="string" calcext:value-type="string" table:number-columns-spanned="5" table:number-rows-spanned="1">
            <text:p>b) Σ Auxílio Transporte:</text:p>
          </table:table-cell>
          <table:covered-table-cell table:number-columns-repeated="3" table:style-name="ce15"/>
          <table:covered-table-cell table:style-name="ce43"/>
          <table:table-cell table:style-name="ce56" table:formula="of:=[.K439]+[.K260]+[.K10]" office:value-type="float" office:value="84285" calcext:value-type="float" table:number-columns-spanned="4" table:number-rows-spanned="1">
            <text:p><text:s/>R$ 84.285,00 </text:p>
          </table:table-cell>
          <table:covered-table-cell table:number-columns-repeated="2" table:style-name="ce15"/>
          <table:covered-table-cell table:style-name="ce43"/>
          <table:table-cell table:style-name="ce81" table:number-columns-spanned="4" table:number-rows-spanned="1"/>
          <table:covered-table-cell table:number-columns-repeated="2" table:style-name="ce87"/>
          <table:covered-table-cell table:style-name="ce95"/>
          <table:table-cell table:style-name="ce82"/>
          <table:table-cell table:number-columns-repeated="1010"/>
        </table:table-row>
        <table:table-row table:style-name="ro9" table:visibility="filter">
          <table:table-cell table:style-name="ce8" office:value-type="string" calcext:value-type="string" table:number-columns-spanned="5" table:number-rows-spanned="1">
            <text:p>c) Auxílio Transporte + Bolsa (a+b):</text:p>
          </table:table-cell>
          <table:covered-table-cell table:number-columns-repeated="3" table:style-name="ce15"/>
          <table:covered-table-cell table:style-name="ce43"/>
          <table:table-cell table:style-name="ce57" table:formula="of:=[.F440]+[.F441]" office:value-type="float" office:value="549979.869999999" calcext:value-type="float" table:number-columns-spanned="4" table:number-rows-spanned="1">
            <text:p><text:s/>R$ 549.979,87 </text:p>
          </table:table-cell>
          <table:covered-table-cell table:number-columns-repeated="2" table:style-name="ce15"/>
          <table:covered-table-cell table:style-name="ce43"/>
          <table:table-cell table:style-name="ce82" table:number-columns-repeated="3"/>
          <table:table-cell table:style-name="ce96"/>
          <table:table-cell table:style-name="ce82"/>
          <table:table-cell table:number-columns-repeated="1010"/>
        </table:table-row>
        <table:table-row table:style-name="ro9" table:visibility="filter">
          <table:table-cell table:style-name="ce8" office:value-type="string" calcext:value-type="string" table:number-columns-spanned="5" table:number-rows-spanned="1">
            <text:p>d) Σ Taxa Administrativa: <text:s/>(17,20 p/ estagiário):</text:p>
          </table:table-cell>
          <table:covered-table-cell table:number-columns-repeated="3" table:style-name="ce15"/>
          <table:covered-table-cell table:style-name="ce43"/>
          <table:table-cell table:style-name="ce57" table:formula="of:=[.M439]+[.M260]+[.M10]" office:value-type="float" office:value="9657.80000000001" calcext:value-type="float" table:number-columns-spanned="4" table:number-rows-spanned="1">
            <text:p><text:s/>R$ 9.657,80 </text:p>
          </table:table-cell>
          <table:covered-table-cell table:number-columns-repeated="2" table:style-name="ce15"/>
          <table:covered-table-cell table:style-name="ce43"/>
          <table:table-cell table:style-name="ce82" table:number-columns-repeated="3"/>
          <table:table-cell table:style-name="ce96"/>
          <table:table-cell table:style-name="ce82"/>
          <table:table-cell table:number-columns-repeated="1010"/>
        </table:table-row>
        <table:table-row table:style-name="ro4" table:visibility="filter">
          <table:table-cell table:style-name="ce9" office:value-type="string" calcext:value-type="string" table:number-columns-spanned="5" table:number-rows-spanned="1">
            <text:p>e)Abatimento:</text:p>
          </table:table-cell>
          <table:covered-table-cell table:number-columns-repeated="3" table:style-name="ce15"/>
          <table:covered-table-cell table:style-name="ce43"/>
          <table:table-cell table:style-name="ce58" office:value-type="float" office:value="0" calcext:value-type="float" table:number-columns-spanned="4" table:number-rows-spanned="1">
            <text:p><text:s/>R$ - <text:s text:c="2"/></text:p>
          </table:table-cell>
          <table:covered-table-cell table:number-columns-repeated="2" table:style-name="ce69"/>
          <table:covered-table-cell table:style-name="ce72"/>
          <table:table-cell table:style-name="ce83"/>
          <table:table-cell table:style-name="ce82" table:number-columns-repeated="2"/>
          <table:table-cell table:style-name="ce96"/>
          <table:table-cell table:style-name="ce82"/>
          <table:table-cell table:number-columns-repeated="1010"/>
        </table:table-row>
        <table:table-row table:style-name="ro9" table:visibility="filter">
          <table:table-cell table:style-name="ce8" office:value-type="string" calcext:value-type="string" table:number-columns-spanned="5" table:number-rows-spanned="1">
            <text:p>f) Valor do Depósito (c+d-e):</text:p>
          </table:table-cell>
          <table:covered-table-cell table:number-columns-repeated="3" table:style-name="ce15"/>
          <table:covered-table-cell table:style-name="ce43"/>
          <table:table-cell table:style-name="ce59" table:formula="of:=[.F442]+[.F443]-[.F444]" office:value-type="float" office:value="559637.669999999" calcext:value-type="float" table:number-columns-spanned="4" table:number-rows-spanned="1">
            <text:p><text:s/>R$ 559.637,67 </text:p>
          </table:table-cell>
          <table:covered-table-cell table:number-columns-repeated="2" table:style-name="ce15"/>
          <table:covered-table-cell table:style-name="ce43"/>
          <table:table-cell table:style-name="ce82" table:number-columns-repeated="3"/>
          <table:table-cell table:style-name="ce96"/>
          <table:table-cell table:style-name="ce82"/>
          <table:table-cell table:number-columns-repeated="1010"/>
        </table:table-row>
        <table:table-row table:style-name="ro9" table:visibility="filter">
          <table:table-cell table:style-name="ce10" office:value-type="string" calcext:value-type="string" table:number-columns-spanned="5" table:number-rows-spanned="1">
            <text:p>g) Data de envio do Termo de Efetividade:</text:p>
          </table:table-cell>
          <table:covered-table-cell table:number-columns-repeated="3" table:style-name="ce15"/>
          <table:covered-table-cell table:style-name="ce43"/>
          <table:table-cell table:style-name="ce60" table:formula="of:=TODAY()" office:value-type="date" office:date-value="2026-08-06" calcext:value-type="date" table:number-columns-spanned="4" table:number-rows-spanned="1">
            <text:p>6/8/2026</text:p>
          </table:table-cell>
          <table:covered-table-cell table:number-columns-repeated="2" table:style-name="ce15"/>
          <table:covered-table-cell table:style-name="ce43"/>
          <table:table-cell table:style-name="ce82" table:number-columns-repeated="3"/>
          <table:table-cell table:style-name="ce96"/>
          <table:table-cell table:style-name="ce82"/>
          <table:table-cell table:number-columns-repeated="1010"/>
        </table:table-row>
        <table:table-row table:style-name="ro3" table:visibility="filter">
          <table:table-cell table:style-name="ce11" office:value-type="string" office:string-value="Conta para depósito: INSTITUTO TRIMONTE DE DESENVOLVIMENTO - ITD | BRADESCO (237) |Agência: 3715-0 |Conta: 34123-1" calcext:value-type="string" table:number-columns-spanned="14" table:number-rows-spanned="1">
            <text:p><text:s/>Conta para depósito: INSTITUTO TRIMONTE DE DESENVOLVIMENTO - ITD | BRADESCO (237) |Agência: 3715-0 |Conta: 34123-1 </text:p>
          </table:table-cell>
          <table:covered-table-cell table:number-columns-repeated="12" table:style-name="ce26"/>
          <table:covered-table-cell table:style-name="ce115"/>
          <table:table-cell table:number-columns-repeated="1010"/>
        </table:table-row>
        <table:table-row table:style-name="ro10" table:visibility="filter">
          <table:table-cell table:style-name="ce12" office:value-type="string" calcext:value-type="string" table:number-columns-spanned="14" table:number-rows-spanned="1">
            <text:p><text:span text:style-name="T1">Observações:</text:span><text:span text:style-name="T2"> O preenchimento correto e completo deste documento é obrigatório, pois, dele são retiradas as informações referentes ao repasse da Bolsa Auxílio e sua prestação de contas. Dúvidas:  (92) 9.8409-4015. Gratos, a Gerência</text:span></text:p>
          </table:table-cell>
          <table:covered-table-cell table:number-columns-repeated="12" table:style-name="ce27"/>
          <table:covered-table-cell table:style-name="ce116"/>
          <table:table-cell table:number-columns-repeated="1010"/>
        </table:table-row>
        <table:table-row table:style-name="ro11" table:visibility="filter">
          <table:table-cell table:style-name="ce13" office:value-type="string" calcext:value-type="string" table:number-columns-spanned="14" table:number-rows-spanned="1">
            <text:p>Av. Paxiúba, n. 08 sala 2 - Dom Pedro I - Manaus – AM – CEP: 69040-330 | estagios@trimonte.org.br <text:s/>| Tel.: (92) 3877-1373 | 3234-1902</text:p>
          </table:table-cell>
          <table:covered-table-cell table:number-columns-repeated="13" table:style-name="ce28"/>
          <table:table-cell table:number-columns-repeated="1010"/>
        </table:table-row>
        <table:table-row table:style-name="ro12" table:number-rows-repeated="2">
          <table:table-cell table:number-columns-repeated="11"/>
          <table:table-cell table:style-name="ce89"/>
          <table:table-cell/>
          <table:table-cell table:style-name="ce117"/>
          <table:table-cell table:number-columns-repeated="1010"/>
        </table:table-row>
        <table:table-row table:style-name="ro12">
          <table:table-cell table:number-columns-repeated="2"/>
          <table:table-cell table:style-name="ce36"/>
          <table:table-cell table:number-columns-repeated="8"/>
          <table:table-cell table:style-name="ce89"/>
          <table:table-cell/>
          <table:table-cell table:style-name="ce118"/>
          <table:table-cell table:number-columns-repeated="1010"/>
        </table:table-row>
        <table:table-row table:style-name="ro12">
          <table:table-cell table:number-columns-repeated="2"/>
          <table:table-cell table:style-name="ce36"/>
          <table:table-cell table:number-columns-repeated="10"/>
          <table:table-cell table:style-name="ce118" office:value-type="float" office:value="171" calcext:value-type="float">
            <text:p>171</text:p>
          </table:table-cell>
          <table:table-cell table:number-columns-repeated="1010"/>
        </table:table-row>
        <table:table-row table:style-name="ro4" table:number-rows-repeated="104812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12.23" table:style-name="ta2">
        <office:forms form:automatic-focus="false" form:apply-design-mode="false"/>
        <table:table-column table:style-name="co16" table:default-cell-style-name="ce128"/>
        <table:table-column table:style-name="co17" table:default-cell-style-name="ce128"/>
        <table:table-column table:style-name="co18" table:default-cell-style-name="Default"/>
        <table:table-column table:style-name="co19" table:number-columns-repeated="1021" table:default-cell-style-name="Default"/>
        <table:table-row table:style-name="ro13">
          <table:table-cell table:style-name="ce126" office:value-type="string" calcext:value-type="string">
            <text:p>Data de início</text:p>
          </table:table-cell>
          <table:table-cell table:style-name="ce126" office:value-type="string" calcext:value-type="string">
            <text:p>Data de término</text:p>
          </table:table-cell>
          <table:table-cell table:style-name="ce126" office:value-type="string" calcext:value-type="string">
            <text:p>ESTAGIÁRIOS - ENSINO MÉDIO - CH 4H – DEZEMBRO 2023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1" calcext:value-type="date">
            <text:p>11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AROLINE TEIXEIRA GOM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9" calcext:value-type="date">
            <text:p>29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AMELLY SOARES DE MORA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0" calcext:value-type="date">
            <text:p>10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WEMERSON SOUZA DA ROCHA</text:p>
          </table:table-cell>
          <table:table-cell table:number-columns-repeated="1021"/>
        </table:table-row>
        <table:table-row table:style-name="ro13">
          <table:table-cell table:style-name="ce126" office:value-type="string" calcext:value-type="string">
            <text:p>Data de início</text:p>
          </table:table-cell>
          <table:table-cell table:style-name="ce126" office:value-type="string" calcext:value-type="string">
            <text:p>Data de término</text:p>
          </table:table-cell>
          <table:table-cell table:style-name="ce126" office:value-type="string" calcext:value-type="string">
            <text:p>ESTAGIÁRIOS - GRADUAÇÃO - CH 4H – DEZEMBRO 2023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7" calcext:value-type="date">
            <text:p>27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DRIANA OLIVEIRA ALENCA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07" calcext:value-type="date">
            <text:p>0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ÁGATHA CHRISTINNE BRIT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3" calcext:value-type="date">
            <text:p>03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ANA ARIELLE SANTANA MESQUI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5" calcext:value-type="date">
            <text:p>15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BERTO DE OLIVEIRA PIMENTEL NE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EXANDRE ANDRADE CAVALCANT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EXANDRE DA SILVA ROCH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LINE SUEMI CAMINHA OK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MANDA AMARAL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BEATRIZ FERNANDES DOS SANTOS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3" calcext:value-type="date">
            <text:p>03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BEATRIZ VELLOS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8" calcext:value-type="date">
            <text:p>18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CAROLINA ALBUQUERQUE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6" calcext:value-type="date">
            <text:p>26/07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ANA CAROLINE PENHA DE CAST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4" calcext:value-type="date">
            <text:p>04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JULIA CHAVES BRASIL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KAROLINE DA COSTA VIDAL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9" calcext:value-type="date">
            <text:p>19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KAROLINE FREITAS FERNAND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6" calcext:value-type="date">
            <text:p>06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MELL DE OLIVEIRA BEZER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9" calcext:value-type="date">
            <text:p>29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NOEMI FERNANDES MENEZES MARTIN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7" calcext:value-type="date">
            <text:p>27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PAULA RODRIGUES FIGUERED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DERSON RIBEIRO VI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8" calcext:value-type="date">
            <text:p>28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DRÉ MEIRELES ARAUJO MONTEIRO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3" calcext:value-type="date">
            <text:p>13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DRÉ SALOMÃO VILA NOV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4" calcext:value-type="date">
            <text:p>24/11/2023</text:p>
          </table:table-cell>
          <table:table-cell table:style-name="ce127" office:value-type="date" office:date-value="2024-11-23" calcext:value-type="date">
            <text:p>23/11/2024</text:p>
          </table:table-cell>
          <table:table-cell table:style-name="ce131" office:value-type="string" calcext:value-type="string">
            <text:p>ANDRESSA BIANCA SOUZ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DREZA DE OLIVEIRA MOLE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NE KETLEN FROTA DE MORA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TONIO JOSIANO PEREIRA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TONIO VEIGA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RTHUR BRITO LACERDA FER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9" calcext:value-type="date">
            <text:p>09/01/2023</text:p>
          </table:table-cell>
          <table:table-cell table:style-name="ce127" office:value-type="date" office:date-value="2023-11-30" calcext:value-type="date">
            <text:p>30/11/2023</text:p>
          </table:table-cell>
          <table:table-cell table:style-name="ce131" office:value-type="string" calcext:value-type="string">
            <text:p>AUREA GRANA SARAI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UREA STHEFANE NOGUEIRA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BARBARA DE SOUZA MEDEIR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ARBARA EDUARDA SILVA DE ANDRAD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5" calcext:value-type="date">
            <text:p>25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ARBARA KAMILLY DA SILVA ALMEID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0" calcext:value-type="date">
            <text:p>10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ÁRBARA NEVES QUEIRO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1" calcext:value-type="date">
            <text:p>01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ELMIRO JOSE DOS SANTOS PE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3" calcext:value-type="date">
            <text:p>23/11/2023</text:p>
          </table:table-cell>
          <table:table-cell table:style-name="ce127" office:value-type="date" office:date-value="2024-11-22" calcext:value-type="date">
            <text:p>22/11/2024</text:p>
          </table:table-cell>
          <table:table-cell table:style-name="ce131" office:value-type="string" calcext:value-type="string">
            <text:p>BLANDA DE PAULA SALGUEIRO COEL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RENDA ALBERTI RAMOS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23" calcext:value-type="date">
            <text:p>2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RENO ARAÚJO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RUNA MARIA COSTA RODRIGU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RUNO COSTA CARN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INÃ DA SILVA MONTEIRO BRAG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4" calcext:value-type="date">
            <text:p>04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IO ARTIAGAS PI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8" calcext:value-type="date">
            <text:p>28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MILLY SANTOS DO NASCIMENTO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RLOS ALBERTO FERREIRA CRU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RLOS EDUARDO ALVES GOM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2" calcext:value-type="date">
            <text:p>12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ROLINE DE SOUZA FERNAND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ROLINE DOS SANTOS FEITOZA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9" calcext:value-type="date">
            <text:p>09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ROLINE VITÓRIA SEIXAS DE ALMEIDA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3" calcext:value-type="date">
            <text:p>03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CASSIEL DE ARAÚJO FERNAND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1" calcext:value-type="date">
            <text:p>01/07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CELSO ALFAIA BARBOS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LARA SIMÕES HONORA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9" calcext:value-type="date">
            <text:p>09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ANIEL BATISTA DE CASTRO JUNIO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7" calcext:value-type="date">
            <text:p>17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ANIEL DE AMORIM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7" calcext:value-type="date">
            <text:p>07/07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DANIEL DE OLIVEIRA FURTAD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9" calcext:value-type="date">
            <text:p>19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ANIEL PALHETA PE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9" calcext:value-type="date">
            <text:p>29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ANTE MIKAEL DE SOUZA RIB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DEMETRIUS GABRIEL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4" calcext:value-type="date">
            <text:p>14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ENNYS DEMERSON SILVA MONT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IEGO IVAN DO NASCIME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IEGO JUSTO DA FONSEC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DIRLEIA BASTOS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2" calcext:value-type="date">
            <text:p>12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DUARDA MELISSA DA COSTA ALECRIM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7" calcext:value-type="date">
            <text:p>17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DUARDA PERRONE DE SÁ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1" calcext:value-type="date">
            <text:p>11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DUARDO FERREIRA DE BRI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LANE DE SOUZA DO NASCIME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LDERLAN VINHOTE DE FREIT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2-11" calcext:value-type="date">
            <text:p>11/12/2023</text:p>
          </table:table-cell>
          <table:table-cell table:style-name="ce127" office:value-type="date" office:date-value="2024-12-10" calcext:value-type="date">
            <text:p>10/12/2024</text:p>
          </table:table-cell>
          <table:table-cell table:style-name="ce131" office:value-type="string" calcext:value-type="string">
            <text:p>ELIAS EMANUEL DA SILVA SOAR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25" calcext:value-type="date">
            <text:p>25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LIELSON ALBUQUERQUE VIEIRA FIL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EMANNOEL ZIDANE PICANÇO GONÇ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3" calcext:value-type="date">
            <text:p>03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MANUEL SOARES CARDOZO JUNIO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2" calcext:value-type="date">
            <text:p>02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NEIAS DE PAULA BEZERRA FIL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ESRON SALATIEL MARQUES FER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STHER SOUZA RABE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9" calcext:value-type="date">
            <text:p>19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EVANDRO GOMES DA SILVA JUNIO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5" calcext:value-type="date">
            <text:p>15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VELLYN GARCIA FERREIR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4" calcext:value-type="date">
            <text:p>04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VELYNN KAREN DA SILVA CARDOS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EWERTON YAPEVICK GOMES MARÃ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6" calcext:value-type="date">
            <text:p>16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ABRICIO FLORES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FELIPE DA FROTA ALMEID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FELIPE OVIDIO DI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9" calcext:value-type="date">
            <text:p>19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ELIPH KEVIN GONÇALVES MO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3" calcext:value-type="date">
            <text:p>03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ERNANDA RODRIGUES FRANCELIN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6" calcext:value-type="date">
            <text:p>06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RANCES ANDRADE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3" calcext:value-type="date">
            <text:p>23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ABRIEL FELIPE SEIXAS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6" calcext:value-type="date">
            <text:p>06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ABRIEL OTINO OLIVEIRA FREIT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1" calcext:value-type="date">
            <text:p>11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ABRIEL PACHECO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9" calcext:value-type="date">
            <text:p>09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ABRIELA ANDRADE GARCI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ABRIELI ALVES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09" calcext:value-type="date">
            <text:p>09/12/2023</text:p>
          </table:table-cell>
          <table:table-cell table:style-name="ce131" office:value-type="string" calcext:value-type="string">
            <text:p>GABRIELLA DA SILVA RÊG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GABRIELY CARVALHO RABE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9" calcext:value-type="date">
            <text:p>19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ABRILLE LANG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5" calcext:value-type="date">
            <text:p>15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ABRILLE LIMA DA CO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7" calcext:value-type="date">
            <text:p>17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EOVANA SOUSA FARI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2-11" calcext:value-type="date">
            <text:p>11/12/2023</text:p>
          </table:table-cell>
          <table:table-cell table:style-name="ce127" office:value-type="date" office:date-value="2024-12-10" calcext:value-type="date">
            <text:p>10/12/2024</text:p>
          </table:table-cell>
          <table:table-cell table:style-name="ce131" office:value-type="string" calcext:value-type="string">
            <text:p>GIORGIO ANTONIO CHIARINI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01" calcext:value-type="date">
            <text:p>01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GIOVANNA LOPES BARBOS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7" calcext:value-type="date">
            <text:p>07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UILHERME DE OLIVEIRA DO ESPÍRITO SA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3" calcext:value-type="date">
            <text:p>23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UILHERME PINHEIRO GUED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GUSTAVO HENRIQUE SOARES RODRIGU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8" calcext:value-type="date">
            <text:p>28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HADASSA LIMA DOS SANTOS CAVALCANTE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7" calcext:value-type="date">
            <text:p>07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HANDREINA FLORES ME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HENRIQUE ANDERSON DAMASCENO FER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5" calcext:value-type="date">
            <text:p>15/09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HEWERTON DA SILVA MENEZ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6" calcext:value-type="date">
            <text:p>16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ASMIM D ALMEIDA ATHAYDE PINH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7" calcext:value-type="date">
            <text:p>27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NGRED BIANCA SOARES BRAG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6" calcext:value-type="date">
            <text:p>26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SAAC BENJAMIM BRASIL MAT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8" calcext:value-type="date">
            <text:p>28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SABELE GABRIELLY DE SOUSA BEZER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3" calcext:value-type="date">
            <text:p>03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TALO DA SILVA MANS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5" calcext:value-type="date">
            <text:p>05/05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JÉSSICA DA SILVA CARDOS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3" calcext:value-type="date">
            <text:p>13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ÉSSICA MARIALVA DA COSTA DINI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8" calcext:value-type="date">
            <text:p>28/06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JÉSSICA MARIANNY DE SOUZA ARAÚJ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ANA CAROLINE MARQUE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4" calcext:value-type="date">
            <text:p>04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ÃO GABRIEL FIGUEIREDO ROCH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5" calcext:value-type="date">
            <text:p>25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ÃO GABRIEL VITÓRIO MOÇA SANTOS MASSARIOL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ÃO OLIVEIRA GONÇ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ÃO PEDRO DAMASCENO MOREIRA COEL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14" calcext:value-type="date">
            <text:p>14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E LEE WECKNER SANDOVAL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ELSON CARNEIRO MARQU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03" calcext:value-type="date">
            <text:p>03/06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JONAS DAVIDSON FELIX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11" calcext:value-type="date">
            <text:p>11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RGE HILTON VIEIRA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JORGE LÚCIO GOMES DA SILVA JUNIO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6" calcext:value-type="date">
            <text:p>06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SÉ BOSCO DE ARAÚJO JR.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SÉ RENATO DE SOUZA SOAR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JOYCE CAVALCANTE VICENT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JULIO HENRIQUE DA SILVA KERN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9" calcext:value-type="date">
            <text:p>19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ULLYANE PINHEIR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3" calcext:value-type="date">
            <text:p>13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AILA CRISTINA DE SOUZA SOAR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01" calcext:value-type="date">
            <text:p>01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AILANE TENÓRIO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20" calcext:value-type="date">
            <text:p>20/10/2023</text:p>
          </table:table-cell>
          <table:table-cell table:style-name="ce127" office:value-type="date" office:date-value="2024-12-05" calcext:value-type="date">
            <text:p>05/12/2024</text:p>
          </table:table-cell>
          <table:table-cell table:style-name="ce131" office:value-type="string" calcext:value-type="string">
            <text:p>KARINA RAFAELA SILVA SALAZA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3" calcext:value-type="date">
            <text:p>13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ASSIANO GOMES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ASSIO DE ARAUJO REBOUÇ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ATRINE CASTRO SARME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6" calcext:value-type="date">
            <text:p>06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AYLLANE SARAIVA LOP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ELLY ANNE DA SILVA MONT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21" calcext:value-type="date">
            <text:p>21/03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KETLEM SAMILA DA SILVA AMAZON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9" calcext:value-type="date">
            <text:p>09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EVIN DE SOUSA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6" calcext:value-type="date">
            <text:p>16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ISSIA MENDES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1" calcext:value-type="date">
            <text:p>11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LAYCIENY ARAÚJO CRU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6" calcext:value-type="date">
            <text:p>06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RISTIAN KLAUMIR MEIRELES DE QUEIRO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7" calcext:value-type="date">
            <text:p>17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ILA PAULINE SILVA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9" calcext:value-type="date">
            <text:p>19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IZA DO NASCIMENTO PRACIAN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6" calcext:value-type="date">
            <text:p>16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RISSA BORGES RAM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RISSA MICAELY DA SILVA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URA BEATRIZ MACIÃO MO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9" calcext:value-type="date">
            <text:p>19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URA LENE DE LIMA CAMP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6" calcext:value-type="date">
            <text:p>06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YENA NASCIMENTO CORRE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ENICE DOS SANTOS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13" calcext:value-type="date">
            <text:p>1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EONARDO CASTR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3" calcext:value-type="date">
            <text:p>23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EONARDO DE SOUZA CO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EONARDO GUIMARÃES BARR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5" calcext:value-type="date">
            <text:p>15/03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LETÍCIA GLÓRIA CASTELO GOM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LETICIA SILVIA DE SOUZA 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3-11-30" calcext:value-type="date">
            <text:p>30/11/2023</text:p>
          </table:table-cell>
          <table:table-cell table:style-name="ce131" office:value-type="string" calcext:value-type="string">
            <text:p>LIA DA SILVA BATI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IVIA ARAUJO SANTAN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5" calcext:value-type="date">
            <text:p>15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ANNY ARAÚJ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01" calcext:value-type="date">
            <text:p>01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ANY SOCORRO DIAS CARDOS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9" calcext:value-type="date">
            <text:p>19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CAS MARQUES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8" calcext:value-type="date">
            <text:p>08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LUCAS NUNES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2" calcext:value-type="date">
            <text:p>12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CAS SIQUEIR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06" calcext:value-type="date">
            <text:p>06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CIANO DOS SANTOS NE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23" calcext:value-type="date">
            <text:p>2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IS FELIPE SILVA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8" calcext:value-type="date">
            <text:p>08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ÍS GUILHERME CAVALCANTE GOM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IZ FERNANDO BRITO DE ARAÚJ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9" calcext:value-type="date">
            <text:p>09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IZA EDUARDA DE SOUZ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6" calcext:value-type="date">
            <text:p>26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THER SALVADOR DE ALMEID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ELINA TAVARES AMÉRIC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0" calcext:value-type="date">
            <text:p>10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ÁRCIO FRANCISCO QUINTILIAN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OS OTAVIO TAVARES ME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OS PAULO DE OLIVEIRA BRAG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6" calcext:value-type="date">
            <text:p>06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OS VINICIUS MARTINS PALM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08" calcext:value-type="date">
            <text:p>08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MARIA BEATRIZ MUNNIZ SANTAN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8" calcext:value-type="date">
            <text:p>08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CLARA TAVARES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4" calcext:value-type="date">
            <text:p>24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EDUARDA CARLOS CRU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25" calcext:value-type="date">
            <text:p>25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EDUARDA DE ALMEIDA BATI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8" calcext:value-type="date">
            <text:p>28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EDUARDA SANTOS OU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GABRIELLE ALVES MACÊD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0" calcext:value-type="date">
            <text:p>10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MARGARETH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9" calcext:value-type="date">
            <text:p>29/09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MARIA NECY BENTES BRAZA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14" calcext:value-type="date">
            <text:p>14/05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MARIA THEREZA COSTA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ENE LIMA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5" calcext:value-type="date">
            <text:p>25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O GENTIL JOSE BATISTA DE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26" calcext:value-type="date">
            <text:p>26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TEUS DE JESUS BRANDÃO DE ARAÚJ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MATHEUS COSTA BRANDÃO FRANÇ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5" calcext:value-type="date">
            <text:p>15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THEUS DA SILVA PI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5" calcext:value-type="date">
            <text:p>05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THEUS LUIZ DOS SANTOS SANCH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08" calcext:value-type="date">
            <text:p>08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THEUS MIRANDA VI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THEUS REIS DO NASCIME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30" calcext:value-type="date">
            <text:p>30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THEUS VICTOR TAVARES SOUS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16" calcext:value-type="date">
            <text:p>16/11/2023</text:p>
          </table:table-cell>
          <table:table-cell table:style-name="ce127" office:value-type="date" office:date-value="2024-11-15" calcext:value-type="date">
            <text:p>15/11/2024</text:p>
          </table:table-cell>
          <table:table-cell table:style-name="ce131" office:value-type="string" calcext:value-type="string">
            <text:p>MICAELLA BARBOSA LARRAT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9" calcext:value-type="date">
            <text:p>09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IKELEN OLIVEIRA DE CARVALHO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ILENA RAISSA AQUIN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7" calcext:value-type="date">
            <text:p>17/03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MIRELLA PRAIA CAMPAGN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2-11" calcext:value-type="date">
            <text:p>11/12/2023</text:p>
          </table:table-cell>
          <table:table-cell table:style-name="ce127" office:value-type="date" office:date-value="2024-12-10" calcext:value-type="date">
            <text:p>10/12/2024</text:p>
          </table:table-cell>
          <table:table-cell table:style-name="ce131" office:value-type="string" calcext:value-type="string">
            <text:p>MÔNICA BEATRIZ RODRIGUES BRAG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URYLO GEBER DA COSTA PAU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NATALIA GONÇALVES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ATHALLY BENTES BARBOS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AYURY ALMEIDA GARCI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01" calcext:value-type="date">
            <text:p>01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OELANE PIMENTEL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9" calcext:value-type="date">
            <text:p>19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OEMY DE ALMEIDA BARBOS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5" calcext:value-type="date">
            <text:p>05/07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OZEIAS AMARAL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PATRICIA YOKO CARVALHO VI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01" calcext:value-type="date">
            <text:p>01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PAULA FERNANDA OLIVEIRA CAVALCANT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3" calcext:value-type="date">
            <text:p>13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PAULO FABRICIO VILAR MACHAD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PEDRO LUCAS BELTRÃO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PEDRO SAULO VASCONCELOS RODRIGU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PEDRO VICTOR DE SOUZA GONÇ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9" calcext:value-type="date">
            <text:p>19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POLYANA MARÃES DE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0" calcext:value-type="date">
            <text:p>10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QISSIA ALMEIDA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4" calcext:value-type="date">
            <text:p>04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FAEL FIGUEIREDO ESCOSI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RAFAEL FREITAS DA CRU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8" calcext:value-type="date">
            <text:p>28/11/2023</text:p>
          </table:table-cell>
          <table:table-cell table:style-name="ce127" office:value-type="date" office:date-value="2024-11-26" calcext:value-type="date">
            <text:p>26/11/2024</text:p>
          </table:table-cell>
          <table:table-cell table:style-name="ce131" office:value-type="string" calcext:value-type="string">
            <text:p>RAFAELLA ALMEIDA NUN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IAN LOUREIRO MESQUI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0" calcext:value-type="date">
            <text:p>20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LUAN DOS SANTOS FER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3" calcext:value-type="date">
            <text:p>03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QUEL LOPES DA SILVA ARAÚJ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4" calcext:value-type="date">
            <text:p>14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EBECA DE SOUZA PE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REBECA VALÉRIA NOGUEIRA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7" calcext:value-type="date">
            <text:p>27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ENÊ VIEIRA PERES NE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3" calcext:value-type="date">
            <text:p>0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EYNALDO MIRANDA DE CAST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OBSON FERNANDES NOBREGA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ODRIGO ASSIS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1" calcext:value-type="date">
            <text:p>21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ODRIGO BARRONCAS AMORIM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ODRIGO DE SOUZA SOBRIN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20" calcext:value-type="date">
            <text:p>20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OSE GRACE DA SILVA PE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UI RABELO CALMONT NE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7" calcext:value-type="date">
            <text:p>27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ABRINA MONTEIR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SAMUEL JULIANO DA SILVA FIEKE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ANDRO BARBOSA CUNH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2-12" calcext:value-type="date">
            <text:p>12/12/2023</text:p>
          </table:table-cell>
          <table:table-cell table:style-name="ce127" office:value-type="date" office:date-value="2024-08-31" calcext:value-type="date">
            <text:p>31/08/2024</text:p>
          </table:table-cell>
          <table:table-cell table:style-name="ce131" office:value-type="string" calcext:value-type="string">
            <text:p>SARAH RAQUEL SOUZA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8" calcext:value-type="date">
            <text:p>18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ARAH STEPHANY RIBEIRO TAVO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14" calcext:value-type="date">
            <text:p>14/12/2023</text:p>
          </table:table-cell>
          <table:table-cell table:style-name="ce131" office:value-type="string" calcext:value-type="string">
            <text:p>SAYORY KAROLINA DE SOUZA BARR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ERGIO AUGUSTO GUSMÃ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10" calcext:value-type="date">
            <text:p>10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ERGIO HUGO MOTA PE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5" calcext:value-type="date">
            <text:p>15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OPHIA OMENA BRYAN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THEPHANE RAQUEL VARGAS DE MOU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6" calcext:value-type="date">
            <text:p>06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USANA FIRMO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AILA LAIS DOS SANTOS LOP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9" calcext:value-type="date">
            <text:p>19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ALITA ALBUQUERQUE DA SILVA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3" calcext:value-type="date">
            <text:p>03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HAINAN FERREIRA DOMINGU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2" calcext:value-type="date">
            <text:p>02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HAIS RUBIA CASTRO PACHEC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8" calcext:value-type="date">
            <text:p>28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HIAGO LINS GUIMARÃ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25" calcext:value-type="date">
            <text:p>25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HIAGO RODRIGUES LITAIFF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9" calcext:value-type="date">
            <text:p>09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TIAGO VIANA DE ANDRAD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7" calcext:value-type="date">
            <text:p>27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ELLCK AVELINO MUNI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6" calcext:value-type="date">
            <text:p>16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ICTOR GONÇALVES SALLES BEZER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8" calcext:value-type="date">
            <text:p>28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ICTOR MANOEL FREITAS DE AZEVED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VICTORIA LUANA IPUCHIMA GÓI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0" calcext:value-type="date">
            <text:p>10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ICTORYA EMANUELLE LOPES LIMA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14" calcext:value-type="date">
            <text:p>14/12/2023</text:p>
          </table:table-cell>
          <table:table-cell table:style-name="ce131" office:value-type="string" calcext:value-type="string">
            <text:p>VITORIA DE PAULA VI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VIVIANNE CAROLINE LIRA DE LUN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WENDELL MARÃES CO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3" calcext:value-type="date">
            <text:p>03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WENDERSON SILVA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6" calcext:value-type="date">
            <text:p>06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WLADIMIR RABELO NE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5" calcext:value-type="date">
            <text:p>15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YASMIN DE VASCONCELOS RODRIGU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YASMIN PAOLA TEIXEIRA RIB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7" calcext:value-type="date">
            <text:p>17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YONARA DOS SANTOS MARINHO</text:p>
          </table:table-cell>
          <table:table-cell table:number-columns-repeated="1021"/>
        </table:table-row>
        <table:table-row table:style-name="ro13">
          <table:table-cell table:style-name="ce126" office:value-type="string" calcext:value-type="string">
            <text:p>Data de início</text:p>
          </table:table-cell>
          <table:table-cell table:style-name="ce126" office:value-type="string" calcext:value-type="string">
            <text:p>Data de término</text:p>
          </table:table-cell>
          <table:table-cell table:style-name="ce126" office:value-type="string" calcext:value-type="string">
            <text:p>ESTAGIÁRIOS - GRADUAÇÃO - CH 6H – DEZEMBRO 2023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4" calcext:value-type="date">
            <text:p>14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DA ESLI DE ARAUJO MO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26" calcext:value-type="date">
            <text:p>2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DRIA RAQUEL SILVA GUIMARÃ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1" calcext:value-type="date">
            <text:p>11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ANA HILÁRIO RABE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7" calcext:value-type="date">
            <text:p>17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EXANDRE ALBUQUERQUE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2" calcext:value-type="date">
            <text:p>12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ISON MONTEIRO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0" calcext:value-type="date">
            <text:p>20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LLANA VICTÓRIA RODRIGUES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9" calcext:value-type="date">
            <text:p>09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MANDA LARISSA SOUS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4" calcext:value-type="date">
            <text:p>24/11/2023</text:p>
          </table:table-cell>
          <table:table-cell table:style-name="ce127" office:value-type="date" office:date-value="2024-11-23" calcext:value-type="date">
            <text:p>23/11/2024</text:p>
          </table:table-cell>
          <table:table-cell table:style-name="ce131" office:value-type="string" calcext:value-type="string">
            <text:p>AMANDA REBECA MONTEIRO GUIMARÃ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ANA FLÁVIA MARINHO PA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30" calcext:value-type="date">
            <text:p>30/11/2023</text:p>
          </table:table-cell>
          <table:table-cell table:style-name="ce127" office:value-type="date" office:date-value="2024-11-29" calcext:value-type="date">
            <text:p>29/11/2024</text:p>
          </table:table-cell>
          <table:table-cell table:style-name="ce131" office:value-type="string" calcext:value-type="string">
            <text:p>ANA JÚLIA ANGELIM DE LIMA ALVES CARDOS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LEILA ANDRADE DE ALENCA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16" calcext:value-type="date">
            <text:p>1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LUISA DA SILVA RUBEM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9" calcext:value-type="date">
            <text:p>19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LUIZA MAIA GONÇ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PAULA DE SOUZA DUT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A SUEL CARDOSO GOM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1" calcext:value-type="date">
            <text:p>01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DREY DE JESUS GUED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GELO RAVANELLY CORDOVIL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4" calcext:value-type="date">
            <text:p>24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NNE KAROLLINE BARBOS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17" calcext:value-type="date">
            <text:p>17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RÃO GOMES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9" calcext:value-type="date">
            <text:p>19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ARLEY SILVA DE PIN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4" calcext:value-type="date">
            <text:p>14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EATRIZ EVELLYN SILVA CARIOC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25" calcext:value-type="date">
            <text:p>25/12/2023</text:p>
          </table:table-cell>
          <table:table-cell table:style-name="ce131" office:value-type="string" calcext:value-type="string">
            <text:p>BIANCA ROBERTA SANTOS CARVAL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BRYAN AYRES PEDROS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3" calcext:value-type="date">
            <text:p>13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IO LIM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2" calcext:value-type="date">
            <text:p>22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MILA DOS SANTOS SAL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1" calcext:value-type="date">
            <text:p>01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MILA LOPES DE FREIT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5" calcext:value-type="date">
            <text:p>25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MILA ROBERTA SOUZA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14" calcext:value-type="date">
            <text:p>14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ARLA KAROLINA CARVALH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6" calcext:value-type="date">
            <text:p>06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LARA ORSINI VICTORIA DE AMORIM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7" calcext:value-type="date">
            <text:p>17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LARISSE BRAGA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LEISLA VIEIRA DAMASCENA E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CRISTIAN ANDESON GOMES MASCEN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01" calcext:value-type="date">
            <text:p>01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CRISTINA PEREIRA BARBOS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0" calcext:value-type="date">
            <text:p>10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AIANE DA SILVA MEND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7" calcext:value-type="date">
            <text:p>27/11/2023</text:p>
          </table:table-cell>
          <table:table-cell table:style-name="ce127" office:value-type="date" office:date-value="2024-11-26" calcext:value-type="date">
            <text:p>26/11/2024</text:p>
          </table:table-cell>
          <table:table-cell table:style-name="ce131" office:value-type="string" calcext:value-type="string">
            <text:p>DANIEL MATIAS SAMPAI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7" calcext:value-type="date">
            <text:p>07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ANIELE MARQUES DO NASCIME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1" calcext:value-type="date">
            <text:p>01/07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DANIELE ROSANA PRADO ARANT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16" calcext:value-type="date">
            <text:p>16/05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DANIELLE RODRIGUES DE VASCONCEL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9" calcext:value-type="date">
            <text:p>19/04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DAVID LOPES FREIT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DAVID MAIA AMANCI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7" calcext:value-type="date">
            <text:p>27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AYANE LOBATO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22" calcext:value-type="date">
            <text:p>22/08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DIÊNIA STEFANY COIMBRA DE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30" calcext:value-type="date">
            <text:p>30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DIULHE MARQUES DE ME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4" calcext:value-type="date">
            <text:p>04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DCARMEN PINHEIRO DA SILVA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7" calcext:value-type="date">
            <text:p>17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DSON JADER RIBEIRO CABO VERDE JUNIO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7" calcext:value-type="date">
            <text:p>17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DUARDO MAGALHÃES TEIX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9" calcext:value-type="date">
            <text:p>09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DYMARCO PINHEIR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2" calcext:value-type="date">
            <text:p>22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LEM PIMENTEL BE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7" calcext:value-type="date">
            <text:p>17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LIAS EDUARDO ARAÚJO DE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2" calcext:value-type="date">
            <text:p>02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LÍS DÁVINE GALVÃO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LIZANGELA BRAGA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6" calcext:value-type="date">
            <text:p>16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LOÍNA FERREIRA FLOR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6" calcext:value-type="date">
            <text:p>16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MANUEL DO NASCIMENTO RODRIGUES JÚNIOR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01" calcext:value-type="date">
            <text:p>01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MANUELLE DANY DA SILVA AGUIA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7" calcext:value-type="date">
            <text:p>17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MILLY FRANCINE NASCIMENTO PEDROS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09" calcext:value-type="date">
            <text:p>09/12/2023</text:p>
          </table:table-cell>
          <table:table-cell table:style-name="ce131" office:value-type="string" calcext:value-type="string">
            <text:p>ENZO RESENDE GA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3" calcext:value-type="date">
            <text:p>23/11/2023</text:p>
          </table:table-cell>
          <table:table-cell table:style-name="ce127" office:value-type="date" office:date-value="2024-11-22" calcext:value-type="date">
            <text:p>22/11/2024</text:p>
          </table:table-cell>
          <table:table-cell table:style-name="ce131" office:value-type="string" calcext:value-type="string">
            <text:p>ÉRICA SILVA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12" calcext:value-type="date">
            <text:p>12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EVELYN BARROS MEDEIR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ERNANDA CRISTINA PIMENTEL DE MA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21" calcext:value-type="date">
            <text:p>21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ERNANDA KELLEN AMORIM PE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9" calcext:value-type="date">
            <text:p>19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ERNANDA LETICIA CAVALCANTE NASCIME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2-11" calcext:value-type="date">
            <text:p>11/12/2023</text:p>
          </table:table-cell>
          <table:table-cell table:style-name="ce127" office:value-type="date" office:date-value="2024-12-10" calcext:value-type="date">
            <text:p>10/12/2024</text:p>
          </table:table-cell>
          <table:table-cell table:style-name="ce131" office:value-type="string" calcext:value-type="string">
            <text:p>FILIPE ADRIEL VILHENA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LAVIA GIOVANA DOS SANTOS GONÇ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16" calcext:value-type="date">
            <text:p>16/11/2023</text:p>
          </table:table-cell>
          <table:table-cell table:style-name="ce127" office:value-type="date" office:date-value="2024-11-15" calcext:value-type="date">
            <text:p>15/11/2024</text:p>
          </table:table-cell>
          <table:table-cell table:style-name="ce131" office:value-type="string" calcext:value-type="string">
            <text:p>FRANCIMARA SILVA DE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13" calcext:value-type="date">
            <text:p>1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RANCISCA ARIANY MORAES DE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7" calcext:value-type="date">
            <text:p>07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RANCISCO BRUNO SUMAETA RODRIGU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01" calcext:value-type="date">
            <text:p>01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FRANCISCO MAIA DA SILVA JUNIO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3" calcext:value-type="date">
            <text:p>13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ABRIEL DA SILVA E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20" calcext:value-type="date">
            <text:p>20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IOVANNA OLIVEIRA DE SOUZA RAM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16" calcext:value-type="date">
            <text:p>1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ISLANE CHALO MOÇAMBIT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8" calcext:value-type="date">
            <text:p>18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UILHERME HIROSHI AOKI AZEVEDO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28" calcext:value-type="date">
            <text:p>28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UILHERME NAPOLES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20" calcext:value-type="date">
            <text:p>20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GUSTAVO CASTRO DA CO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HAILTON MARTINS DA ENCARNAÇÃ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15" calcext:value-type="date">
            <text:p>15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HELLEN BEATRIZ MOURÃO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HUDSON LUCAS CARDOSO PAI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5" calcext:value-type="date">
            <text:p>25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ÍCARO MARCOS PAVÃO NE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4" calcext:value-type="date">
            <text:p>24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GOR ANDRADE RIB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9" calcext:value-type="date">
            <text:p>09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SABELA BRAGA ARAUJ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2" calcext:value-type="date">
            <text:p>12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SABELE MENEZES GONC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SABELLA LYSSA SILVA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4" calcext:value-type="date">
            <text:p>24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ISAIAS PEREIRA HIPY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0" calcext:value-type="date">
            <text:p>10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ADSON DOUGLAS FERNANDES PE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5" calcext:value-type="date">
            <text:p>05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ANE CRISTINA BATISTA BRASIL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2-11" calcext:value-type="date">
            <text:p>11/12/2023</text:p>
          </table:table-cell>
          <table:table-cell table:style-name="ce127" office:value-type="date" office:date-value="2024-12-10" calcext:value-type="date">
            <text:p>10/12/2024</text:p>
          </table:table-cell>
          <table:table-cell table:style-name="ce131" office:value-type="string" calcext:value-type="string">
            <text:p>JEOVANE DA SILVA ARAÚJ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ERLANE MENDES COEL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7" calcext:value-type="date">
            <text:p>07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ÉSSICA GUEDES CORDOVIL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9" calcext:value-type="date">
            <text:p>09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ÃO GUILHERME GUIMARÃES DE AQUIN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6" calcext:value-type="date">
            <text:p>16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ÃO VINICIUS DA CRUZ CARN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1" calcext:value-type="date">
            <text:p>01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ICE PATEL VEL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7" calcext:value-type="date">
            <text:p>27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ICIANE LIMA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7" calcext:value-type="date">
            <text:p>07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OSÉ ALVES FERREIRA NE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2" calcext:value-type="date">
            <text:p>12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ÚLIA FERREIRA NOGU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JÚLIA FURTADO NUN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5" calcext:value-type="date">
            <text:p>15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ULIANE PRISCILA DELGADO SOUZA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6" calcext:value-type="date">
            <text:p>06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ULIANNA ABRAHIM ANDRAD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9" calcext:value-type="date">
            <text:p>19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JULYA ALVES CAMPOS <text:s/>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1" calcext:value-type="date">
            <text:p>11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ATSON LAVAREDA CANTUÁRI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3" calcext:value-type="date">
            <text:p>13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KRISNA EMANUELY SIMÕES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5" calcext:value-type="date">
            <text:p>25/07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LAINE NUNES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1-23" calcext:value-type="date">
            <text:p>23/11/2023</text:p>
          </table:table-cell>
          <table:table-cell table:style-name="ce131" office:value-type="string" calcext:value-type="string">
            <text:p>LAIZ RIBEIRO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6" calcext:value-type="date">
            <text:p>06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NNA CAROLINE DA SILVA PI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1" calcext:value-type="date">
            <text:p>01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RISSA DE ALENCAR SOAR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LARISSA GABRIELI DOS SANTOS MUNHO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7" calcext:value-type="date">
            <text:p>17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ARISSA SILVA BARR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2" calcext:value-type="date">
            <text:p>22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EIDE SILVA DE CAST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LENA MARA CARVALHO FERR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2-04" calcext:value-type="date">
            <text:p>04/12/2023</text:p>
          </table:table-cell>
          <table:table-cell table:style-name="ce127" office:value-type="date" office:date-value="2024-12-03" calcext:value-type="date">
            <text:p>03/12/2024</text:p>
          </table:table-cell>
          <table:table-cell table:style-name="ce131" office:value-type="string" calcext:value-type="string">
            <text:p>LEONARDO DINIZ <text:s/>DE MOU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7" calcext:value-type="date">
            <text:p>07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ETICIA CELINA GOMES ANDRAD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15" calcext:value-type="date">
            <text:p>15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IDIA BEATRIZ ALMEIDA DA PA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3" calcext:value-type="date">
            <text:p>13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ILIANE PINTO DE CAST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1" calcext:value-type="date">
            <text:p>21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ORENA BEATRIZ FERREIRA GOM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3" calcext:value-type="date">
            <text:p>13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ORENA DE MELO VI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16" calcext:value-type="date">
            <text:p>1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ANA CAMPELO DA SILVA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8" calcext:value-type="date">
            <text:p>08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CAS OLIVEIRA NUN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05" calcext:value-type="date">
            <text:p>05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CAS ROLO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10" calcext:value-type="date">
            <text:p>10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IZ CARLOS PEREIRA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6" calcext:value-type="date">
            <text:p>16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LUIZ HENRIQUE LOPES E SILVA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10" calcext:value-type="date">
            <text:p>10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ELA DE SOUZA BARA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ELE DE MORAIS QUEIRO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27" calcext:value-type="date">
            <text:p>27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ELE PINHEIRO GUIMARÃ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ELO AUGUSTO SALES RUIZ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2-11" calcext:value-type="date">
            <text:p>11/12/2023</text:p>
          </table:table-cell>
          <table:table-cell table:style-name="ce127" office:value-type="date" office:date-value="2024-12-10" calcext:value-type="date">
            <text:p>10/12/2024</text:p>
          </table:table-cell>
          <table:table-cell table:style-name="ce131" office:value-type="string" calcext:value-type="string">
            <text:p>MARCIKELY GOMES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12" calcext:value-type="date">
            <text:p>12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CO ANTÔNIO FERREIRA DE MORA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20" calcext:value-type="date">
            <text:p>20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DEN ALESSANDRO DE LIMA BARREIR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6" calcext:value-type="date">
            <text:p>26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EDUARDA ALMEIDA GUIMARÃ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9" calcext:value-type="date">
            <text:p>09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EDUARDA NASCIMENTO DOS ANJ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2" calcext:value-type="date">
            <text:p>12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EDUARDA REZEND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8" calcext:value-type="date">
            <text:p>18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EDUARDA VIEIRA FREIT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13" calcext:value-type="date">
            <text:p>1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RIA LUIZA OBANDO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7" calcext:value-type="date">
            <text:p>27/11/2023</text:p>
          </table:table-cell>
          <table:table-cell table:style-name="ce127" office:value-type="date" office:date-value="2024-11-26" calcext:value-type="date">
            <text:p>26/11/2024</text:p>
          </table:table-cell>
          <table:table-cell table:style-name="ce131" office:value-type="string" calcext:value-type="string">
            <text:p>MARIA VITÓRIA DIAS REG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26" calcext:value-type="date">
            <text:p>26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ATEUS LEITE PARENT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MAURICIO DE SOUZA DA SILVA JUNIO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ICAELLA ELISA GALVÃO CO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03" calcext:value-type="date">
            <text:p>03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ILENA DO NASCIMENTO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6" calcext:value-type="date">
            <text:p>26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IRIEL DOS SANTOS GOM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15" calcext:value-type="date">
            <text:p>15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IRILENE DA COSTA TAVAR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15" calcext:value-type="date">
            <text:p>15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MITCA HARADA TEIXEIRA DE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4" calcext:value-type="date">
            <text:p>24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AIRIANE LIMA OLIV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9" calcext:value-type="date">
            <text:p>19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ALIELLE ROCHA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23" calcext:value-type="date">
            <text:p>23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AYLA VALONIA DE OLIVEIRA PIN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1-23" calcext:value-type="date">
            <text:p>23/11/2023</text:p>
          </table:table-cell>
          <table:table-cell table:style-name="ce131" office:value-type="string" calcext:value-type="string">
            <text:p>NICOLY AGUIAR PERRON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06" calcext:value-type="date">
            <text:p>06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IKISON DE ASSIS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17" calcext:value-type="date">
            <text:p>17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IVEA DE SOUZA MENDONÇ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0-04" calcext:value-type="date">
            <text:p>04/10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NOELHA REBECA BENTES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PRISCILA GONZAGA GA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FAEL NUNES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9" calcext:value-type="date">
            <text:p>19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FAELA ALVES CO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24" calcext:value-type="date">
            <text:p>24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FAELA FARIA FRANÇ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1" calcext:value-type="date">
            <text:p>01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QUEL DA SILVA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24" calcext:value-type="date">
            <text:p>24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AQUEL LEDA DO NASCIMENTO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9-19" calcext:value-type="date">
            <text:p>19/09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ENATA CAMILE MARQUES DOS SANTO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7" calcext:value-type="date">
            <text:p>07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ODRIGO ANDRADE BRAGANÇ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08" calcext:value-type="date">
            <text:p>08/03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RODRIGO DE SOUZA BARÃ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02" calcext:value-type="date">
            <text:p>02/05/2023</text:p>
          </table:table-cell>
          <table:table-cell table:style-name="ce127" office:value-type="date" office:date-value="2023-12-31" calcext:value-type="date">
            <text:p>31/12/2023</text:p>
          </table:table-cell>
          <table:table-cell table:style-name="ce131" office:value-type="string" calcext:value-type="string">
            <text:p>RODRIGO TAVARES ALV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13" calcext:value-type="date">
            <text:p>1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ROSEMEIRY GOMES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29" calcext:value-type="date">
            <text:p>29/08/2023</text:p>
          </table:table-cell>
          <table:table-cell table:style-name="ce127" office:value-type="date" office:date-value="2023-12-09" calcext:value-type="date">
            <text:p>09/12/2023</text:p>
          </table:table-cell>
          <table:table-cell table:style-name="ce131" office:value-type="string" calcext:value-type="string">
            <text:p>SAMARA LIMA FARI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9" calcext:value-type="date">
            <text:p>29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AMUEL MATOS NAHMIAS MEL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13" calcext:value-type="date">
            <text:p>1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ARA SOFIA DA COSTA MAI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22" calcext:value-type="date">
            <text:p>22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ARAH BARBOSA VENTU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4" calcext:value-type="date">
            <text:p>24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ARAH DE ALMEIDA DI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27" calcext:value-type="date">
            <text:p>27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IDNEY MENDONÇA DE NAZARÉ FILH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2-23" calcext:value-type="date">
            <text:p>23/02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IMONE KELEN DA SILVA XAVIER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01" calcext:value-type="date">
            <text:p>01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TEVEN DOS SANTOS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10" calcext:value-type="date">
            <text:p>10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SUZIANE CARVALHO AFILHAD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25" calcext:value-type="date">
            <text:p>25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HAIS NATALIA DOS SANTOS SOARE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17" calcext:value-type="date">
            <text:p>17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HAYANA SUELEM ALMEIDA DO NASCIMENT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9" calcext:value-type="date">
            <text:p>09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HAYLA BIANCA DA PENHA MAR 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6" calcext:value-type="date">
            <text:p>26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HIAGO ARAUJO PESSOA MARUYA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9" calcext:value-type="date">
            <text:p>19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TOMÉ GARCIA AUANÁRI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21" calcext:value-type="date">
            <text:p>21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ALDENIZA PEREIRA ALMEID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27" calcext:value-type="date">
            <text:p>27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ALÉRIA LIMA TEIXEI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13" calcext:value-type="date">
            <text:p>13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ANESSA DA SILVA BEZERR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3-17" calcext:value-type="date">
            <text:p>17/03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ICTOR WALLACY DA SILVA MARROQUE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2-04" calcext:value-type="date">
            <text:p>04/12/2023</text:p>
          </table:table-cell>
          <table:table-cell table:style-name="ce131" office:value-type="string" calcext:value-type="string">
            <text:p>VICTORYA ANDRESSA MAMEDE DE FREIT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8-01" calcext:value-type="date">
            <text:p>01/08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INÍCIUS BASTOS LIM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5-22" calcext:value-type="date">
            <text:p>22/05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VINICIUS MOURA COST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3-11-28" calcext:value-type="date">
            <text:p>28/11/2023</text:p>
          </table:table-cell>
          <table:table-cell table:style-name="ce131" office:value-type="string" calcext:value-type="string">
            <text:p>VITÓRIA MARIA DA SILVA MIRAND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4-24" calcext:value-type="date">
            <text:p>24/04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WILDENISE MELGUEIRO DAS CHAGAS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1-06" calcext:value-type="date">
            <text:p>06/0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WILLIAM MAIA DA SILV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11-06" calcext:value-type="date">
            <text:p>06/11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YAGO WILLY AIRES DE SOUZA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6-27" calcext:value-type="date">
            <text:p>27/06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YAN CARLOS DOS SANTOS CARNEIRO</text:p>
          </table:table-cell>
          <table:table-cell table:number-columns-repeated="1021"/>
        </table:table-row>
        <table:table-row table:style-name="ro13">
          <table:table-cell table:style-name="ce127" office:value-type="date" office:date-value="2023-07-03" calcext:value-type="date">
            <text:p>03/07/2023</text:p>
          </table:table-cell>
          <table:table-cell table:style-name="ce127" office:value-type="date" office:date-value="2024-01-05" calcext:value-type="date">
            <text:p>05/01/2024</text:p>
          </table:table-cell>
          <table:table-cell table:style-name="ce131" office:value-type="string" calcext:value-type="string">
            <text:p>YÁRITA MARIALVA PRESTES BENTES </text:p>
          </table:table-cell>
          <table:table-cell table:number-columns-repeated="1021"/>
        </table:table-row>
        <table:table-row table:style-name="ro2">
          <table:table-cell table:number-columns-repeated="1024"/>
        </table:table-row>
        <table:table-row table:style-name="ro13">
          <table:table-cell table:style-name="ce129" office:value-type="string" calcext:value-type="string" table:number-columns-spanned="3" table:number-rows-spanned="1">
            <text:p>Atualizado em 02/01/2024</text:p>
          </table:table-cell>
          <table:covered-table-cell table:number-columns-repeated="2" table:style-name="ce130"/>
          <table:table-cell table:number-columns-repeated="1021"/>
        </table:table-row>
        <table:table-row table:style-name="ro2" table:number-rows-repeated="104813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  <table:database-ranges>
        <table:database-range table:name="__Anonymous_Sheet_DB__0" table:target-range-address="DEZ23.A6:DEZ23.AA449" table:display-filter-buttons="true">
          <table:filter>
            <table:filter-and>
              <table:filter-condition table:value="Início em 23/11/2023" table:operator="=" table:field-number="13">
                <table:filter-set-item table:value="Início em 23/11/2023"/>
                <table:filter-set-item table:value="Início em 24/11/2023"/>
                <table:filter-set-item table:value="Início em 27/11/2023"/>
                <table:filter-set-item table:value="Início em 28/11/2023"/>
              </table:filter-condition>
            </table:filter-and>
          </table:filter>
        </table:database-range>
        <table:database-range table:name="__Anonymous_Sheet_DB__1" table:target-range-address="'12.23'.A1:'12.23'.C442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0" number:min-decimal-places="0" number:min-integer-digits="1"/>
      <number:text> </number:text>
    </number:number-style>
    <number:number-style style:name="N130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0P0"/>
    </number:number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3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3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7P0"/>
    </number:number-style>
    <number:number-style style:name="N138P0" style:volatile="true">
      <number:number number:decimal-places="0" number:min-decimal-places="0" number:min-integer-digits="1" number:grouping="true"/>
      <number:text> </number:text>
    </number:number-style>
    <number:number-style style:name="N13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number number:decimal-places="0" number:min-decimal-places="0" number:min-integer-digits="1" number:grouping="true"/>
      <number:text> </number:text>
    </number:number-style>
    <number:number-style style:name="N13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0P0"/>
    </number:number-style>
    <number:number-style style:name="N141P0" style:volatile="true">
      <number:number number:decimal-places="2" number:min-decimal-places="2" number:min-integer-digits="1" number:grouping="true"/>
      <number:text> </number:text>
    </number:number-style>
    <number:number-style style:name="N14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> R$ </number:text>
      <number:fill-character> </number:fill-character>
      <number:text>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number number:decimal-places="0" number:min-decimal-places="0" number:min-integer-digits="1"/>
      <number:text> </number:text>
    </number:number-style>
    <number:number-style style:name="N146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6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5f_AGO23" style:display-name="Normal_AGO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page-width="29.7cm" fo:page-height="21.001cm" style:num-format="1" style:print-orientation="landscape" fo:margin-top="0.199cm" fo:margin-bottom="0.1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12.23" style:display-name="PageStyle_12.23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EZ23" style:display-name="PageStyle_DEZ23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4-18T15:19:10</meta:creation-date>
    <dc:date>2026-08-06T14:04:17.954000000</dc:date>
    <meta:generator>LibreOffice/7.3.5.2$Windows_X86_64 LibreOffice_project/184fe81b8c8c30d8b5082578aee2fed2ea847c01</meta:generator>
    <meta:editing-duration>PT1M49S</meta:editing-duration>
    <meta:editing-cycles>1</meta:editing-cycles>
    <meta:document-statistic meta:table-count="2" meta:cell-count="6988" meta:object-count="1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